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E2000000E0ACEB328D3A90148D.png" manifest:media-type="image/png"/>
  <manifest:file-entry manifest:full-path="Pictures/10000201000001A000000057D99B98688FA660C8.png" manifest:media-type="image/png"/>
  <manifest:file-entry manifest:full-path="Pictures/1000000000000400000002407C36E67FF646DD44.jpg" manifest:media-type="image/jpeg"/>
  <manifest:file-entry manifest:full-path="Pictures/100002010000008D0000008DD1C407388F907FD6.png" manifest:media-type="image/png"/>
  <manifest:file-entry manifest:full-path="Pictures/10000000000000E4000000E381032C60938F6BE0.png" manifest:media-type="image/png"/>
  <manifest:file-entry manifest:full-path="Pictures/10000201000000770000007710982D74E143BE98.png" manifest:media-type="image/png"/>
  <manifest:file-entry manifest:full-path="Pictures/100002010000013E000000BE4461ADC3260F6707.png" manifest:media-type="image/png"/>
  <manifest:file-entry manifest:full-path="Pictures/100002010000005E0000006851F0A2E9B5D85E0C.png" manifest:media-type="image/png"/>
  <manifest:file-entry manifest:full-path="Pictures/10000000000000A2000000A2DCDD16F8CAF63790.png" manifest:media-type="image/png"/>
  <manifest:file-entry manifest:full-path="Pictures/100000000000010E0000010E0D1CC64D3087A0FA.png" manifest:media-type="image/png"/>
  <manifest:file-entry manifest:full-path="Pictures/100002010000008D0000008D6F12F04CC67E1F18.png" manifest:media-type="image/png"/>
  <manifest:file-entry manifest:full-path="Pictures/100002010000008D0000008D710BB587BEEAF779.png" manifest:media-type="image/png"/>
  <manifest:file-entry manifest:full-path="Pictures/100002010000008D0000008DBD652AFDF591D704.png" manifest:media-type="image/png"/>
  <manifest:file-entry manifest:full-path="Pictures/100002010000008D0000008CF402371F464604ED.png" manifest:media-type="image/png"/>
  <manifest:file-entry manifest:full-path="Pictures/100002010000008D0000008DFD3A2EA11B4D3A40.png" manifest:media-type="image/png"/>
  <manifest:file-entry manifest:full-path="Pictures/100002010000008D0000008D06657211C30AED84.png" manifest:media-type="image/png"/>
  <manifest:file-entry manifest:full-path="Pictures/10000000000000FB000000FBEEF2C7BCE4F3C46E.jpg" manifest:media-type="image/jpe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Arial" svg:font-family="Arial"/>
    <style:font-face style:name="NotoSansTC1" svg:font-family="NotoSansTC"/>
    <style:font-face style:name="NotoSansTCular1" svg:font-family="NotoSansTCular"/>
    <style:font-face style:name="Arial1" svg:font-family="Arial" style:font-pitch="variable"/>
    <style:font-face style:name="Liberation Serif1" svg:font-family="'Liberation Serif'" style:font-pitch="variable"/>
    <style:font-face style:name="NotoSansTC" svg:font-family="NotoSansTC" style:font-pitch="variable"/>
    <style:font-face style:name="NotoSansTCular" svg:font-family="NotoSansTCular" style:font-pitch="variable"/>
    <style:font-face style:name="Tahoma" svg:font-family="Tahoma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Lucida Sans" svg:font-family="'Lucida Sans'" style:font-family-generic="system" style:font-pitch="variable"/>
    <style:font-face style:name="Tahoma1" svg:font-family="Tahoma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solid" draw:fill-color="#ffffff"/>
    </style:style>
    <style:style style:name="gr2" style:family="graphic" style:parent-style-name="standard">
      <style:graphic-properties draw:stroke="none" draw:fill="solid" draw:fill-color="#000000"/>
    </style:style>
    <style:style style:name="gr3" style:family="graphic" style:parent-style-name="standard">
      <style:graphic-properties draw:stroke="none" draw:fill="solid" draw:fill-color="#010101"/>
    </style:style>
    <style:style style:name="gr4" style:family="graphic" style:parent-style-name="standard">
      <style:graphic-properties draw:stroke="none" draw:fill="solid" draw:fill-color="#020202"/>
    </style:style>
    <style:style style:name="gr5" style:family="graphic" style:parent-style-name="standard">
      <style:graphic-properties draw:stroke="none" draw:fill="solid" draw:fill-color="#030303"/>
    </style:style>
    <style:style style:name="gr6" style:family="graphic" style:parent-style-name="standard">
      <style:graphic-properties draw:stroke="none" draw:fill="solid" draw:fill-color="#050505"/>
    </style:style>
    <style:style style:name="gr7" style:family="graphic" style:parent-style-name="standard">
      <style:graphic-properties draw:stroke="none" draw:fill="solid" draw:fill-color="#060606"/>
    </style:style>
    <style:style style:name="gr8" style:family="graphic" style:parent-style-name="standard">
      <style:graphic-properties draw:stroke="none" draw:fill="solid" draw:fill-color="#080808"/>
    </style:style>
    <style:style style:name="gr9" style:family="graphic" style:parent-style-name="standard">
      <style:graphic-properties draw:stroke="none" draw:fill="solid" draw:fill-color="#090909"/>
    </style:style>
    <style:style style:name="gr10" style:family="graphic" style:parent-style-name="standard">
      <style:graphic-properties draw:stroke="none" draw:fill="solid" draw:fill-color="#0b0b0b"/>
    </style:style>
    <style:style style:name="gr11" style:family="graphic" style:parent-style-name="standard">
      <style:graphic-properties draw:stroke="none" draw:fill="solid" draw:fill-color="#0c0c0c"/>
    </style:style>
    <style:style style:name="gr12" style:family="graphic" style:parent-style-name="standard">
      <style:graphic-properties draw:stroke="none" draw:fill="solid" draw:fill-color="#0e0e0e"/>
    </style:style>
    <style:style style:name="gr13" style:family="graphic" style:parent-style-name="standard">
      <style:graphic-properties draw:stroke="none" draw:fill="solid" draw:fill-color="#0f0f0f"/>
    </style:style>
    <style:style style:name="gr14" style:family="graphic" style:parent-style-name="standard">
      <style:graphic-properties draw:stroke="none" draw:fill="solid" draw:fill-color="#111111"/>
    </style:style>
    <style:style style:name="gr15" style:family="graphic" style:parent-style-name="standard">
      <style:graphic-properties draw:stroke="none" draw:fill="solid" draw:fill-color="#121212"/>
    </style:style>
    <style:style style:name="gr16" style:family="graphic" style:parent-style-name="standard">
      <style:graphic-properties draw:stroke="none" draw:fill="solid" draw:fill-color="#141414"/>
    </style:style>
    <style:style style:name="gr17" style:family="graphic" style:parent-style-name="standard">
      <style:graphic-properties draw:stroke="none" draw:fill="solid" draw:fill-color="#151515"/>
    </style:style>
    <style:style style:name="gr18" style:family="graphic" style:parent-style-name="standard">
      <style:graphic-properties draw:stroke="none" draw:fill="solid" draw:fill-color="#171717"/>
    </style:style>
    <style:style style:name="gr19" style:family="graphic" style:parent-style-name="standard">
      <style:graphic-properties draw:stroke="none" draw:fill="solid" draw:fill-color="#181818"/>
    </style:style>
    <style:style style:name="gr20" style:family="graphic" style:parent-style-name="standard">
      <style:graphic-properties draw:stroke="none" draw:fill="solid" draw:fill-color="#191919"/>
    </style:style>
    <style:style style:name="gr21" style:family="graphic" style:parent-style-name="standard">
      <style:graphic-properties draw:stroke="none" draw:fill="solid" draw:fill-color="#1b1b1b"/>
    </style:style>
    <style:style style:name="gr22" style:family="graphic" style:parent-style-name="standard">
      <style:graphic-properties draw:stroke="none" draw:fill="solid" draw:fill-color="#1c1c1c"/>
    </style:style>
    <style:style style:name="gr23" style:family="graphic" style:parent-style-name="standard">
      <style:graphic-properties draw:stroke="none" draw:fill="solid" draw:fill-color="#1e1e1e"/>
    </style:style>
    <style:style style:name="gr24" style:family="graphic" style:parent-style-name="standard">
      <style:graphic-properties draw:stroke="none" draw:fill="solid" draw:fill-color="#1f1f1f"/>
    </style:style>
    <style:style style:name="gr25" style:family="graphic" style:parent-style-name="standard">
      <style:graphic-properties draw:stroke="none" draw:fill="solid" draw:fill-color="#212121"/>
    </style:style>
    <style:style style:name="gr26" style:family="graphic" style:parent-style-name="standard">
      <style:graphic-properties draw:stroke="none" draw:fill="solid" draw:fill-color="#222222"/>
    </style:style>
    <style:style style:name="gr27" style:family="graphic" style:parent-style-name="standard">
      <style:graphic-properties draw:stroke="none" draw:fill="solid" draw:fill-color="#242424"/>
    </style:style>
    <style:style style:name="gr28" style:family="graphic" style:parent-style-name="standard">
      <style:graphic-properties draw:stroke="none" draw:fill="solid" draw:fill-color="#252525"/>
    </style:style>
    <style:style style:name="gr29" style:family="graphic" style:parent-style-name="standard">
      <style:graphic-properties draw:stroke="none" draw:fill="solid" draw:fill-color="#272727"/>
    </style:style>
    <style:style style:name="gr30" style:family="graphic" style:parent-style-name="standard">
      <style:graphic-properties draw:stroke="none" draw:fill="solid" draw:fill-color="#282828"/>
    </style:style>
    <style:style style:name="gr31" style:family="graphic" style:parent-style-name="standard">
      <style:graphic-properties draw:stroke="none" draw:fill="solid" draw:fill-color="#2a2a2a"/>
    </style:style>
    <style:style style:name="gr32" style:family="graphic" style:parent-style-name="standard">
      <style:graphic-properties draw:stroke="none" draw:fill="solid" draw:fill-color="#2b2b2b"/>
    </style:style>
    <style:style style:name="gr33" style:family="graphic" style:parent-style-name="standard">
      <style:graphic-properties draw:stroke="none" draw:fill="solid" draw:fill-color="#2c2c2c"/>
    </style:style>
    <style:style style:name="gr34" style:family="graphic" style:parent-style-name="standard">
      <style:graphic-properties draw:stroke="none" draw:fill="solid" draw:fill-color="#2e2e2e"/>
    </style:style>
    <style:style style:name="gr35" style:family="graphic" style:parent-style-name="standard">
      <style:graphic-properties draw:stroke="none" draw:fill="solid" draw:fill-color="#2f2f2f"/>
    </style:style>
    <style:style style:name="gr36" style:family="graphic" style:parent-style-name="standard">
      <style:graphic-properties draw:stroke="none" draw:fill="solid" draw:fill-color="#313131"/>
    </style:style>
    <style:style style:name="gr37" style:family="graphic" style:parent-style-name="standard">
      <style:graphic-properties draw:stroke="none" draw:fill="solid" draw:fill-color="#323232"/>
    </style:style>
    <style:style style:name="gr38" style:family="graphic" style:parent-style-name="standard">
      <style:graphic-properties draw:stroke="none" draw:fill="solid" draw:fill-color="#343434"/>
    </style:style>
    <style:style style:name="gr39" style:family="graphic" style:parent-style-name="standard">
      <style:graphic-properties draw:stroke="none" draw:fill="solid" draw:fill-color="#353535"/>
    </style:style>
    <style:style style:name="gr40" style:family="graphic" style:parent-style-name="standard">
      <style:graphic-properties draw:stroke="none" draw:fill="solid" draw:fill-color="#373737"/>
    </style:style>
    <style:style style:name="gr41" style:family="graphic" style:parent-style-name="standard">
      <style:graphic-properties draw:stroke="none" draw:fill="solid" draw:fill-color="#383838"/>
    </style:style>
    <style:style style:name="gr42" style:family="graphic" style:parent-style-name="standard">
      <style:graphic-properties draw:stroke="none" draw:fill="solid" draw:fill-color="#3a3a3a"/>
    </style:style>
    <style:style style:name="gr43" style:family="graphic" style:parent-style-name="standard">
      <style:graphic-properties draw:stroke="none" draw:fill="solid" draw:fill-color="#3b3b3b"/>
    </style:style>
    <style:style style:name="gr44" style:family="graphic" style:parent-style-name="standard">
      <style:graphic-properties draw:stroke="none" draw:fill="solid" draw:fill-color="#3d3d3d"/>
    </style:style>
    <style:style style:name="gr45" style:family="graphic" style:parent-style-name="standard">
      <style:graphic-properties draw:stroke="none" draw:fill="solid" draw:fill-color="#3e3e3e"/>
    </style:style>
    <style:style style:name="gr46" style:family="graphic" style:parent-style-name="standard">
      <style:graphic-properties draw:stroke="none" draw:fill="solid" draw:fill-color="#404040"/>
    </style:style>
    <style:style style:name="gr47" style:family="graphic" style:parent-style-name="standard">
      <style:graphic-properties draw:stroke="none" draw:fill="solid" draw:fill-color="#414141"/>
    </style:style>
    <style:style style:name="gr48" style:family="graphic" style:parent-style-name="standard">
      <style:graphic-properties draw:stroke="none" draw:fill="solid" draw:fill-color="#424242"/>
    </style:style>
    <style:style style:name="gr49" style:family="graphic" style:parent-style-name="standard">
      <style:graphic-properties draw:stroke="none" draw:fill="solid" draw:fill-color="#444444"/>
    </style:style>
    <style:style style:name="gr50" style:family="graphic" style:parent-style-name="standard">
      <style:graphic-properties draw:stroke="none" draw:fill="solid" draw:fill-color="#454545"/>
    </style:style>
    <style:style style:name="gr51" style:family="graphic" style:parent-style-name="standard">
      <style:graphic-properties draw:stroke="none" draw:fill="solid" draw:fill-color="#474747"/>
    </style:style>
    <style:style style:name="gr52" style:family="graphic" style:parent-style-name="standard">
      <style:graphic-properties draw:stroke="none" draw:fill="solid" draw:fill-color="#484848"/>
    </style:style>
    <style:style style:name="gr53" style:family="graphic" style:parent-style-name="standard">
      <style:graphic-properties draw:stroke="none" draw:fill="solid" draw:fill-color="#4a4a4a"/>
    </style:style>
    <style:style style:name="gr54" style:family="graphic" style:parent-style-name="standard">
      <style:graphic-properties draw:stroke="none" draw:fill="solid" draw:fill-color="#4b4b4b"/>
    </style:style>
    <style:style style:name="gr55" style:family="graphic" style:parent-style-name="standard">
      <style:graphic-properties draw:stroke="none" draw:fill="solid" draw:fill-color="#4d4d4d"/>
    </style:style>
    <style:style style:name="gr56" style:family="graphic" style:parent-style-name="standard">
      <style:graphic-properties draw:stroke="none" draw:fill="solid" draw:fill-color="#4e4e4e"/>
    </style:style>
    <style:style style:name="gr57" style:family="graphic" style:parent-style-name="standard">
      <style:graphic-properties draw:stroke="none" draw:fill="solid" draw:fill-color="#505050"/>
    </style:style>
    <style:style style:name="gr58" style:family="graphic" style:parent-style-name="standard">
      <style:graphic-properties draw:stroke="none" draw:fill="solid" draw:fill-color="#515151"/>
    </style:style>
    <style:style style:name="gr59" style:family="graphic" style:parent-style-name="standard">
      <style:graphic-properties draw:stroke="none" draw:fill="solid" draw:fill-color="#535353"/>
    </style:style>
    <style:style style:name="gr60" style:family="graphic" style:parent-style-name="standard">
      <style:graphic-properties draw:stroke="none" draw:fill="solid" draw:fill-color="#545454"/>
    </style:style>
    <style:style style:name="gr61" style:family="graphic" style:parent-style-name="standard">
      <style:graphic-properties draw:stroke="none" draw:fill="solid" draw:fill-color="#555555"/>
    </style:style>
    <style:style style:name="gr62" style:family="graphic" style:parent-style-name="standard">
      <style:graphic-properties draw:stroke="none" draw:fill="solid" draw:fill-color="#575757"/>
    </style:style>
    <style:style style:name="gr63" style:family="graphic" style:parent-style-name="standard">
      <style:graphic-properties draw:stroke="none" draw:fill="solid" draw:fill-color="#585858"/>
    </style:style>
    <style:style style:name="gr64" style:family="graphic" style:parent-style-name="standard">
      <style:graphic-properties draw:stroke="none" draw:fill="solid" draw:fill-color="#5a5a5a"/>
    </style:style>
    <style:style style:name="gr65" style:family="graphic" style:parent-style-name="standard">
      <style:graphic-properties draw:stroke="none" draw:fill="solid" draw:fill-color="#5b5b5b"/>
    </style:style>
    <style:style style:name="gr66" style:family="graphic" style:parent-style-name="standard">
      <style:graphic-properties draw:stroke="none" draw:fill="solid" draw:fill-color="#5d5d5d"/>
    </style:style>
    <style:style style:name="gr67" style:family="graphic" style:parent-style-name="standard">
      <style:graphic-properties draw:stroke="none" draw:fill="solid" draw:fill-color="#5e5e5e"/>
    </style:style>
    <style:style style:name="gr68" style:family="graphic" style:parent-style-name="standard">
      <style:graphic-properties draw:stroke="none" draw:fill="solid" draw:fill-color="#606060"/>
    </style:style>
    <style:style style:name="gr69" style:family="graphic" style:parent-style-name="standard">
      <style:graphic-properties draw:stroke="none" draw:fill="solid" draw:fill-color="#616161"/>
    </style:style>
    <style:style style:name="gr70" style:family="graphic" style:parent-style-name="standard">
      <style:graphic-properties draw:stroke="none" draw:fill="solid" draw:fill-color="#636363"/>
    </style:style>
    <style:style style:name="gr71" style:family="graphic" style:parent-style-name="standard">
      <style:graphic-properties draw:stroke="none" draw:fill="solid" draw:fill-color="#646464"/>
    </style:style>
    <style:style style:name="gr72" style:family="graphic" style:parent-style-name="standard">
      <style:graphic-properties draw:stroke="none" draw:fill="solid" draw:fill-color="#666666"/>
    </style:style>
    <style:style style:name="gr73" style:family="graphic" style:parent-style-name="standard">
      <style:graphic-properties draw:stroke="none" draw:fill="solid" draw:fill-color="#676767"/>
    </style:style>
    <style:style style:name="gr74" style:family="graphic" style:parent-style-name="standard">
      <style:graphic-properties draw:stroke="none" draw:fill="solid" draw:fill-color="#696969"/>
    </style:style>
    <style:style style:name="gr75" style:family="graphic" style:parent-style-name="standard">
      <style:graphic-properties draw:stroke="none" draw:fill="solid" draw:fill-color="#6a6a6a"/>
    </style:style>
    <style:style style:name="gr76" style:family="graphic" style:parent-style-name="standard">
      <style:graphic-properties draw:stroke="none" draw:fill="solid" draw:fill-color="#6b6b6b"/>
    </style:style>
    <style:style style:name="gr77" style:family="graphic" style:parent-style-name="standard">
      <style:graphic-properties draw:stroke="none" draw:fill="solid" draw:fill-color="#6d6d6d"/>
    </style:style>
    <style:style style:name="gr78" style:family="graphic" style:parent-style-name="standard">
      <style:graphic-properties draw:stroke="none" draw:fill="solid" draw:fill-color="#6e6e6e"/>
    </style:style>
    <style:style style:name="gr79" style:family="graphic" style:parent-style-name="standard">
      <style:graphic-properties draw:stroke="none" draw:fill="solid" draw:fill-color="#707070"/>
    </style:style>
    <style:style style:name="gr80" style:family="graphic" style:parent-style-name="standard">
      <style:graphic-properties draw:stroke="none" draw:fill="solid" draw:fill-color="#717171"/>
    </style:style>
    <style:style style:name="gr81" style:family="graphic" style:parent-style-name="standard">
      <style:graphic-properties draw:stroke="none" draw:fill="solid" draw:fill-color="#737373"/>
    </style:style>
    <style:style style:name="gr82" style:family="graphic" style:parent-style-name="standard">
      <style:graphic-properties draw:stroke="none" draw:fill="solid" draw:fill-color="#747474"/>
    </style:style>
    <style:style style:name="gr83" style:family="graphic" style:parent-style-name="standard">
      <style:graphic-properties draw:stroke="none" draw:fill="solid" draw:fill-color="#767676"/>
    </style:style>
    <style:style style:name="gr84" style:family="graphic" style:parent-style-name="standard">
      <style:graphic-properties draw:stroke="none" draw:fill="solid" draw:fill-color="#777777"/>
    </style:style>
    <style:style style:name="gr85" style:family="graphic" style:parent-style-name="standard">
      <style:graphic-properties draw:stroke="none" draw:fill="solid" draw:fill-color="#797979"/>
    </style:style>
    <style:style style:name="gr86" style:family="graphic" style:parent-style-name="standard">
      <style:graphic-properties draw:stroke="none" draw:fill="solid" draw:fill-color="#7a7a7a"/>
    </style:style>
    <style:style style:name="gr87" style:family="graphic" style:parent-style-name="standard">
      <style:graphic-properties draw:stroke="none" draw:fill="solid" draw:fill-color="#7c7c7c"/>
    </style:style>
    <style:style style:name="gr88" style:family="graphic" style:parent-style-name="standard">
      <style:graphic-properties draw:stroke="none" draw:fill="solid" draw:fill-color="#7d7d7d"/>
    </style:style>
    <style:style style:name="gr89" style:family="graphic" style:parent-style-name="standard">
      <style:graphic-properties draw:stroke="none" draw:fill="solid" draw:fill-color="#7e7e7e"/>
    </style:style>
    <style:style style:name="gr90" style:family="graphic" style:parent-style-name="standard">
      <style:graphic-properties draw:stroke="none" draw:fill="solid" draw:fill-color="#808080"/>
    </style:style>
    <style:style style:name="gr91" style:family="graphic" style:parent-style-name="standard">
      <style:graphic-properties draw:stroke="none" draw:fill="solid" draw:fill-color="#818181"/>
    </style:style>
    <style:style style:name="gr92" style:family="graphic" style:parent-style-name="standard">
      <style:graphic-properties draw:stroke="none" draw:fill="solid" draw:fill-color="#838383"/>
    </style:style>
    <style:style style:name="gr93" style:family="graphic" style:parent-style-name="standard">
      <style:graphic-properties draw:stroke="none" draw:fill="solid" draw:fill-color="#848484"/>
    </style:style>
    <style:style style:name="gr94" style:family="graphic" style:parent-style-name="standard">
      <style:graphic-properties draw:stroke="none" draw:fill="solid" draw:fill-color="#868686"/>
    </style:style>
    <style:style style:name="gr95" style:family="graphic" style:parent-style-name="standard">
      <style:graphic-properties draw:stroke="none" draw:fill="solid" draw:fill-color="#878787"/>
    </style:style>
    <style:style style:name="gr96" style:family="graphic" style:parent-style-name="standard">
      <style:graphic-properties draw:stroke="none" draw:fill="solid" draw:fill-color="#898989"/>
    </style:style>
    <style:style style:name="gr97" style:family="graphic" style:parent-style-name="standard">
      <style:graphic-properties draw:stroke="none" draw:fill="solid" draw:fill-color="#8a8a8a"/>
    </style:style>
    <style:style style:name="gr98" style:family="graphic" style:parent-style-name="standard">
      <style:graphic-properties draw:stroke="none" draw:fill="solid" draw:fill-color="#8c8c8c"/>
    </style:style>
    <style:style style:name="gr99" style:family="graphic" style:parent-style-name="standard">
      <style:graphic-properties draw:stroke="none" draw:fill="solid" draw:fill-color="#8d8d8d"/>
    </style:style>
    <style:style style:name="gr100" style:family="graphic" style:parent-style-name="standard">
      <style:graphic-properties draw:stroke="none" draw:fill="solid" draw:fill-color="#8f8f8f"/>
    </style:style>
    <style:style style:name="gr101" style:family="graphic" style:parent-style-name="standard">
      <style:graphic-properties draw:stroke="none" draw:fill="solid" draw:fill-color="#909090"/>
    </style:style>
    <style:style style:name="gr102" style:family="graphic" style:parent-style-name="standard">
      <style:graphic-properties draw:stroke="none" draw:fill="solid" draw:fill-color="#929292"/>
    </style:style>
    <style:style style:name="gr103" style:family="graphic" style:parent-style-name="standard">
      <style:graphic-properties draw:stroke="none" draw:fill="solid" draw:fill-color="#939393"/>
    </style:style>
    <style:style style:name="gr104" style:family="graphic" style:parent-style-name="standard">
      <style:graphic-properties draw:stroke="none" draw:fill="solid" draw:fill-color="#949494"/>
    </style:style>
    <style:style style:name="gr105" style:family="graphic" style:parent-style-name="standard">
      <style:graphic-properties draw:stroke="none" draw:fill="solid" draw:fill-color="#969696"/>
    </style:style>
    <style:style style:name="gr106" style:family="graphic" style:parent-style-name="standard">
      <style:graphic-properties draw:stroke="none" draw:fill="solid" draw:fill-color="#979797"/>
    </style:style>
    <style:style style:name="gr107" style:family="graphic" style:parent-style-name="standard">
      <style:graphic-properties draw:stroke="none" draw:fill="solid" draw:fill-color="#999999"/>
    </style:style>
    <style:style style:name="gr108" style:family="graphic" style:parent-style-name="standard">
      <style:graphic-properties draw:stroke="none" draw:fill="solid" draw:fill-color="#9a9a9a"/>
    </style:style>
    <style:style style:name="gr109" style:family="graphic" style:parent-style-name="standard">
      <style:graphic-properties draw:stroke="none" draw:fill="solid" draw:fill-color="#9c9c9c"/>
    </style:style>
    <style:style style:name="gr110" style:family="graphic" style:parent-style-name="standard">
      <style:graphic-properties draw:stroke="none" draw:fill="solid" draw:fill-color="#9d9d9d"/>
    </style:style>
    <style:style style:name="gr111" style:family="graphic" style:parent-style-name="standard">
      <style:graphic-properties draw:stroke="none" draw:fill="solid" draw:fill-color="#9f9f9f"/>
    </style:style>
    <style:style style:name="gr112" style:family="graphic" style:parent-style-name="standard">
      <style:graphic-properties draw:stroke="none" draw:fill="solid" draw:fill-color="#a0a0a0"/>
    </style:style>
    <style:style style:name="gr113" style:family="graphic" style:parent-style-name="standard">
      <style:graphic-properties draw:stroke="none" draw:fill="solid" draw:fill-color="#a2a2a2"/>
    </style:style>
    <style:style style:name="gr114" style:family="graphic" style:parent-style-name="standard">
      <style:graphic-properties draw:stroke="none" draw:fill="solid" draw:fill-color="#a3a3a3"/>
    </style:style>
    <style:style style:name="gr115" style:family="graphic" style:parent-style-name="standard">
      <style:graphic-properties draw:stroke="none" draw:fill="solid" draw:fill-color="#a5a5a5"/>
    </style:style>
    <style:style style:name="gr116" style:family="graphic" style:parent-style-name="standard">
      <style:graphic-properties draw:stroke="none" draw:fill="solid" draw:fill-color="#a6a6a6"/>
    </style:style>
    <style:style style:name="gr117" style:family="graphic" style:parent-style-name="standard">
      <style:graphic-properties draw:stroke="none" draw:fill="solid" draw:fill-color="#a7a7a7"/>
    </style:style>
    <style:style style:name="gr118" style:family="graphic" style:parent-style-name="standard">
      <style:graphic-properties draw:stroke="none" draw:fill="solid" draw:fill-color="#a9a9a9"/>
    </style:style>
    <style:style style:name="gr119" style:family="graphic" style:parent-style-name="standard">
      <style:graphic-properties draw:stroke="none" draw:fill="solid" draw:fill-color="#aaaaaa"/>
    </style:style>
    <style:style style:name="gr120" style:family="graphic" style:parent-style-name="standard">
      <style:graphic-properties draw:stroke="none" draw:fill="solid" draw:fill-color="#acacac"/>
    </style:style>
    <style:style style:name="gr121" style:family="graphic" style:parent-style-name="standard">
      <style:graphic-properties draw:stroke="none" draw:fill="solid" draw:fill-color="#adadad"/>
    </style:style>
    <style:style style:name="gr122" style:family="graphic" style:parent-style-name="standard">
      <style:graphic-properties draw:stroke="none" draw:fill="solid" draw:fill-color="#afafaf"/>
    </style:style>
    <style:style style:name="gr123" style:family="graphic" style:parent-style-name="standard">
      <style:graphic-properties draw:stroke="none" draw:fill="solid" draw:fill-color="#b0b0b0"/>
    </style:style>
    <style:style style:name="gr124" style:family="graphic" style:parent-style-name="standard">
      <style:graphic-properties draw:stroke="none" draw:fill="solid" draw:fill-color="#b2b2b2"/>
    </style:style>
    <style:style style:name="gr125" style:family="graphic" style:parent-style-name="standard">
      <style:graphic-properties draw:stroke="none" draw:fill="solid" draw:fill-color="#b3b3b3"/>
    </style:style>
    <style:style style:name="gr126" style:family="graphic" style:parent-style-name="standard">
      <style:graphic-properties draw:stroke="none" draw:fill="solid" draw:fill-color="#b5b5b5"/>
    </style:style>
    <style:style style:name="gr127" style:family="graphic" style:parent-style-name="standard">
      <style:graphic-properties draw:stroke="none" draw:fill="solid" draw:fill-color="#b6b6b6"/>
    </style:style>
    <style:style style:name="gr128" style:family="graphic" style:parent-style-name="standard">
      <style:graphic-properties draw:stroke="none" draw:fill="solid" draw:fill-color="#b8b8b8"/>
    </style:style>
    <style:style style:name="gr129" style:family="graphic" style:parent-style-name="standard">
      <style:graphic-properties draw:stroke="none" draw:fill="solid" draw:fill-color="#b9b9b9"/>
    </style:style>
    <style:style style:name="gr130" style:family="graphic" style:parent-style-name="standard">
      <style:graphic-properties draw:stroke="none" draw:fill="solid" draw:fill-color="#bbbbbb"/>
    </style:style>
    <style:style style:name="gr131" style:family="graphic" style:parent-style-name="standard">
      <style:graphic-properties draw:stroke="none" draw:fill="solid" draw:fill-color="#bcbcbc"/>
    </style:style>
    <style:style style:name="gr132" style:family="graphic" style:parent-style-name="standard">
      <style:graphic-properties draw:stroke="none" draw:fill="solid" draw:fill-color="#bdbdbd"/>
    </style:style>
    <style:style style:name="gr133" style:family="graphic" style:parent-style-name="standard">
      <style:graphic-properties draw:stroke="none" draw:fill="solid" draw:fill-color="#bfbfbf"/>
    </style:style>
    <style:style style:name="gr134" style:family="graphic" style:parent-style-name="standard">
      <style:graphic-properties draw:stroke="none" draw:fill="solid" draw:fill-color="#c0c0c0"/>
    </style:style>
    <style:style style:name="gr135" style:family="graphic" style:parent-style-name="standard">
      <style:graphic-properties draw:stroke="none" draw:fill="solid" draw:fill-color="#c2c2c2"/>
    </style:style>
    <style:style style:name="gr136" style:family="graphic" style:parent-style-name="standard">
      <style:graphic-properties draw:stroke="none" draw:fill="solid" draw:fill-color="#c3c3c3"/>
    </style:style>
    <style:style style:name="gr137" style:family="graphic" style:parent-style-name="standard">
      <style:graphic-properties draw:stroke="none" draw:fill="solid" draw:fill-color="#c5c5c5"/>
    </style:style>
    <style:style style:name="gr138" style:family="graphic" style:parent-style-name="standard">
      <style:graphic-properties draw:stroke="none" draw:fill="solid" draw:fill-color="#c6c6c6"/>
    </style:style>
    <style:style style:name="gr139" style:family="graphic" style:parent-style-name="standard">
      <style:graphic-properties draw:stroke="none" draw:fill="solid" draw:fill-color="#c8c8c8"/>
    </style:style>
    <style:style style:name="gr140" style:family="graphic" style:parent-style-name="standard">
      <style:graphic-properties draw:stroke="none" draw:fill="solid" draw:fill-color="#c9c9c9"/>
    </style:style>
    <style:style style:name="gr141" style:family="graphic" style:parent-style-name="standard">
      <style:graphic-properties draw:stroke="none" draw:fill="solid" draw:fill-color="#cbcbcb"/>
    </style:style>
    <style:style style:name="gr142" style:family="graphic" style:parent-style-name="standard">
      <style:graphic-properties draw:stroke="none" draw:fill="solid" draw:fill-color="#cccccc"/>
    </style:style>
    <style:style style:name="gr143" style:family="graphic" style:parent-style-name="standard">
      <style:graphic-properties draw:stroke="none" draw:fill="solid" draw:fill-color="#cecece"/>
    </style:style>
    <style:style style:name="gr144" style:family="graphic" style:parent-style-name="standard">
      <style:graphic-properties draw:stroke="none" draw:fill="solid" draw:fill-color="#cfcfcf"/>
    </style:style>
    <style:style style:name="gr145" style:family="graphic" style:parent-style-name="standard">
      <style:graphic-properties draw:stroke="none" draw:fill="solid" draw:fill-color="#d0d0d0"/>
    </style:style>
    <style:style style:name="gr146" style:family="graphic" style:parent-style-name="standard">
      <style:graphic-properties draw:stroke="none" draw:fill="solid" draw:fill-color="#d2d2d2"/>
    </style:style>
    <style:style style:name="gr147" style:family="graphic" style:parent-style-name="standard">
      <style:graphic-properties draw:stroke="none" draw:fill="solid" draw:fill-color="#d3d3d3"/>
    </style:style>
    <style:style style:name="gr148" style:family="graphic" style:parent-style-name="standard">
      <style:graphic-properties draw:stroke="none" draw:fill="solid" draw:fill-color="#d5d5d5"/>
    </style:style>
    <style:style style:name="gr149" style:family="graphic" style:parent-style-name="standard">
      <style:graphic-properties draw:stroke="none" draw:fill="solid" draw:fill-color="#d6d6d6"/>
    </style:style>
    <style:style style:name="gr150" style:family="graphic" style:parent-style-name="standard">
      <style:graphic-properties draw:stroke="none" draw:fill="solid" draw:fill-color="#d8d8d8"/>
    </style:style>
    <style:style style:name="gr151" style:family="graphic" style:parent-style-name="standard">
      <style:graphic-properties draw:stroke="none" draw:fill="solid" draw:fill-color="#d9d9d9"/>
    </style:style>
    <style:style style:name="gr152" style:family="graphic" style:parent-style-name="standard">
      <style:graphic-properties draw:stroke="none" draw:fill="solid" draw:fill-color="#dbdbdb"/>
    </style:style>
    <style:style style:name="gr153" style:family="graphic" style:parent-style-name="standard">
      <style:graphic-properties draw:stroke="none" draw:fill="solid" draw:fill-color="#dcdcdc"/>
    </style:style>
    <style:style style:name="gr154" style:family="graphic" style:parent-style-name="standard">
      <style:graphic-properties draw:stroke="none" draw:fill="solid" draw:fill-color="#dedede"/>
    </style:style>
    <style:style style:name="gr155" style:family="graphic" style:parent-style-name="standard">
      <style:graphic-properties draw:stroke="none" draw:fill="solid" draw:fill-color="#dfdfdf"/>
    </style:style>
    <style:style style:name="gr156" style:family="graphic" style:parent-style-name="standard">
      <style:graphic-properties draw:stroke="none" draw:fill="solid" draw:fill-color="#e1e1e1"/>
    </style:style>
    <style:style style:name="gr157" style:family="graphic" style:parent-style-name="standard">
      <style:graphic-properties draw:stroke="none" draw:fill="solid" draw:fill-color="#e2e2e2"/>
    </style:style>
    <style:style style:name="gr158" style:family="graphic" style:parent-style-name="standard">
      <style:graphic-properties draw:stroke="none" draw:fill="solid" draw:fill-color="#e4e4e4"/>
    </style:style>
    <style:style style:name="gr159" style:family="graphic" style:parent-style-name="standard">
      <style:graphic-properties draw:stroke="none" draw:fill="solid" draw:fill-color="#e5e5e5"/>
    </style:style>
    <style:style style:name="gr160" style:family="graphic" style:parent-style-name="standard">
      <style:graphic-properties draw:stroke="none" draw:fill="solid" draw:fill-color="#e6e6e6"/>
    </style:style>
    <style:style style:name="gr161" style:family="graphic" style:parent-style-name="standard">
      <style:graphic-properties draw:stroke="none" draw:fill="solid" draw:fill-color="#e8e8e8"/>
    </style:style>
    <style:style style:name="gr162" style:family="graphic" style:parent-style-name="standard">
      <style:graphic-properties draw:stroke="none" draw:fill="solid" draw:fill-color="#e9e9e9"/>
    </style:style>
    <style:style style:name="gr163" style:family="graphic" style:parent-style-name="standard">
      <style:graphic-properties draw:stroke="none" draw:fill="solid" draw:fill-color="#ebebeb"/>
    </style:style>
    <style:style style:name="gr164" style:family="graphic" style:parent-style-name="standard">
      <style:graphic-properties draw:stroke="none" draw:fill="solid" draw:fill-color="#ececec"/>
    </style:style>
    <style:style style:name="gr165" style:family="graphic" style:parent-style-name="standard">
      <style:graphic-properties draw:stroke="none" draw:fill="solid" draw:fill-color="#eeeeee"/>
    </style:style>
    <style:style style:name="gr166" style:family="graphic" style:parent-style-name="standard">
      <style:graphic-properties draw:stroke="none" draw:fill="solid" draw:fill-color="#efefef"/>
    </style:style>
    <style:style style:name="gr167" style:family="graphic" style:parent-style-name="standard">
      <style:graphic-properties draw:stroke="none" draw:fill="solid" draw:fill-color="#f1f1f1"/>
    </style:style>
    <style:style style:name="gr168" style:family="graphic" style:parent-style-name="standard">
      <style:graphic-properties draw:stroke="none" draw:fill="solid" draw:fill-color="#f2f2f2"/>
    </style:style>
    <style:style style:name="gr169" style:family="graphic" style:parent-style-name="standard">
      <style:graphic-properties draw:stroke="none" draw:fill="solid" draw:fill-color="#f4f4f4"/>
    </style:style>
    <style:style style:name="gr170" style:family="graphic" style:parent-style-name="standard">
      <style:graphic-properties draw:stroke="none" draw:fill="solid" draw:fill-color="#f5f5f5"/>
    </style:style>
    <style:style style:name="gr171" style:family="graphic" style:parent-style-name="standard">
      <style:graphic-properties draw:stroke="none" draw:fill="solid" draw:fill-color="#f7f7f7"/>
    </style:style>
    <style:style style:name="gr172" style:family="graphic" style:parent-style-name="standard">
      <style:graphic-properties draw:stroke="none" draw:fill="solid" draw:fill-color="#f8f8f8"/>
    </style:style>
    <style:style style:name="gr173" style:family="graphic" style:parent-style-name="standard">
      <style:graphic-properties draw:stroke="none" draw:fill="solid" draw:fill-color="#f9f9f9"/>
    </style:style>
    <style:style style:name="gr174" style:family="graphic" style:parent-style-name="standard">
      <style:graphic-properties draw:stroke="none" draw:fill="solid" draw:fill-color="#fbfbfb"/>
    </style:style>
    <style:style style:name="gr175" style:family="graphic" style:parent-style-name="standard">
      <style:graphic-properties draw:stroke="none" draw:fill="solid" draw:fill-color="#fcfcfc"/>
    </style:style>
    <style:style style:name="gr176" style:family="graphic" style:parent-style-name="standard">
      <style:graphic-properties draw:stroke="none" draw:fill="solid" draw:fill-color="#fefefe"/>
    </style:style>
    <style:style style:name="gr177" style:family="graphic" style:parent-style-name="standard">
      <style:graphic-properties draw:stroke="none" draw:fill="solid" draw:fill-color="#fafafa"/>
    </style:style>
    <style:style style:name="gr178" style:family="graphic" style:parent-style-name="standard">
      <style:graphic-properties draw:stroke="none" draw:fill="solid" draw:fill-color="#f6f6f6"/>
    </style:style>
    <style:style style:name="gr179" style:family="graphic" style:parent-style-name="standard">
      <style:graphic-properties draw:stroke="none" draw:fill="solid" draw:fill-color="#f3f3f3"/>
    </style:style>
    <style:style style:name="gr180" style:family="graphic" style:parent-style-name="standard">
      <style:graphic-properties draw:stroke="none" draw:fill="solid" draw:fill-color="#f0f0f0"/>
    </style:style>
    <style:style style:name="gr181" style:family="graphic" style:parent-style-name="standard">
      <style:graphic-properties draw:stroke="none" draw:fill="solid" draw:fill-color="#ededed"/>
    </style:style>
    <style:style style:name="gr182" style:family="graphic" style:parent-style-name="standard">
      <style:graphic-properties draw:stroke="none" draw:fill="solid" draw:fill-color="#eaeaea"/>
    </style:style>
    <style:style style:name="gr183" style:family="graphic" style:parent-style-name="standard">
      <style:graphic-properties draw:stroke="none" draw:fill="solid" draw:fill-color="#e7e7e7"/>
    </style:style>
    <style:style style:name="gr184" style:family="graphic" style:parent-style-name="standard">
      <style:graphic-properties draw:stroke="none" draw:fill="solid" draw:fill-color="#e3e3e3"/>
    </style:style>
    <style:style style:name="gr185" style:family="graphic" style:parent-style-name="standard">
      <style:graphic-properties draw:stroke="none" draw:fill="solid" draw:fill-color="#e0e0e0"/>
    </style:style>
    <style:style style:name="gr186" style:family="graphic" style:parent-style-name="standard">
      <style:graphic-properties draw:stroke="none" draw:fill="solid" draw:fill-color="#dddddd"/>
    </style:style>
    <style:style style:name="gr187" style:family="graphic" style:parent-style-name="standard">
      <style:graphic-properties draw:stroke="none" draw:fill="solid" draw:fill-color="#dadada"/>
    </style:style>
    <style:style style:name="gr188" style:family="graphic" style:parent-style-name="standard">
      <style:graphic-properties draw:stroke="none" draw:fill="solid" draw:fill-color="#d7d7d7"/>
    </style:style>
    <style:style style:name="gr189" style:family="graphic" style:parent-style-name="standard">
      <style:graphic-properties draw:stroke="none" draw:fill="solid" draw:fill-color="#d4d4d4"/>
    </style:style>
    <style:style style:name="gr190" style:family="graphic" style:parent-style-name="standard">
      <style:graphic-properties draw:stroke="none" draw:fill="solid" draw:fill-color="#d1d1d1"/>
    </style:style>
    <style:style style:name="gr191" style:family="graphic" style:parent-style-name="standard">
      <style:graphic-properties draw:stroke="none" draw:fill="solid" draw:fill-color="#cdcdcd"/>
    </style:style>
    <style:style style:name="gr192" style:family="graphic" style:parent-style-name="standard">
      <style:graphic-properties draw:stroke="none" draw:fill="solid" draw:fill-color="#cacaca"/>
    </style:style>
    <style:style style:name="gr193" style:family="graphic" style:parent-style-name="standard">
      <style:graphic-properties draw:stroke="none" draw:fill="solid" draw:fill-color="#c7c7c7"/>
    </style:style>
    <style:style style:name="gr194" style:family="graphic" style:parent-style-name="standard">
      <style:graphic-properties draw:stroke="none" draw:fill="solid" draw:fill-color="#c4c4c4"/>
    </style:style>
    <style:style style:name="gr195" style:family="graphic" style:parent-style-name="standard">
      <style:graphic-properties draw:stroke="none" draw:fill="solid" draw:fill-color="#bfcfe2"/>
    </style:style>
    <style:style style:name="gr196" style:family="graphic" style:parent-style-name="standard">
      <style:graphic-properties draw:stroke="none" draw:fill="solid" draw:fill-color="#2d2d2d"/>
    </style:style>
    <style:style style:name="gr197" style:family="graphic" style:parent-style-name="standard">
      <style:graphic-properties draw:stroke="none" draw:fill="solid" draw:fill-color="#303030"/>
    </style:style>
    <style:style style:name="gr198" style:family="graphic" style:parent-style-name="standard">
      <style:graphic-properties draw:stroke="none" draw:fill="solid" draw:fill-color="#333333"/>
    </style:style>
    <style:style style:name="gr199" style:family="graphic" style:parent-style-name="standard">
      <style:graphic-properties draw:stroke="none" draw:fill="solid" draw:fill-color="#363636"/>
    </style:style>
    <style:style style:name="gr200" style:family="graphic" style:parent-style-name="standard">
      <style:graphic-properties draw:stroke="none" draw:fill="solid" draw:fill-color="#393939"/>
    </style:style>
    <style:style style:name="gr201" style:family="graphic" style:parent-style-name="standard">
      <style:graphic-properties draw:stroke="none" draw:fill="solid" draw:fill-color="#3c3c3c"/>
    </style:style>
    <style:style style:name="gr202" style:family="graphic" style:parent-style-name="standard">
      <style:graphic-properties draw:stroke="none" draw:fill="solid" draw:fill-color="#434343"/>
    </style:style>
    <style:style style:name="gr203" style:family="graphic" style:parent-style-name="standard">
      <style:graphic-properties draw:stroke="none" draw:fill="solid" draw:fill-color="#464646"/>
    </style:style>
    <style:style style:name="gr204" style:family="graphic" style:parent-style-name="standard">
      <style:graphic-properties draw:stroke="none" draw:fill="solid" draw:fill-color="#494949"/>
    </style:style>
    <style:style style:name="gr205" style:family="graphic" style:parent-style-name="standard">
      <style:graphic-properties draw:stroke="none" draw:fill="solid" draw:fill-color="#4c4c4c"/>
    </style:style>
    <style:style style:name="gr206" style:family="graphic" style:parent-style-name="standard">
      <style:graphic-properties draw:stroke="none" draw:fill="solid" draw:fill-color="#4f4f4f"/>
    </style:style>
    <style:style style:name="gr207" style:family="graphic" style:parent-style-name="standard">
      <style:graphic-properties draw:stroke="none" draw:fill="solid" draw:fill-color="#525252"/>
    </style:style>
    <style:style style:name="gr208" style:family="graphic" style:parent-style-name="standard">
      <style:graphic-properties draw:stroke="none" draw:fill="solid" draw:fill-color="#7f7f7f"/>
    </style:style>
    <style:style style:name="gr209" style:family="graphic" style:parent-style-name="standard">
      <style:graphic-properties draw:stroke="none" draw:fill="solid" draw:fill-color="#828282"/>
    </style:style>
    <style:style style:name="gr210" style:family="graphic" style:parent-style-name="standard">
      <style:graphic-properties draw:stroke="none" draw:fill="solid" draw:fill-color="#858585"/>
    </style:style>
    <style:style style:name="gr211" style:family="graphic" style:parent-style-name="standard">
      <style:graphic-properties draw:stroke="none" draw:fill="solid" draw:fill-color="#888888"/>
    </style:style>
    <style:style style:name="gr212" style:family="graphic" style:parent-style-name="standard">
      <style:graphic-properties draw:stroke="none" draw:fill="solid" draw:fill-color="#8b8b8b"/>
    </style:style>
    <style:style style:name="gr213" style:family="graphic" style:parent-style-name="standard">
      <style:graphic-properties draw:stroke="none" draw:fill="solid" draw:fill-color="#8e8e8e"/>
    </style:style>
    <style:style style:name="gr214" style:family="graphic" style:parent-style-name="standard">
      <style:graphic-properties draw:stroke="none" draw:fill="solid" draw:fill-color="#919191"/>
    </style:style>
    <style:style style:name="gr215" style:family="graphic" style:parent-style-name="standard">
      <style:graphic-properties draw:stroke="none" draw:fill="solid" draw:fill-color="#9b9b9b"/>
    </style:style>
    <style:style style:name="gr216" style:family="graphic" style:parent-style-name="standard">
      <style:graphic-properties draw:stroke="none" draw:fill="solid" draw:fill-color="#9e9e9e"/>
    </style:style>
    <style:style style:name="gr217" style:family="graphic" style:parent-style-name="standard">
      <style:graphic-properties draw:stroke="none" draw:fill="solid" draw:fill-color="#a1a1a1"/>
    </style:style>
    <style:style style:name="gr218" style:family="graphic" style:parent-style-name="standard">
      <style:graphic-properties draw:stroke="none" draw:fill="solid" draw:fill-color="#a4a4a4"/>
    </style:style>
    <style:style style:name="gr219" style:family="graphic" style:parent-style-name="standard">
      <style:graphic-properties draw:stroke="none" draw:fill="solid" draw:fill-color="#989898"/>
    </style:style>
    <style:style style:name="gr220" style:family="graphic" style:parent-style-name="standard">
      <style:graphic-properties draw:stroke="none" draw:fill="solid" draw:fill-color="#a8a8a8"/>
    </style:style>
    <style:style style:name="gr221" style:family="graphic" style:parent-style-name="standard">
      <style:graphic-properties draw:stroke="none" draw:fill="solid" draw:fill-color="#ababab"/>
    </style:style>
    <style:style style:name="gr222" style:family="graphic" style:parent-style-name="standard">
      <style:graphic-properties draw:stroke="none" draw:fill="solid" draw:fill-color="#c1c1c1"/>
    </style:style>
    <style:style style:name="gr223" style:family="graphic" style:parent-style-name="standard">
      <style:graphic-properties draw:stroke="none" draw:fill="solid" draw:fill-color="#bababa"/>
    </style:style>
    <style:style style:name="gr224" style:family="graphic" style:parent-style-name="standard">
      <style:graphic-properties draw:stroke="none" draw:fill="solid" draw:fill-color="#b7b7b7"/>
    </style:style>
    <style:style style:name="gr225" style:family="graphic" style:parent-style-name="standard">
      <style:graphic-properties draw:stroke="none" draw:fill="solid" draw:fill-color="#b4b4b4"/>
    </style:style>
    <style:style style:name="gr226" style:family="graphic" style:parent-style-name="standard">
      <style:graphic-properties draw:stroke="none" draw:fill="solid" draw:fill-color="#6f6f6f"/>
    </style:style>
    <style:style style:name="gr227" style:family="graphic" style:parent-style-name="standard">
      <style:graphic-properties draw:stroke="none" draw:fill="solid" draw:fill-color="#6c6c6c"/>
    </style:style>
    <style:style style:name="gr228" style:family="graphic" style:parent-style-name="standard">
      <style:graphic-properties draw:stroke="none" draw:fill="solid" draw:fill-color="#626262"/>
    </style:style>
    <style:style style:name="gr229" style:family="graphic" style:parent-style-name="standard">
      <style:graphic-properties draw:stroke="none" draw:fill="solid" draw:fill-color="#5f5f5f"/>
    </style:style>
    <style:style style:name="gr230" style:family="graphic" style:parent-style-name="standard">
      <style:graphic-properties draw:stroke="none" draw:fill="solid" draw:fill-color="#5c5c5c"/>
    </style:style>
    <style:style style:name="gr231" style:family="graphic" style:parent-style-name="standard">
      <style:graphic-properties draw:stroke="none" draw:fill="solid" draw:fill-color="#595959"/>
    </style:style>
    <style:style style:name="gr232" style:family="graphic" style:parent-style-name="standard">
      <style:graphic-properties draw:stroke="none" draw:fill="solid" draw:fill-color="#3f3f3f"/>
    </style:style>
    <style:style style:name="gr233" style:family="graphic" style:parent-style-name="standard">
      <style:graphic-properties draw:stroke="none" draw:fill="solid" draw:fill-color="#070707"/>
    </style:style>
    <style:style style:name="gr234" style:family="graphic" style:parent-style-name="standard">
      <style:graphic-properties draw:stroke="none" draw:fill="solid" draw:fill-color="#040404"/>
    </style:style>
    <style:style style:name="gr235" style:family="graphic" style:parent-style-name="standard">
      <style:graphic-properties draw:stroke="none" draw:fill="solid" draw:fill-color="#edf2f8"/>
    </style:style>
    <style:style style:name="gr236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/>
    </style:style>
    <style:style style:name="gr237" style:family="graphic" style:parent-style-name="standard">
      <style:graphic-properties draw:stroke="none" draw:fill="solid" draw:fill-color="#f0ee13"/>
    </style:style>
    <style:style style:name="gr238" style:family="graphic" style:parent-style-name="standard">
      <style:graphic-properties draw:stroke="solid" svg:stroke-width="0.052cm" svg:stroke-color="#0b356d" draw:stroke-linejoin="miter" svg:stroke-linecap="butt" draw:fill="none" fo:padding-top="0.026cm" fo:padding-bottom="0.026cm" fo:padding-left="0.026cm" fo:padding-right="0.026cm"/>
    </style:style>
    <style:style style:name="gr239" style:family="graphic" style:parent-style-name="standard">
      <style:graphic-properties draw:stroke="none" draw:fill="none" draw:textarea-horizontal-align="left" draw:textarea-vertical-align="top" draw:auto-grow-height="true" draw:auto-grow-width="true" fo:min-height="0.987cm" fo:min-width="0.987cm" fo:padding-top="0cm" fo:padding-bottom="0cm" fo:padding-left="0cm" fo:padding-right="0cm"/>
      <style:paragraph-properties style:writing-mode="lr-tb"/>
    </style:style>
    <style:style style:name="gr240" style:family="graphic" style:parent-style-name="standard">
      <style:graphic-properties draw:stroke="none" draw:fill="none" draw:textarea-horizontal-align="left" draw:textarea-vertical-align="top" draw:auto-grow-height="true" draw:auto-grow-width="true" fo:min-height="1.269cm" fo:min-width="1.269cm" fo:padding-top="0cm" fo:padding-bottom="0cm" fo:padding-left="0cm" fo:padding-right="0cm"/>
      <style:paragraph-properties style:writing-mode="lr-tb"/>
    </style:style>
    <style:style style:name="gr241" style:family="graphic" style:parent-style-name="standard">
      <style:graphic-properties draw:stroke="none" draw:fill="none" draw:textarea-horizontal-align="left" draw:textarea-vertical-align="top" draw:auto-grow-height="true" draw:auto-grow-width="true" fo:min-height="0.846cm" fo:min-width="0.846cm" fo:padding-top="0cm" fo:padding-bottom="0cm" fo:padding-left="0cm" fo:padding-right="0cm"/>
      <style:paragraph-properties style:writing-mode="lr-tb"/>
    </style:style>
    <style:style style:name="gr242" style:family="graphic" style:parent-style-name="standard">
      <style:graphic-properties draw:stroke="none" draw:fill="none" draw:textarea-horizontal-align="left" draw:textarea-vertical-align="top" draw:auto-grow-height="true" draw:auto-grow-width="true" fo:min-height="0.704cm" fo:min-width="0.704cm" fo:padding-top="0cm" fo:padding-bottom="0cm" fo:padding-left="0cm" fo:padding-right="0cm"/>
      <style:paragraph-properties style:writing-mode="lr-tb"/>
    </style:style>
    <style:style style:name="gr243" style:family="graphic" style:parent-style-name="standard">
      <style:graphic-properties draw:stroke="none" draw:fill="none" draw:textarea-horizontal-align="left" draw:textarea-vertical-align="top" draw:auto-grow-height="true" draw:auto-grow-width="true" fo:min-height="2.186cm" fo:min-width="2.186cm" fo:padding-top="0cm" fo:padding-bottom="0cm" fo:padding-left="0cm" fo:padding-right="0cm"/>
      <style:paragraph-properties style:writing-mode="lr-tb"/>
    </style:style>
    <style:style style:name="gr244" style:family="graphic" style:parent-style-name="standard">
      <style:graphic-properties draw:stroke="none" draw:fill="none" draw:textarea-horizontal-align="left" draw:textarea-vertical-align="top" draw:auto-grow-height="true" draw:auto-grow-width="true" fo:min-height="3.589cm" fo:min-width="3.589cm" fo:padding-top="0cm" fo:padding-bottom="0cm" fo:padding-left="0cm" fo:padding-right="0cm"/>
      <style:paragraph-properties style:writing-mode="lr-tb"/>
    </style:style>
    <style:style style:name="gr245" style:family="graphic" style:parent-style-name="standard">
      <style:graphic-properties draw:stroke="none" draw:fill="none" draw:textarea-horizontal-align="left" draw:textarea-vertical-align="top" draw:auto-grow-height="true" draw:auto-grow-width="true" fo:min-height="1.339cm" fo:min-width="1.339cm" fo:padding-top="0cm" fo:padding-bottom="0cm" fo:padding-left="0cm" fo:padding-right="0cm"/>
      <style:paragraph-properties style:writing-mode="lr-tb"/>
    </style:style>
    <style:style style:name="gr246" style:family="graphic" style:parent-style-name="standard">
      <style:graphic-properties draw:stroke="none" draw:fill="solid" draw:fill-color="#292929"/>
    </style:style>
    <style:style style:name="gr247" style:family="graphic" style:parent-style-name="standard">
      <style:graphic-properties draw:stroke="none" draw:fill="solid" draw:fill-color="#262626"/>
    </style:style>
    <style:style style:name="gr248" style:family="graphic" style:parent-style-name="standard">
      <style:graphic-properties draw:stroke="none" draw:fill="solid" draw:fill-color="#232323"/>
    </style:style>
    <style:style style:name="gr249" style:family="graphic" style:parent-style-name="standard">
      <style:graphic-properties draw:stroke="none" draw:fill="solid" draw:fill-color="#202020"/>
    </style:style>
    <style:style style:name="gr250" style:family="graphic" style:parent-style-name="standard">
      <style:graphic-properties draw:stroke="none" draw:fill="solid" draw:fill-color="#1d1d1d"/>
    </style:style>
    <style:style style:name="gr251" style:family="graphic" style:parent-style-name="standard">
      <style:graphic-properties draw:stroke="none" draw:fill="solid" draw:fill-color="#161616"/>
    </style:style>
    <style:style style:name="gr252" style:family="graphic" style:parent-style-name="standard">
      <style:graphic-properties draw:stroke="none" draw:fill="solid" draw:fill-color="#131313"/>
    </style:style>
    <style:style style:name="gr253" style:family="graphic" style:parent-style-name="standard">
      <style:graphic-properties draw:stroke="none" draw:fill="solid" draw:fill-color="#101010"/>
    </style:style>
    <style:style style:name="gr254" style:family="graphic" style:parent-style-name="standard">
      <style:graphic-properties draw:stroke="none" draw:fill="solid" draw:fill-color="#0d0d0d"/>
    </style:style>
    <style:style style:name="gr255" style:family="graphic" style:parent-style-name="standard">
      <style:graphic-properties draw:stroke="none" draw:fill="solid" draw:fill-color="#0a0a0a"/>
    </style:style>
    <style:style style:name="gr256" style:family="graphic" style:parent-style-name="standard">
      <style:graphic-properties draw:stroke="none" draw:fill="solid" draw:fill-color="#bebebe"/>
    </style:style>
    <style:style style:name="gr257" style:family="graphic" style:parent-style-name="standard">
      <style:graphic-properties draw:stroke="none" draw:fill="solid" draw:fill-color="#959595"/>
    </style:style>
    <style:style style:name="gr258" style:family="graphic" style:parent-style-name="standard">
      <style:graphic-properties draw:stroke="none" draw:fill="solid" draw:fill-color="#787878"/>
    </style:style>
    <style:style style:name="gr259" style:family="graphic" style:parent-style-name="standard">
      <style:graphic-properties draw:stroke="none" draw:fill="solid" draw:fill-color="#757575"/>
    </style:style>
    <style:style style:name="gr260" style:family="graphic" style:parent-style-name="standard">
      <style:graphic-properties draw:stroke="none" draw:fill="solid" draw:fill-color="#656565"/>
    </style:style>
    <style:style style:name="gr261" style:family="graphic" style:parent-style-name="standard">
      <style:graphic-properties draw:stroke="none" draw:fill="solid" draw:fill-color="#565656"/>
    </style:style>
    <style:style style:name="gr262" style:family="graphic" style:parent-style-name="standard">
      <style:graphic-properties draw:stroke="none" draw:fill="solid" draw:fill-color="#1a1a1a"/>
    </style:style>
    <style:style style:name="gr263" style:family="graphic" style:parent-style-name="standard">
      <style:graphic-properties draw:stroke="none" draw:fill="solid" draw:fill-color="#686868"/>
    </style:style>
    <style:style style:name="gr264" style:family="graphic" style:parent-style-name="standard">
      <style:graphic-properties draw:stroke="none" draw:fill="solid" draw:fill-color="#ffbd25"/>
    </style:style>
    <style:style style:name="gr265" style:family="graphic" style:parent-style-name="standard">
      <style:graphic-properties draw:stroke="none" draw:fill="solid" draw:fill-color="#0b356d"/>
    </style:style>
    <style:style style:name="gr266" style:family="graphic" style:parent-style-name="standard">
      <style:graphic-properties draw:stroke="none" draw:fill="solid" draw:fill-color="#1554a8"/>
    </style:style>
    <style:style style:name="gr267" style:family="graphic" style:parent-style-name="standard">
      <style:graphic-properties draw:stroke="none" draw:fill="solid" draw:fill-color="#daebff"/>
    </style:style>
    <style:style style:name="gr268" style:family="graphic" style:parent-style-name="standard">
      <style:graphic-properties draw:stroke="none" draw:fill="solid" draw:fill-color="#fffaf3"/>
    </style:style>
    <style:style style:name="gr269" style:family="graphic" style:parent-style-name="standard">
      <style:graphic-properties draw:stroke="none" draw:fill="none" draw:textarea-horizontal-align="left" draw:textarea-vertical-align="top" draw:auto-grow-height="true" draw:auto-grow-width="true" fo:min-height="0.845cm" fo:min-width="0.845cm" fo:padding-top="0cm" fo:padding-bottom="0cm" fo:padding-left="0cm" fo:padding-right="0cm"/>
      <style:paragraph-properties style:writing-mode="lr-tb"/>
    </style:style>
    <style:style style:name="gr270" style:family="graphic" style:parent-style-name="standard">
      <style:graphic-properties draw:stroke="none" draw:fill="none" draw:textarea-horizontal-align="left" draw:textarea-vertical-align="top" draw:auto-grow-height="true" draw:auto-grow-width="true" fo:min-height="0.634cm" fo:min-width="0.634cm" fo:padding-top="0cm" fo:padding-bottom="0cm" fo:padding-left="0cm" fo:padding-right="0cm"/>
      <style:paragraph-properties style:writing-mode="lr-tb"/>
    </style:style>
    <style:style style:name="gr271" style:family="graphic" style:parent-style-name="standard">
      <style:graphic-properties draw:stroke="solid" svg:stroke-width="0.026cm" svg:stroke-color="#000000" draw:stroke-linejoin="miter" svg:stroke-linecap="butt" draw:fill="none" fo:padding-top="0.013cm" fo:padding-bottom="0.013cm" fo:padding-left="0.013cm" fo:padding-right="0.013cm"/>
    </style:style>
    <style:style style:name="gr272" style:family="graphic" style:parent-style-name="standard">
      <style:graphic-properties draw:stroke="none" draw:fill="none" draw:textarea-horizontal-align="left" draw:textarea-vertical-align="top" draw:auto-grow-height="true" draw:auto-grow-width="true" fo:min-height="2.116cm" fo:min-width="2.116cm" fo:padding-top="0cm" fo:padding-bottom="0cm" fo:padding-left="0cm" fo:padding-right="0cm"/>
      <style:paragraph-properties style:writing-mode="lr-tb"/>
    </style:style>
    <style:style style:name="gr273" style:family="graphic" style:parent-style-name="standard">
      <style:graphic-properties draw:stroke="none" draw:fill="none" draw:textarea-horizontal-align="left" draw:textarea-vertical-align="top" draw:auto-grow-height="true" draw:auto-grow-width="true" fo:min-height="1.41cm" fo:min-width="1.41cm" fo:padding-top="0cm" fo:padding-bottom="0cm" fo:padding-left="0cm" fo:padding-right="0cm"/>
      <style:paragraph-properties style:writing-mode="lr-tb"/>
    </style:style>
    <style:style style:name="P1" style:family="paragraph">
      <loext:graphic-properties draw:fill="solid" draw:fill-color="#ffffff"/>
    </style:style>
    <style:style style:name="P2" style:family="paragraph">
      <loext:graphic-properties draw:fill="solid" draw:fill-color="#000000"/>
    </style:style>
    <style:style style:name="P3" style:family="paragraph">
      <loext:graphic-properties draw:fill="solid" draw:fill-color="#010101"/>
    </style:style>
    <style:style style:name="P4" style:family="paragraph">
      <loext:graphic-properties draw:fill="solid" draw:fill-color="#020202"/>
    </style:style>
    <style:style style:name="P5" style:family="paragraph">
      <loext:graphic-properties draw:fill="solid" draw:fill-color="#030303"/>
    </style:style>
    <style:style style:name="P6" style:family="paragraph">
      <loext:graphic-properties draw:fill="solid" draw:fill-color="#050505"/>
    </style:style>
    <style:style style:name="P7" style:family="paragraph">
      <loext:graphic-properties draw:fill="solid" draw:fill-color="#060606"/>
    </style:style>
    <style:style style:name="P8" style:family="paragraph">
      <loext:graphic-properties draw:fill="solid" draw:fill-color="#080808"/>
    </style:style>
    <style:style style:name="P9" style:family="paragraph">
      <loext:graphic-properties draw:fill="solid" draw:fill-color="#090909"/>
    </style:style>
    <style:style style:name="P10" style:family="paragraph">
      <loext:graphic-properties draw:fill="solid" draw:fill-color="#0b0b0b"/>
    </style:style>
    <style:style style:name="P11" style:family="paragraph">
      <loext:graphic-properties draw:fill="solid" draw:fill-color="#0c0c0c"/>
    </style:style>
    <style:style style:name="P12" style:family="paragraph">
      <loext:graphic-properties draw:fill="solid" draw:fill-color="#0e0e0e"/>
    </style:style>
    <style:style style:name="P13" style:family="paragraph">
      <loext:graphic-properties draw:fill="solid" draw:fill-color="#0f0f0f"/>
    </style:style>
    <style:style style:name="P14" style:family="paragraph">
      <loext:graphic-properties draw:fill="solid" draw:fill-color="#111111"/>
    </style:style>
    <style:style style:name="P15" style:family="paragraph">
      <loext:graphic-properties draw:fill="solid" draw:fill-color="#121212"/>
    </style:style>
    <style:style style:name="P16" style:family="paragraph">
      <loext:graphic-properties draw:fill="solid" draw:fill-color="#141414"/>
    </style:style>
    <style:style style:name="P17" style:family="paragraph">
      <loext:graphic-properties draw:fill="solid" draw:fill-color="#151515"/>
    </style:style>
    <style:style style:name="P18" style:family="paragraph">
      <loext:graphic-properties draw:fill="solid" draw:fill-color="#171717"/>
    </style:style>
    <style:style style:name="P19" style:family="paragraph">
      <loext:graphic-properties draw:fill="solid" draw:fill-color="#181818"/>
    </style:style>
    <style:style style:name="P20" style:family="paragraph">
      <loext:graphic-properties draw:fill="solid" draw:fill-color="#191919"/>
    </style:style>
    <style:style style:name="P21" style:family="paragraph">
      <loext:graphic-properties draw:fill="solid" draw:fill-color="#1b1b1b"/>
    </style:style>
    <style:style style:name="P22" style:family="paragraph">
      <loext:graphic-properties draw:fill="solid" draw:fill-color="#1c1c1c"/>
    </style:style>
    <style:style style:name="P23" style:family="paragraph">
      <loext:graphic-properties draw:fill="solid" draw:fill-color="#1e1e1e"/>
    </style:style>
    <style:style style:name="P24" style:family="paragraph">
      <loext:graphic-properties draw:fill="solid" draw:fill-color="#1f1f1f"/>
    </style:style>
    <style:style style:name="P25" style:family="paragraph">
      <loext:graphic-properties draw:fill="solid" draw:fill-color="#212121"/>
    </style:style>
    <style:style style:name="P26" style:family="paragraph">
      <loext:graphic-properties draw:fill="solid" draw:fill-color="#222222"/>
    </style:style>
    <style:style style:name="P27" style:family="paragraph">
      <loext:graphic-properties draw:fill="solid" draw:fill-color="#242424"/>
    </style:style>
    <style:style style:name="P28" style:family="paragraph">
      <loext:graphic-properties draw:fill="solid" draw:fill-color="#252525"/>
    </style:style>
    <style:style style:name="P29" style:family="paragraph">
      <loext:graphic-properties draw:fill="solid" draw:fill-color="#272727"/>
    </style:style>
    <style:style style:name="P30" style:family="paragraph">
      <loext:graphic-properties draw:fill="solid" draw:fill-color="#282828"/>
    </style:style>
    <style:style style:name="P31" style:family="paragraph">
      <loext:graphic-properties draw:fill="solid" draw:fill-color="#2a2a2a"/>
    </style:style>
    <style:style style:name="P32" style:family="paragraph">
      <loext:graphic-properties draw:fill="solid" draw:fill-color="#2b2b2b"/>
    </style:style>
    <style:style style:name="P33" style:family="paragraph">
      <loext:graphic-properties draw:fill="solid" draw:fill-color="#2c2c2c"/>
    </style:style>
    <style:style style:name="P34" style:family="paragraph">
      <loext:graphic-properties draw:fill="solid" draw:fill-color="#2e2e2e"/>
    </style:style>
    <style:style style:name="P35" style:family="paragraph">
      <loext:graphic-properties draw:fill="solid" draw:fill-color="#2f2f2f"/>
    </style:style>
    <style:style style:name="P36" style:family="paragraph">
      <loext:graphic-properties draw:fill="solid" draw:fill-color="#313131"/>
    </style:style>
    <style:style style:name="P37" style:family="paragraph">
      <loext:graphic-properties draw:fill="solid" draw:fill-color="#323232"/>
    </style:style>
    <style:style style:name="P38" style:family="paragraph">
      <loext:graphic-properties draw:fill="solid" draw:fill-color="#343434"/>
    </style:style>
    <style:style style:name="P39" style:family="paragraph">
      <loext:graphic-properties draw:fill="solid" draw:fill-color="#353535"/>
    </style:style>
    <style:style style:name="P40" style:family="paragraph">
      <loext:graphic-properties draw:fill="solid" draw:fill-color="#373737"/>
    </style:style>
    <style:style style:name="P41" style:family="paragraph">
      <loext:graphic-properties draw:fill="solid" draw:fill-color="#383838"/>
    </style:style>
    <style:style style:name="P42" style:family="paragraph">
      <loext:graphic-properties draw:fill="solid" draw:fill-color="#3a3a3a"/>
    </style:style>
    <style:style style:name="P43" style:family="paragraph">
      <loext:graphic-properties draw:fill="solid" draw:fill-color="#3b3b3b"/>
    </style:style>
    <style:style style:name="P44" style:family="paragraph">
      <loext:graphic-properties draw:fill="solid" draw:fill-color="#3d3d3d"/>
    </style:style>
    <style:style style:name="P45" style:family="paragraph">
      <loext:graphic-properties draw:fill="solid" draw:fill-color="#3e3e3e"/>
    </style:style>
    <style:style style:name="P46" style:family="paragraph">
      <loext:graphic-properties draw:fill="solid" draw:fill-color="#404040"/>
    </style:style>
    <style:style style:name="P47" style:family="paragraph">
      <loext:graphic-properties draw:fill="solid" draw:fill-color="#414141"/>
    </style:style>
    <style:style style:name="P48" style:family="paragraph">
      <loext:graphic-properties draw:fill="solid" draw:fill-color="#424242"/>
    </style:style>
    <style:style style:name="P49" style:family="paragraph">
      <loext:graphic-properties draw:fill="solid" draw:fill-color="#444444"/>
    </style:style>
    <style:style style:name="P50" style:family="paragraph">
      <loext:graphic-properties draw:fill="solid" draw:fill-color="#454545"/>
    </style:style>
    <style:style style:name="P51" style:family="paragraph">
      <loext:graphic-properties draw:fill="solid" draw:fill-color="#474747"/>
    </style:style>
    <style:style style:name="P52" style:family="paragraph">
      <loext:graphic-properties draw:fill="solid" draw:fill-color="#484848"/>
    </style:style>
    <style:style style:name="P53" style:family="paragraph">
      <loext:graphic-properties draw:fill="solid" draw:fill-color="#4a4a4a"/>
    </style:style>
    <style:style style:name="P54" style:family="paragraph">
      <loext:graphic-properties draw:fill="solid" draw:fill-color="#4b4b4b"/>
    </style:style>
    <style:style style:name="P55" style:family="paragraph">
      <loext:graphic-properties draw:fill="solid" draw:fill-color="#4d4d4d"/>
    </style:style>
    <style:style style:name="P56" style:family="paragraph">
      <loext:graphic-properties draw:fill="solid" draw:fill-color="#4e4e4e"/>
    </style:style>
    <style:style style:name="P57" style:family="paragraph">
      <loext:graphic-properties draw:fill="solid" draw:fill-color="#505050"/>
    </style:style>
    <style:style style:name="P58" style:family="paragraph">
      <loext:graphic-properties draw:fill="solid" draw:fill-color="#515151"/>
    </style:style>
    <style:style style:name="P59" style:family="paragraph">
      <loext:graphic-properties draw:fill="solid" draw:fill-color="#535353"/>
    </style:style>
    <style:style style:name="P60" style:family="paragraph">
      <loext:graphic-properties draw:fill="solid" draw:fill-color="#545454"/>
    </style:style>
    <style:style style:name="P61" style:family="paragraph">
      <loext:graphic-properties draw:fill="solid" draw:fill-color="#555555"/>
    </style:style>
    <style:style style:name="P62" style:family="paragraph">
      <loext:graphic-properties draw:fill="solid" draw:fill-color="#575757"/>
    </style:style>
    <style:style style:name="P63" style:family="paragraph">
      <loext:graphic-properties draw:fill="solid" draw:fill-color="#585858"/>
    </style:style>
    <style:style style:name="P64" style:family="paragraph">
      <loext:graphic-properties draw:fill="solid" draw:fill-color="#5a5a5a"/>
    </style:style>
    <style:style style:name="P65" style:family="paragraph">
      <loext:graphic-properties draw:fill="solid" draw:fill-color="#5b5b5b"/>
    </style:style>
    <style:style style:name="P66" style:family="paragraph">
      <loext:graphic-properties draw:fill="solid" draw:fill-color="#5d5d5d"/>
    </style:style>
    <style:style style:name="P67" style:family="paragraph">
      <loext:graphic-properties draw:fill="solid" draw:fill-color="#5e5e5e"/>
    </style:style>
    <style:style style:name="P68" style:family="paragraph">
      <loext:graphic-properties draw:fill="solid" draw:fill-color="#606060"/>
    </style:style>
    <style:style style:name="P69" style:family="paragraph">
      <loext:graphic-properties draw:fill="solid" draw:fill-color="#616161"/>
    </style:style>
    <style:style style:name="P70" style:family="paragraph">
      <loext:graphic-properties draw:fill="solid" draw:fill-color="#636363"/>
    </style:style>
    <style:style style:name="P71" style:family="paragraph">
      <loext:graphic-properties draw:fill="solid" draw:fill-color="#646464"/>
    </style:style>
    <style:style style:name="P72" style:family="paragraph">
      <loext:graphic-properties draw:fill="solid" draw:fill-color="#666666"/>
    </style:style>
    <style:style style:name="P73" style:family="paragraph">
      <loext:graphic-properties draw:fill="solid" draw:fill-color="#676767"/>
    </style:style>
    <style:style style:name="P74" style:family="paragraph">
      <loext:graphic-properties draw:fill="solid" draw:fill-color="#696969"/>
    </style:style>
    <style:style style:name="P75" style:family="paragraph">
      <loext:graphic-properties draw:fill="solid" draw:fill-color="#6a6a6a"/>
    </style:style>
    <style:style style:name="P76" style:family="paragraph">
      <loext:graphic-properties draw:fill="solid" draw:fill-color="#6b6b6b"/>
    </style:style>
    <style:style style:name="P77" style:family="paragraph">
      <loext:graphic-properties draw:fill="solid" draw:fill-color="#6d6d6d"/>
    </style:style>
    <style:style style:name="P78" style:family="paragraph">
      <loext:graphic-properties draw:fill="solid" draw:fill-color="#6e6e6e"/>
    </style:style>
    <style:style style:name="P79" style:family="paragraph">
      <loext:graphic-properties draw:fill="solid" draw:fill-color="#707070"/>
    </style:style>
    <style:style style:name="P80" style:family="paragraph">
      <loext:graphic-properties draw:fill="solid" draw:fill-color="#717171"/>
    </style:style>
    <style:style style:name="P81" style:family="paragraph">
      <loext:graphic-properties draw:fill="solid" draw:fill-color="#737373"/>
    </style:style>
    <style:style style:name="P82" style:family="paragraph">
      <loext:graphic-properties draw:fill="solid" draw:fill-color="#747474"/>
    </style:style>
    <style:style style:name="P83" style:family="paragraph">
      <loext:graphic-properties draw:fill="solid" draw:fill-color="#767676"/>
    </style:style>
    <style:style style:name="P84" style:family="paragraph">
      <loext:graphic-properties draw:fill="solid" draw:fill-color="#777777"/>
    </style:style>
    <style:style style:name="P85" style:family="paragraph">
      <loext:graphic-properties draw:fill="solid" draw:fill-color="#797979"/>
    </style:style>
    <style:style style:name="P86" style:family="paragraph">
      <loext:graphic-properties draw:fill="solid" draw:fill-color="#7a7a7a"/>
    </style:style>
    <style:style style:name="P87" style:family="paragraph">
      <loext:graphic-properties draw:fill="solid" draw:fill-color="#7c7c7c"/>
    </style:style>
    <style:style style:name="P88" style:family="paragraph">
      <loext:graphic-properties draw:fill="solid" draw:fill-color="#7d7d7d"/>
    </style:style>
    <style:style style:name="P89" style:family="paragraph">
      <loext:graphic-properties draw:fill="solid" draw:fill-color="#7e7e7e"/>
    </style:style>
    <style:style style:name="P90" style:family="paragraph">
      <loext:graphic-properties draw:fill="solid" draw:fill-color="#808080"/>
    </style:style>
    <style:style style:name="P91" style:family="paragraph">
      <loext:graphic-properties draw:fill="solid" draw:fill-color="#818181"/>
    </style:style>
    <style:style style:name="P92" style:family="paragraph">
      <loext:graphic-properties draw:fill="solid" draw:fill-color="#838383"/>
    </style:style>
    <style:style style:name="P93" style:family="paragraph">
      <loext:graphic-properties draw:fill="solid" draw:fill-color="#848484"/>
    </style:style>
    <style:style style:name="P94" style:family="paragraph">
      <loext:graphic-properties draw:fill="solid" draw:fill-color="#868686"/>
    </style:style>
    <style:style style:name="P95" style:family="paragraph">
      <loext:graphic-properties draw:fill="solid" draw:fill-color="#878787"/>
    </style:style>
    <style:style style:name="P96" style:family="paragraph">
      <loext:graphic-properties draw:fill="solid" draw:fill-color="#898989"/>
    </style:style>
    <style:style style:name="P97" style:family="paragraph">
      <loext:graphic-properties draw:fill="solid" draw:fill-color="#8a8a8a"/>
    </style:style>
    <style:style style:name="P98" style:family="paragraph">
      <loext:graphic-properties draw:fill="solid" draw:fill-color="#8c8c8c"/>
    </style:style>
    <style:style style:name="P99" style:family="paragraph">
      <loext:graphic-properties draw:fill="solid" draw:fill-color="#8d8d8d"/>
    </style:style>
    <style:style style:name="P100" style:family="paragraph">
      <loext:graphic-properties draw:fill="solid" draw:fill-color="#8f8f8f"/>
    </style:style>
    <style:style style:name="P101" style:family="paragraph">
      <loext:graphic-properties draw:fill="solid" draw:fill-color="#909090"/>
    </style:style>
    <style:style style:name="P102" style:family="paragraph">
      <loext:graphic-properties draw:fill="solid" draw:fill-color="#929292"/>
    </style:style>
    <style:style style:name="P103" style:family="paragraph">
      <loext:graphic-properties draw:fill="solid" draw:fill-color="#939393"/>
    </style:style>
    <style:style style:name="P104" style:family="paragraph">
      <loext:graphic-properties draw:fill="solid" draw:fill-color="#949494"/>
    </style:style>
    <style:style style:name="P105" style:family="paragraph">
      <loext:graphic-properties draw:fill="solid" draw:fill-color="#969696"/>
    </style:style>
    <style:style style:name="P106" style:family="paragraph">
      <loext:graphic-properties draw:fill="solid" draw:fill-color="#979797"/>
    </style:style>
    <style:style style:name="P107" style:family="paragraph">
      <loext:graphic-properties draw:fill="solid" draw:fill-color="#999999"/>
    </style:style>
    <style:style style:name="P108" style:family="paragraph">
      <loext:graphic-properties draw:fill="solid" draw:fill-color="#9a9a9a"/>
    </style:style>
    <style:style style:name="P109" style:family="paragraph">
      <loext:graphic-properties draw:fill="solid" draw:fill-color="#9c9c9c"/>
    </style:style>
    <style:style style:name="P110" style:family="paragraph">
      <loext:graphic-properties draw:fill="solid" draw:fill-color="#9d9d9d"/>
    </style:style>
    <style:style style:name="P111" style:family="paragraph">
      <loext:graphic-properties draw:fill="solid" draw:fill-color="#9f9f9f"/>
    </style:style>
    <style:style style:name="P112" style:family="paragraph">
      <loext:graphic-properties draw:fill="solid" draw:fill-color="#a0a0a0"/>
    </style:style>
    <style:style style:name="P113" style:family="paragraph">
      <loext:graphic-properties draw:fill="solid" draw:fill-color="#a2a2a2"/>
    </style:style>
    <style:style style:name="P114" style:family="paragraph">
      <loext:graphic-properties draw:fill="solid" draw:fill-color="#a3a3a3"/>
    </style:style>
    <style:style style:name="P115" style:family="paragraph">
      <loext:graphic-properties draw:fill="solid" draw:fill-color="#a5a5a5"/>
    </style:style>
    <style:style style:name="P116" style:family="paragraph">
      <loext:graphic-properties draw:fill="solid" draw:fill-color="#a6a6a6"/>
    </style:style>
    <style:style style:name="P117" style:family="paragraph">
      <loext:graphic-properties draw:fill="solid" draw:fill-color="#a7a7a7"/>
    </style:style>
    <style:style style:name="P118" style:family="paragraph">
      <loext:graphic-properties draw:fill="solid" draw:fill-color="#a9a9a9"/>
    </style:style>
    <style:style style:name="P119" style:family="paragraph">
      <loext:graphic-properties draw:fill="solid" draw:fill-color="#aaaaaa"/>
    </style:style>
    <style:style style:name="P120" style:family="paragraph">
      <loext:graphic-properties draw:fill="solid" draw:fill-color="#acacac"/>
    </style:style>
    <style:style style:name="P121" style:family="paragraph">
      <loext:graphic-properties draw:fill="solid" draw:fill-color="#adadad"/>
    </style:style>
    <style:style style:name="P122" style:family="paragraph">
      <loext:graphic-properties draw:fill="solid" draw:fill-color="#afafaf"/>
    </style:style>
    <style:style style:name="P123" style:family="paragraph">
      <loext:graphic-properties draw:fill="solid" draw:fill-color="#b0b0b0"/>
    </style:style>
    <style:style style:name="P124" style:family="paragraph">
      <loext:graphic-properties draw:fill="solid" draw:fill-color="#b2b2b2"/>
    </style:style>
    <style:style style:name="P125" style:family="paragraph">
      <loext:graphic-properties draw:fill="solid" draw:fill-color="#b3b3b3"/>
    </style:style>
    <style:style style:name="P126" style:family="paragraph">
      <loext:graphic-properties draw:fill="solid" draw:fill-color="#b5b5b5"/>
    </style:style>
    <style:style style:name="P127" style:family="paragraph">
      <loext:graphic-properties draw:fill="solid" draw:fill-color="#b6b6b6"/>
    </style:style>
    <style:style style:name="P128" style:family="paragraph">
      <loext:graphic-properties draw:fill="solid" draw:fill-color="#b8b8b8"/>
    </style:style>
    <style:style style:name="P129" style:family="paragraph">
      <loext:graphic-properties draw:fill="solid" draw:fill-color="#b9b9b9"/>
    </style:style>
    <style:style style:name="P130" style:family="paragraph">
      <loext:graphic-properties draw:fill="solid" draw:fill-color="#bbbbbb"/>
    </style:style>
    <style:style style:name="P131" style:family="paragraph">
      <loext:graphic-properties draw:fill="solid" draw:fill-color="#bcbcbc"/>
    </style:style>
    <style:style style:name="P132" style:family="paragraph">
      <loext:graphic-properties draw:fill="solid" draw:fill-color="#bdbdbd"/>
    </style:style>
    <style:style style:name="P133" style:family="paragraph">
      <loext:graphic-properties draw:fill="solid" draw:fill-color="#bfbfbf"/>
    </style:style>
    <style:style style:name="P134" style:family="paragraph">
      <loext:graphic-properties draw:fill="solid" draw:fill-color="#c0c0c0"/>
    </style:style>
    <style:style style:name="P135" style:family="paragraph">
      <loext:graphic-properties draw:fill="solid" draw:fill-color="#c2c2c2"/>
    </style:style>
    <style:style style:name="P136" style:family="paragraph">
      <loext:graphic-properties draw:fill="solid" draw:fill-color="#c3c3c3"/>
    </style:style>
    <style:style style:name="P137" style:family="paragraph">
      <loext:graphic-properties draw:fill="solid" draw:fill-color="#c5c5c5"/>
    </style:style>
    <style:style style:name="P138" style:family="paragraph">
      <loext:graphic-properties draw:fill="solid" draw:fill-color="#c6c6c6"/>
    </style:style>
    <style:style style:name="P139" style:family="paragraph">
      <loext:graphic-properties draw:fill="solid" draw:fill-color="#c8c8c8"/>
    </style:style>
    <style:style style:name="P140" style:family="paragraph">
      <loext:graphic-properties draw:fill="solid" draw:fill-color="#c9c9c9"/>
    </style:style>
    <style:style style:name="P141" style:family="paragraph">
      <loext:graphic-properties draw:fill="solid" draw:fill-color="#cbcbcb"/>
    </style:style>
    <style:style style:name="P142" style:family="paragraph">
      <loext:graphic-properties draw:fill="solid" draw:fill-color="#cccccc"/>
    </style:style>
    <style:style style:name="P143" style:family="paragraph">
      <loext:graphic-properties draw:fill="solid" draw:fill-color="#cecece"/>
    </style:style>
    <style:style style:name="P144" style:family="paragraph">
      <loext:graphic-properties draw:fill="solid" draw:fill-color="#cfcfcf"/>
    </style:style>
    <style:style style:name="P145" style:family="paragraph">
      <loext:graphic-properties draw:fill="solid" draw:fill-color="#d0d0d0"/>
    </style:style>
    <style:style style:name="P146" style:family="paragraph">
      <loext:graphic-properties draw:fill="solid" draw:fill-color="#d2d2d2"/>
    </style:style>
    <style:style style:name="P147" style:family="paragraph">
      <loext:graphic-properties draw:fill="solid" draw:fill-color="#d3d3d3"/>
    </style:style>
    <style:style style:name="P148" style:family="paragraph">
      <loext:graphic-properties draw:fill="solid" draw:fill-color="#d5d5d5"/>
    </style:style>
    <style:style style:name="P149" style:family="paragraph">
      <loext:graphic-properties draw:fill="solid" draw:fill-color="#d6d6d6"/>
    </style:style>
    <style:style style:name="P150" style:family="paragraph">
      <loext:graphic-properties draw:fill="solid" draw:fill-color="#d8d8d8"/>
    </style:style>
    <style:style style:name="P151" style:family="paragraph">
      <loext:graphic-properties draw:fill="solid" draw:fill-color="#d9d9d9"/>
    </style:style>
    <style:style style:name="P152" style:family="paragraph">
      <loext:graphic-properties draw:fill="solid" draw:fill-color="#dbdbdb"/>
    </style:style>
    <style:style style:name="P153" style:family="paragraph">
      <loext:graphic-properties draw:fill="solid" draw:fill-color="#dcdcdc"/>
    </style:style>
    <style:style style:name="P154" style:family="paragraph">
      <loext:graphic-properties draw:fill="solid" draw:fill-color="#dedede"/>
    </style:style>
    <style:style style:name="P155" style:family="paragraph">
      <loext:graphic-properties draw:fill="solid" draw:fill-color="#dfdfdf"/>
    </style:style>
    <style:style style:name="P156" style:family="paragraph">
      <loext:graphic-properties draw:fill="solid" draw:fill-color="#e1e1e1"/>
    </style:style>
    <style:style style:name="P157" style:family="paragraph">
      <loext:graphic-properties draw:fill="solid" draw:fill-color="#e2e2e2"/>
    </style:style>
    <style:style style:name="P158" style:family="paragraph">
      <loext:graphic-properties draw:fill="solid" draw:fill-color="#e4e4e4"/>
    </style:style>
    <style:style style:name="P159" style:family="paragraph">
      <loext:graphic-properties draw:fill="solid" draw:fill-color="#e5e5e5"/>
    </style:style>
    <style:style style:name="P160" style:family="paragraph">
      <loext:graphic-properties draw:fill="solid" draw:fill-color="#e6e6e6"/>
    </style:style>
    <style:style style:name="P161" style:family="paragraph">
      <loext:graphic-properties draw:fill="solid" draw:fill-color="#e8e8e8"/>
    </style:style>
    <style:style style:name="P162" style:family="paragraph">
      <loext:graphic-properties draw:fill="solid" draw:fill-color="#e9e9e9"/>
    </style:style>
    <style:style style:name="P163" style:family="paragraph">
      <loext:graphic-properties draw:fill="solid" draw:fill-color="#ebebeb"/>
    </style:style>
    <style:style style:name="P164" style:family="paragraph">
      <loext:graphic-properties draw:fill="solid" draw:fill-color="#ececec"/>
    </style:style>
    <style:style style:name="P165" style:family="paragraph">
      <loext:graphic-properties draw:fill="solid" draw:fill-color="#eeeeee"/>
    </style:style>
    <style:style style:name="P166" style:family="paragraph">
      <loext:graphic-properties draw:fill="solid" draw:fill-color="#efefef"/>
    </style:style>
    <style:style style:name="P167" style:family="paragraph">
      <loext:graphic-properties draw:fill="solid" draw:fill-color="#f1f1f1"/>
    </style:style>
    <style:style style:name="P168" style:family="paragraph">
      <loext:graphic-properties draw:fill="solid" draw:fill-color="#f2f2f2"/>
    </style:style>
    <style:style style:name="P169" style:family="paragraph">
      <loext:graphic-properties draw:fill="solid" draw:fill-color="#f4f4f4"/>
    </style:style>
    <style:style style:name="P170" style:family="paragraph">
      <loext:graphic-properties draw:fill="solid" draw:fill-color="#f5f5f5"/>
    </style:style>
    <style:style style:name="P171" style:family="paragraph">
      <loext:graphic-properties draw:fill="solid" draw:fill-color="#f7f7f7"/>
    </style:style>
    <style:style style:name="P172" style:family="paragraph">
      <loext:graphic-properties draw:fill="solid" draw:fill-color="#f8f8f8"/>
    </style:style>
    <style:style style:name="P173" style:family="paragraph">
      <loext:graphic-properties draw:fill="solid" draw:fill-color="#f9f9f9"/>
    </style:style>
    <style:style style:name="P174" style:family="paragraph">
      <loext:graphic-properties draw:fill="solid" draw:fill-color="#fbfbfb"/>
    </style:style>
    <style:style style:name="P175" style:family="paragraph">
      <loext:graphic-properties draw:fill="solid" draw:fill-color="#fcfcfc"/>
    </style:style>
    <style:style style:name="P176" style:family="paragraph">
      <loext:graphic-properties draw:fill="solid" draw:fill-color="#fefefe"/>
    </style:style>
    <style:style style:name="P177" style:family="paragraph">
      <loext:graphic-properties draw:fill="solid" draw:fill-color="#fafafa"/>
    </style:style>
    <style:style style:name="P178" style:family="paragraph">
      <loext:graphic-properties draw:fill="solid" draw:fill-color="#f6f6f6"/>
    </style:style>
    <style:style style:name="P179" style:family="paragraph">
      <loext:graphic-properties draw:fill="solid" draw:fill-color="#f3f3f3"/>
    </style:style>
    <style:style style:name="P180" style:family="paragraph">
      <loext:graphic-properties draw:fill="solid" draw:fill-color="#f0f0f0"/>
    </style:style>
    <style:style style:name="P181" style:family="paragraph">
      <loext:graphic-properties draw:fill="solid" draw:fill-color="#ededed"/>
    </style:style>
    <style:style style:name="P182" style:family="paragraph">
      <loext:graphic-properties draw:fill="solid" draw:fill-color="#eaeaea"/>
    </style:style>
    <style:style style:name="P183" style:family="paragraph">
      <loext:graphic-properties draw:fill="solid" draw:fill-color="#e7e7e7"/>
    </style:style>
    <style:style style:name="P184" style:family="paragraph">
      <loext:graphic-properties draw:fill="solid" draw:fill-color="#e3e3e3"/>
    </style:style>
    <style:style style:name="P185" style:family="paragraph">
      <loext:graphic-properties draw:fill="solid" draw:fill-color="#e0e0e0"/>
    </style:style>
    <style:style style:name="P186" style:family="paragraph">
      <loext:graphic-properties draw:fill="solid" draw:fill-color="#dddddd"/>
    </style:style>
    <style:style style:name="P187" style:family="paragraph">
      <loext:graphic-properties draw:fill="solid" draw:fill-color="#dadada"/>
    </style:style>
    <style:style style:name="P188" style:family="paragraph">
      <loext:graphic-properties draw:fill="solid" draw:fill-color="#d7d7d7"/>
    </style:style>
    <style:style style:name="P189" style:family="paragraph">
      <loext:graphic-properties draw:fill="solid" draw:fill-color="#d4d4d4"/>
    </style:style>
    <style:style style:name="P190" style:family="paragraph">
      <loext:graphic-properties draw:fill="solid" draw:fill-color="#d1d1d1"/>
    </style:style>
    <style:style style:name="P191" style:family="paragraph">
      <loext:graphic-properties draw:fill="solid" draw:fill-color="#cdcdcd"/>
    </style:style>
    <style:style style:name="P192" style:family="paragraph">
      <loext:graphic-properties draw:fill="solid" draw:fill-color="#cacaca"/>
    </style:style>
    <style:style style:name="P193" style:family="paragraph">
      <loext:graphic-properties draw:fill="solid" draw:fill-color="#c7c7c7"/>
    </style:style>
    <style:style style:name="P194" style:family="paragraph">
      <loext:graphic-properties draw:fill="solid" draw:fill-color="#c4c4c4"/>
    </style:style>
    <style:style style:name="P195" style:family="paragraph">
      <loext:graphic-properties draw:fill="solid" draw:fill-color="#bfcfe2"/>
    </style:style>
    <style:style style:name="P196" style:family="paragraph">
      <loext:graphic-properties draw:fill="solid" draw:fill-color="#2d2d2d"/>
    </style:style>
    <style:style style:name="P197" style:family="paragraph">
      <loext:graphic-properties draw:fill="solid" draw:fill-color="#303030"/>
    </style:style>
    <style:style style:name="P198" style:family="paragraph">
      <loext:graphic-properties draw:fill="solid" draw:fill-color="#333333"/>
    </style:style>
    <style:style style:name="P199" style:family="paragraph">
      <loext:graphic-properties draw:fill="solid" draw:fill-color="#363636"/>
    </style:style>
    <style:style style:name="P200" style:family="paragraph">
      <loext:graphic-properties draw:fill="solid" draw:fill-color="#393939"/>
    </style:style>
    <style:style style:name="P201" style:family="paragraph">
      <loext:graphic-properties draw:fill="solid" draw:fill-color="#3c3c3c"/>
    </style:style>
    <style:style style:name="P202" style:family="paragraph">
      <loext:graphic-properties draw:fill="solid" draw:fill-color="#434343"/>
    </style:style>
    <style:style style:name="P203" style:family="paragraph">
      <loext:graphic-properties draw:fill="solid" draw:fill-color="#464646"/>
    </style:style>
    <style:style style:name="P204" style:family="paragraph">
      <loext:graphic-properties draw:fill="solid" draw:fill-color="#494949"/>
    </style:style>
    <style:style style:name="P205" style:family="paragraph">
      <loext:graphic-properties draw:fill="solid" draw:fill-color="#4c4c4c"/>
    </style:style>
    <style:style style:name="P206" style:family="paragraph">
      <loext:graphic-properties draw:fill="solid" draw:fill-color="#4f4f4f"/>
    </style:style>
    <style:style style:name="P207" style:family="paragraph">
      <loext:graphic-properties draw:fill="solid" draw:fill-color="#525252"/>
    </style:style>
    <style:style style:name="P208" style:family="paragraph">
      <loext:graphic-properties draw:fill="solid" draw:fill-color="#7f7f7f"/>
    </style:style>
    <style:style style:name="P209" style:family="paragraph">
      <loext:graphic-properties draw:fill="solid" draw:fill-color="#828282"/>
    </style:style>
    <style:style style:name="P210" style:family="paragraph">
      <loext:graphic-properties draw:fill="solid" draw:fill-color="#858585"/>
    </style:style>
    <style:style style:name="P211" style:family="paragraph">
      <loext:graphic-properties draw:fill="solid" draw:fill-color="#888888"/>
    </style:style>
    <style:style style:name="P212" style:family="paragraph">
      <loext:graphic-properties draw:fill="solid" draw:fill-color="#8b8b8b"/>
    </style:style>
    <style:style style:name="P213" style:family="paragraph">
      <loext:graphic-properties draw:fill="solid" draw:fill-color="#8e8e8e"/>
    </style:style>
    <style:style style:name="P214" style:family="paragraph">
      <loext:graphic-properties draw:fill="solid" draw:fill-color="#919191"/>
    </style:style>
    <style:style style:name="P215" style:family="paragraph">
      <loext:graphic-properties draw:fill="solid" draw:fill-color="#9b9b9b"/>
    </style:style>
    <style:style style:name="P216" style:family="paragraph">
      <loext:graphic-properties draw:fill="solid" draw:fill-color="#9e9e9e"/>
    </style:style>
    <style:style style:name="P217" style:family="paragraph">
      <loext:graphic-properties draw:fill="solid" draw:fill-color="#a1a1a1"/>
    </style:style>
    <style:style style:name="P218" style:family="paragraph">
      <loext:graphic-properties draw:fill="solid" draw:fill-color="#a4a4a4"/>
    </style:style>
    <style:style style:name="P219" style:family="paragraph">
      <loext:graphic-properties draw:fill="solid" draw:fill-color="#989898"/>
    </style:style>
    <style:style style:name="P220" style:family="paragraph">
      <loext:graphic-properties draw:fill="solid" draw:fill-color="#a8a8a8"/>
    </style:style>
    <style:style style:name="P221" style:family="paragraph">
      <loext:graphic-properties draw:fill="solid" draw:fill-color="#ababab"/>
    </style:style>
    <style:style style:name="P222" style:family="paragraph">
      <loext:graphic-properties draw:fill="solid" draw:fill-color="#c1c1c1"/>
    </style:style>
    <style:style style:name="P223" style:family="paragraph">
      <loext:graphic-properties draw:fill="solid" draw:fill-color="#bababa"/>
    </style:style>
    <style:style style:name="P224" style:family="paragraph">
      <loext:graphic-properties draw:fill="solid" draw:fill-color="#b7b7b7"/>
    </style:style>
    <style:style style:name="P225" style:family="paragraph">
      <loext:graphic-properties draw:fill="solid" draw:fill-color="#b4b4b4"/>
    </style:style>
    <style:style style:name="P226" style:family="paragraph">
      <loext:graphic-properties draw:fill="solid" draw:fill-color="#6f6f6f"/>
    </style:style>
    <style:style style:name="P227" style:family="paragraph">
      <loext:graphic-properties draw:fill="solid" draw:fill-color="#6c6c6c"/>
    </style:style>
    <style:style style:name="P228" style:family="paragraph">
      <loext:graphic-properties draw:fill="solid" draw:fill-color="#626262"/>
    </style:style>
    <style:style style:name="P229" style:family="paragraph">
      <loext:graphic-properties draw:fill="solid" draw:fill-color="#5f5f5f"/>
    </style:style>
    <style:style style:name="P230" style:family="paragraph">
      <loext:graphic-properties draw:fill="solid" draw:fill-color="#5c5c5c"/>
    </style:style>
    <style:style style:name="P231" style:family="paragraph">
      <loext:graphic-properties draw:fill="solid" draw:fill-color="#595959"/>
    </style:style>
    <style:style style:name="P232" style:family="paragraph">
      <loext:graphic-properties draw:fill="solid" draw:fill-color="#3f3f3f"/>
    </style:style>
    <style:style style:name="P233" style:family="paragraph">
      <loext:graphic-properties draw:fill="solid" draw:fill-color="#070707"/>
    </style:style>
    <style:style style:name="P234" style:family="paragraph">
      <loext:graphic-properties draw:fill="solid" draw:fill-color="#040404"/>
    </style:style>
    <style:style style:name="P235" style:family="paragraph">
      <loext:graphic-properties draw:fill="solid" draw:fill-color="#edf2f8"/>
    </style:style>
    <style:style style:name="P236" style:family="paragraph">
      <loext:graphic-properties draw:fill="none"/>
    </style:style>
    <style:style style:name="P237" style:family="paragraph">
      <loext:graphic-properties draw:fill="solid" draw:fill-color="#f0ee13"/>
    </style:style>
    <style:style style:name="P238" style:family="paragraph">
      <style:paragraph-properties fo:text-align="start" style:writing-mode="lr-tb"/>
    </style:style>
    <style:style style:name="P239" style:family="paragraph">
      <loext:graphic-properties draw:fill="none"/>
      <style:text-properties fo:font-size="28pt" style:font-size-asian="28pt" style:font-size-complex="28pt"/>
    </style:style>
    <style:style style:name="P240" style:family="paragraph">
      <loext:graphic-properties draw:fill="none"/>
      <style:text-properties fo:font-size="36pt" style:font-size-asian="36pt" style:font-size-complex="36pt"/>
    </style:style>
    <style:style style:name="P241" style:family="paragraph">
      <loext:graphic-properties draw:fill="none"/>
      <style:text-properties fo:font-size="24pt" style:font-size-asian="24pt" style:font-size-complex="24pt"/>
    </style:style>
    <style:style style:name="P242" style:family="paragraph">
      <loext:graphic-properties draw:fill="none"/>
      <style:text-properties fo:font-size="20pt" style:font-size-asian="20pt" style:font-size-complex="20pt"/>
    </style:style>
    <style:style style:name="P243" style:family="paragraph">
      <loext:graphic-properties draw:fill="none"/>
      <style:text-properties fo:font-size="62pt" style:font-size-asian="62pt" style:font-size-complex="62pt"/>
    </style:style>
    <style:style style:name="P244" style:family="paragraph">
      <loext:graphic-properties draw:fill="none"/>
      <style:text-properties fo:font-size="101.800003051758pt" style:font-size-asian="101.800003051758pt" style:font-size-complex="101.800003051758pt"/>
    </style:style>
    <style:style style:name="P245" style:family="paragraph">
      <loext:graphic-properties draw:fill="none"/>
      <style:text-properties fo:font-size="38pt" style:font-size-asian="38pt" style:font-size-complex="38pt"/>
    </style:style>
    <style:style style:name="P246" style:family="paragraph">
      <loext:graphic-properties draw:fill="solid" draw:fill-color="#292929"/>
    </style:style>
    <style:style style:name="P247" style:family="paragraph">
      <loext:graphic-properties draw:fill="solid" draw:fill-color="#262626"/>
    </style:style>
    <style:style style:name="P248" style:family="paragraph">
      <loext:graphic-properties draw:fill="solid" draw:fill-color="#232323"/>
    </style:style>
    <style:style style:name="P249" style:family="paragraph">
      <loext:graphic-properties draw:fill="solid" draw:fill-color="#202020"/>
    </style:style>
    <style:style style:name="P250" style:family="paragraph">
      <loext:graphic-properties draw:fill="solid" draw:fill-color="#1d1d1d"/>
    </style:style>
    <style:style style:name="P251" style:family="paragraph">
      <loext:graphic-properties draw:fill="solid" draw:fill-color="#161616"/>
    </style:style>
    <style:style style:name="P252" style:family="paragraph">
      <loext:graphic-properties draw:fill="solid" draw:fill-color="#131313"/>
    </style:style>
    <style:style style:name="P253" style:family="paragraph">
      <loext:graphic-properties draw:fill="solid" draw:fill-color="#101010"/>
    </style:style>
    <style:style style:name="P254" style:family="paragraph">
      <loext:graphic-properties draw:fill="solid" draw:fill-color="#0d0d0d"/>
    </style:style>
    <style:style style:name="P255" style:family="paragraph">
      <loext:graphic-properties draw:fill="solid" draw:fill-color="#0a0a0a"/>
    </style:style>
    <style:style style:name="P256" style:family="paragraph">
      <loext:graphic-properties draw:fill="solid" draw:fill-color="#bebebe"/>
    </style:style>
    <style:style style:name="P257" style:family="paragraph">
      <loext:graphic-properties draw:fill="solid" draw:fill-color="#959595"/>
    </style:style>
    <style:style style:name="P258" style:family="paragraph">
      <loext:graphic-properties draw:fill="solid" draw:fill-color="#787878"/>
    </style:style>
    <style:style style:name="P259" style:family="paragraph">
      <loext:graphic-properties draw:fill="solid" draw:fill-color="#757575"/>
    </style:style>
    <style:style style:name="P260" style:family="paragraph">
      <loext:graphic-properties draw:fill="solid" draw:fill-color="#656565"/>
    </style:style>
    <style:style style:name="P261" style:family="paragraph">
      <loext:graphic-properties draw:fill="solid" draw:fill-color="#565656"/>
    </style:style>
    <style:style style:name="P262" style:family="paragraph">
      <loext:graphic-properties draw:fill="solid" draw:fill-color="#1a1a1a"/>
    </style:style>
    <style:style style:name="P263" style:family="paragraph">
      <loext:graphic-properties draw:fill="solid" draw:fill-color="#686868"/>
    </style:style>
    <style:style style:name="P264" style:family="paragraph">
      <loext:graphic-properties draw:fill="solid" draw:fill-color="#ffbd25"/>
    </style:style>
    <style:style style:name="P265" style:family="paragraph">
      <loext:graphic-properties draw:fill="solid" draw:fill-color="#0b356d"/>
    </style:style>
    <style:style style:name="P266" style:family="paragraph">
      <loext:graphic-properties draw:fill="solid" draw:fill-color="#1554a8"/>
    </style:style>
    <style:style style:name="P267" style:family="paragraph">
      <loext:graphic-properties draw:fill="solid" draw:fill-color="#daebff"/>
    </style:style>
    <style:style style:name="P268" style:family="paragraph">
      <loext:graphic-properties draw:fill="solid" draw:fill-color="#fffaf3"/>
    </style:style>
    <style:style style:name="P269" style:family="paragraph">
      <loext:graphic-properties draw:fill="none"/>
      <style:text-properties fo:font-size="18pt" style:font-size-asian="18pt" style:font-size-complex="18pt"/>
    </style:style>
    <style:style style:name="P270" style:family="paragraph">
      <loext:graphic-properties draw:fill="none"/>
      <style:text-properties fo:font-size="60pt" style:font-size-asian="60pt" style:font-size-complex="60pt"/>
    </style:style>
    <style:style style:name="P271" style:family="paragraph">
      <loext:graphic-properties draw:fill="none"/>
      <style:text-properties fo:font-size="40pt" style:font-size-asian="40pt" style:font-size-complex="40pt"/>
    </style:style>
    <style:style style:name="T1" style:family="text">
      <style:text-properties fo:color="#40659a" loext:opacity="100%" style:font-name="NotoSansTC1" fo:font-size="28pt" fo:font-weight="bold" style:font-size-asian="28pt" style:font-name-complex="NotoSansTC1" style:font-size-complex="28pt" style:font-weight-complex="bold"/>
    </style:style>
    <style:style style:name="T2" style:family="text">
      <style:text-properties fo:color="#0b356d" loext:opacity="100%" style:font-name="NotoSansTC1" fo:font-size="36pt" fo:font-weight="bold" style:font-size-asian="36pt" style:font-name-complex="NotoSansTC1" style:font-size-complex="36pt" style:font-weight-complex="bold"/>
    </style:style>
    <style:style style:name="T3" style:family="text">
      <style:text-properties fo:color="#0b356d" loext:opacity="100%" style:font-name="NotoSansTC1" fo:font-size="24pt" fo:font-weight="bold" style:font-size-asian="24pt" style:font-name-complex="NotoSansTC1" style:font-size-complex="24pt" style:font-weight-complex="bold"/>
    </style:style>
    <style:style style:name="T4" style:family="text">
      <style:text-properties fo:color="#0b356d" loext:opacity="100%" style:font-name="NotoSansTC1" fo:font-size="20pt" fo:font-weight="bold" style:font-size-asian="20pt" style:font-name-complex="NotoSansTC1" style:font-size-complex="20pt" style:font-weight-complex="bold"/>
    </style:style>
    <style:style style:name="T5" style:family="text">
      <style:text-properties fo:color="#292929" loext:opacity="100%" style:font-name="NotoSansTC1" fo:font-size="24pt" fo:font-weight="bold" style:font-size-asian="24pt" style:font-name-complex="NotoSansTC1" style:font-size-complex="24pt" style:font-weight-complex="bold"/>
    </style:style>
    <style:style style:name="T6" style:family="text">
      <style:text-properties fo:color="#1554a8" loext:opacity="100%" style:font-name="NotoSansTC1" fo:font-size="24pt" fo:font-weight="bold" style:font-size-asian="24pt" style:font-name-complex="NotoSansTC1" style:font-size-complex="24pt" style:font-weight-complex="bold"/>
    </style:style>
    <style:style style:name="T7" style:family="text">
      <style:text-properties fo:color="#0b356d" loext:opacity="100%" style:font-name="NotoSansTC1" fo:font-size="62pt" fo:font-weight="bold" style:font-size-asian="62pt" style:font-name-complex="NotoSansTC1" style:font-size-complex="62pt" style:font-weight-complex="bold"/>
    </style:style>
    <style:style style:name="T8" style:family="text">
      <style:text-properties fo:color="#0b356d" loext:opacity="100%" style:font-name="NotoSansTC1" fo:font-size="101.800003051758pt" fo:font-weight="bold" style:font-size-asian="101.800003051758pt" style:font-name-complex="NotoSansTC1" style:font-size-complex="101.800003051758pt" style:font-weight-complex="bold"/>
    </style:style>
    <style:style style:name="T9" style:family="text">
      <style:text-properties fo:color="#0b356d" loext:opacity="100%" style:font-name="NotoSansTC1" fo:font-size="28pt" fo:font-weight="bold" style:font-size-asian="28pt" style:font-name-complex="NotoSansTC1" style:font-size-complex="28pt" style:font-weight-complex="bold"/>
    </style:style>
    <style:style style:name="T10" style:family="text">
      <style:text-properties fo:color="#40659a" loext:opacity="100%" style:font-name="NotoSansTC1" fo:font-size="38pt" fo:font-weight="bold" style:font-size-asian="38pt" style:font-name-complex="NotoSansTC1" style:font-size-complex="38pt" style:font-weight-complex="bold"/>
    </style:style>
    <style:style style:name="T11" style:family="text">
      <style:text-properties fo:color="#40659a" loext:opacity="100%" style:font-name="NotoSansTC1" fo:font-size="20pt" fo:font-weight="bold" style:font-size-asian="20pt" style:font-name-complex="NotoSansTC1" style:font-size-complex="20pt" style:font-weight-complex="bold"/>
    </style:style>
    <style:style style:name="T12" style:family="text">
      <style:text-properties fo:color="#40659a" loext:opacity="100%" style:font-name="Arial" fo:font-size="20pt" style:font-size-asian="20pt" style:font-name-complex="Arial" style:font-size-complex="20pt"/>
    </style:style>
    <style:style style:name="T13" style:family="text">
      <style:text-properties fo:color="#1554a8" loext:opacity="100%" style:font-name="NotoSansTCular1" fo:font-size="20pt" style:font-size-asian="20pt" style:font-name-complex="NotoSansTCular1" style:font-size-complex="20pt"/>
    </style:style>
    <style:style style:name="T14" style:family="text">
      <style:text-properties fo:color="#000000" loext:opacity="100%" style:font-name="NotoSansTC1" fo:font-size="24pt" fo:font-weight="bold" style:font-size-asian="24pt" style:font-name-complex="NotoSansTC1" style:font-size-complex="24pt" style:font-weight-complex="bold"/>
    </style:style>
    <style:style style:name="T15" style:family="text">
      <style:text-properties fo:color="#000000" loext:opacity="100%" style:font-name="NotoSansTC1" fo:font-size="18pt" fo:font-weight="bold" style:font-size-asian="18pt" style:font-name-complex="NotoSansTC1" style:font-size-complex="18pt" style:font-weight-complex="bold"/>
    </style:style>
    <style:style style:name="T16" style:family="text">
      <style:text-properties fo:color="#000000" loext:opacity="100%" style:font-name="NotoSansTCular1" fo:font-size="18pt" style:font-size-asian="18pt" style:font-name-complex="NotoSansTCular1" style:font-size-complex="18pt"/>
    </style:style>
    <style:style style:name="T17" style:family="text">
      <style:text-properties fo:color="#000000" loext:opacity="100%" style:font-name="NotoSansTCular1" fo:font-size="20pt" style:font-size-asian="20pt" style:font-name-complex="NotoSansTCular1" style:font-size-complex="20pt"/>
    </style:style>
    <style:style style:name="T18" style:family="text">
      <style:text-properties fo:color="#ffffff" loext:opacity="100%" style:font-name="NotoSansTC1" fo:font-size="28pt" fo:font-weight="bold" style:font-size-asian="28pt" style:font-name-complex="NotoSansTC1" style:font-size-complex="28pt" style:font-weight-complex="bold"/>
    </style:style>
    <style:style style:name="T19" style:family="text">
      <style:text-properties fo:color="#0b356d" loext:opacity="100%" style:font-name="NotoSansTC1" fo:font-size="60pt" fo:font-weight="bold" style:font-size-asian="60pt" style:font-name-complex="NotoSansTC1" style:font-size-complex="60pt" style:font-weight-complex="bold"/>
    </style:style>
    <style:style style:name="T20" style:family="text">
      <style:text-properties fo:color="#0b356d" loext:opacity="100%" style:font-name="NotoSansTC1" fo:font-size="40pt" fo:font-weight="bold" style:font-size-asian="40pt" style:font-name-complex="NotoSansTC1" style:font-size-complex="40pt" style:font-weight-complex="bold"/>
    </style:style>
    <style:style style:name="T21" style:family="text">
      <style:text-properties fo:color="#1a4789" loext:opacity="100%" style:font-name="NotoSansTC1" fo:font-size="20pt" fo:font-weight="bold" style:font-size-asian="20pt" style:font-name-complex="NotoSansTC1" style:font-size-complex="20pt" style:font-weight-complex="bold"/>
    </style:style>
    <style:style style:name="T22" style:family="text">
      <style:text-properties fo:color="#0b356d" loext:opacity="100%" style:font-name="NotoSansTCular1" fo:font-size="18pt" style:font-size-asian="18pt" style:font-name-complex="NotoSansTCular1" style:font-size-complex="18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polygon draw:style-name="gr1" draw:text-style-name="P1" draw:layer="layout" svg:width="41.989cm" svg:height="59.398cm" svg:x="0cm" svg:y="0cm" svg:viewBox="0 0 41990 59399" draw:points="0,0 41990,0 41990,59399 0,59399">
          <text:p/>
        </draw:polygon>
        <draw:polygon draw:style-name="gr1" draw:text-style-name="P1" draw:layer="layout" svg:width="41.989cm" svg:height="59.398cm" svg:x="0cm" svg:y="0cm" svg:viewBox="0 0 41990 59399" draw:points="0,0 41990,0 41990,59399 0,59399">
          <text:p/>
        </draw:polygon>
        <draw:polygon draw:style-name="gr2" draw:text-style-name="P2" draw:layer="layout" svg:width="20.254cm" svg:height="19.043cm" svg:x="-18.004cm" svg:y="23.273cm" svg:viewBox="0 0 20255 19044" draw:points="0,16603 18004,0 20255,2440 2250,19044">
          <text:p/>
        </draw:polygon>
        <draw:polygon draw:style-name="gr2" draw:text-style-name="P2" draw:layer="layout" svg:width="18.567cm" svg:height="17.213cm" svg:x="-15.754cm" svg:y="25.713cm" svg:viewBox="0 0 18568 17214" draw:points="0,16604 18005,0 18568,611 563,17214">
          <text:p/>
        </draw:polygon>
        <draw:polygon draw:style-name="gr3" draw:text-style-name="P3" draw:layer="layout" svg:width="18.074cm" svg:height="16.679cm" svg:x="-15.191cm" svg:y="26.323cm" svg:viewBox="0 0 18075 16680" draw:points="0,16604 18005,0 18075,77 70,16680">
          <text:p/>
        </draw:polygon>
        <draw:polygon draw:style-name="gr4" draw:text-style-name="P4" draw:layer="layout" svg:width="18.074cm" svg:height="16.678cm" svg:x="-15.121cm" svg:y="26.4cm" svg:viewBox="0 0 18075 16679" draw:points="0,16603 18005,0 18075,76 71,16679">
          <text:p/>
        </draw:polygon>
        <draw:polygon draw:style-name="gr5" draw:text-style-name="P5" draw:layer="layout" svg:width="18.074cm" svg:height="16.679cm" svg:x="-15.05cm" svg:y="26.476cm" svg:viewBox="0 0 18075 16680" draw:points="0,16603 18004,0 18075,76 70,16680">
          <text:p/>
        </draw:polygon>
        <draw:polygon draw:style-name="gr6" draw:text-style-name="P6" draw:layer="layout" svg:width="18.074cm" svg:height="16.679cm" svg:x="-14.98cm" svg:y="26.552cm" svg:viewBox="0 0 18075 16680" draw:points="0,16604 18005,0 18075,76 70,16680">
          <text:p/>
        </draw:polygon>
        <draw:polygon draw:style-name="gr7" draw:text-style-name="P7" draw:layer="layout" svg:width="18.074cm" svg:height="16.679cm" svg:x="-14.91cm" svg:y="26.628cm" svg:viewBox="0 0 18075 16680" draw:points="0,16604 18005,0 18075,77 71,16680">
          <text:p/>
        </draw:polygon>
        <draw:polygon draw:style-name="gr8" draw:text-style-name="P8" draw:layer="layout" svg:width="18.074cm" svg:height="16.678cm" svg:x="-14.839cm" svg:y="26.705cm" svg:viewBox="0 0 18075 16679" draw:points="0,16603 18004,0 18075,76 70,16679">
          <text:p/>
        </draw:polygon>
        <draw:polygon draw:style-name="gr9" draw:text-style-name="P9" draw:layer="layout" svg:width="18.074cm" svg:height="16.679cm" svg:x="-14.769cm" svg:y="26.781cm" svg:viewBox="0 0 18075 16680" draw:points="0,16603 18005,0 18075,76 70,16680">
          <text:p/>
        </draw:polygon>
        <draw:polygon draw:style-name="gr10" draw:text-style-name="P10" draw:layer="layout" svg:width="18.074cm" svg:height="16.679cm" svg:x="-14.699cm" svg:y="26.857cm" svg:viewBox="0 0 18075 16680" draw:points="0,16604 18005,0 18075,76 71,16680">
          <text:p/>
        </draw:polygon>
        <draw:polygon draw:style-name="gr11" draw:text-style-name="P11" draw:layer="layout" svg:width="18.074cm" svg:height="16.679cm" svg:x="-14.628cm" svg:y="26.933cm" svg:viewBox="0 0 18075 16680" draw:points="0,16604 18004,0 18075,77 70,16680">
          <text:p/>
        </draw:polygon>
        <draw:polygon draw:style-name="gr12" draw:text-style-name="P12" draw:layer="layout" svg:width="18.074cm" svg:height="16.678cm" svg:x="-14.558cm" svg:y="27.01cm" svg:viewBox="0 0 18075 16679" draw:points="0,16603 18005,0 18075,76 70,16679">
          <text:p/>
        </draw:polygon>
        <draw:polygon draw:style-name="gr13" draw:text-style-name="P13" draw:layer="layout" svg:width="18.074cm" svg:height="16.679cm" svg:x="-14.488cm" svg:y="27.086cm" svg:viewBox="0 0 18075 16680" draw:points="0,16603 18005,0 18075,76 70,16680">
          <text:p/>
        </draw:polygon>
        <draw:polygon draw:style-name="gr14" draw:text-style-name="P14" draw:layer="layout" svg:width="18.074cm" svg:height="16.679cm" svg:x="-14.418cm" svg:y="27.162cm" svg:viewBox="0 0 18075 16680" draw:points="0,16604 18005,0 18075,76 71,16680">
          <text:p/>
        </draw:polygon>
        <draw:polygon draw:style-name="gr15" draw:text-style-name="P15" draw:layer="layout" svg:width="18.074cm" svg:height="16.679cm" svg:x="-14.347cm" svg:y="27.238cm" svg:viewBox="0 0 18075 16680" draw:points="0,16604 18004,0 18075,77 70,16680">
          <text:p/>
        </draw:polygon>
        <draw:polygon draw:style-name="gr16" draw:text-style-name="P16" draw:layer="layout" svg:width="18.074cm" svg:height="16.678cm" svg:x="-14.277cm" svg:y="27.315cm" svg:viewBox="0 0 18075 16679" draw:points="0,16603 18005,0 18075,76 70,16679">
          <text:p/>
        </draw:polygon>
        <draw:polygon draw:style-name="gr17" draw:text-style-name="P17" draw:layer="layout" svg:width="18.074cm" svg:height="16.679cm" svg:x="-14.207cm" svg:y="27.391cm" svg:viewBox="0 0 18075 16680" draw:points="0,16603 18005,0 18075,76 71,16680">
          <text:p/>
        </draw:polygon>
        <draw:polygon draw:style-name="gr18" draw:text-style-name="P18" draw:layer="layout" svg:width="18.074cm" svg:height="16.679cm" svg:x="-14.136cm" svg:y="27.467cm" svg:viewBox="0 0 18075 16680" draw:points="0,16604 18004,0 18075,77 70,16680">
          <text:p/>
        </draw:polygon>
        <draw:polygon draw:style-name="gr19" draw:text-style-name="P19" draw:layer="layout" svg:width="18.074cm" svg:height="16.678cm" svg:x="-14.066cm" svg:y="27.544cm" svg:viewBox="0 0 18075 16679" draw:points="0,16603 18005,0 18075,76 70,16679">
          <text:p/>
        </draw:polygon>
        <draw:polygon draw:style-name="gr20" draw:text-style-name="P20" draw:layer="layout" svg:width="18.074cm" svg:height="16.679cm" svg:x="-13.996cm" svg:y="27.62cm" svg:viewBox="0 0 18075 16680" draw:points="0,16603 18005,0 18075,76 71,16680">
          <text:p/>
        </draw:polygon>
        <draw:polygon draw:style-name="gr21" draw:text-style-name="P21" draw:layer="layout" svg:width="18.074cm" svg:height="16.679cm" svg:x="-13.925cm" svg:y="27.696cm" svg:viewBox="0 0 18075 16680" draw:points="0,16604 18004,0 18075,76 70,16680">
          <text:p/>
        </draw:polygon>
        <draw:polygon draw:style-name="gr22" draw:text-style-name="P22" draw:layer="layout" svg:width="18.074cm" svg:height="16.679cm" svg:x="-13.855cm" svg:y="27.772cm" svg:viewBox="0 0 18075 16680" draw:points="0,16604 18005,0 18075,77 70,16680">
          <text:p/>
        </draw:polygon>
        <draw:polygon draw:style-name="gr23" draw:text-style-name="P23" draw:layer="layout" svg:width="18.074cm" svg:height="16.678cm" svg:x="-13.785cm" svg:y="27.849cm" svg:viewBox="0 0 18075 16679" draw:points="0,16603 18005,0 18075,76 71,16679">
          <text:p/>
        </draw:polygon>
        <draw:polygon draw:style-name="gr24" draw:text-style-name="P24" draw:layer="layout" svg:width="18.074cm" svg:height="16.679cm" svg:x="-13.714cm" svg:y="27.925cm" svg:viewBox="0 0 18075 16680" draw:points="0,16603 18004,0 18075,76 70,16680">
          <text:p/>
        </draw:polygon>
        <draw:polygon draw:style-name="gr25" draw:text-style-name="P25" draw:layer="layout" svg:width="18.074cm" svg:height="16.679cm" svg:x="-13.644cm" svg:y="28.001cm" svg:viewBox="0 0 18075 16680" draw:points="0,16604 18005,0 18075,76 70,16680">
          <text:p/>
        </draw:polygon>
        <draw:polygon draw:style-name="gr26" draw:text-style-name="P26" draw:layer="layout" svg:width="18.074cm" svg:height="16.679cm" svg:x="-13.574cm" svg:y="28.077cm" svg:viewBox="0 0 18075 16680" draw:points="0,16604 18005,0 18075,77 71,16680">
          <text:p/>
        </draw:polygon>
        <draw:polygon draw:style-name="gr27" draw:text-style-name="P27" draw:layer="layout" svg:width="18.074cm" svg:height="16.678cm" svg:x="-13.503cm" svg:y="28.154cm" svg:viewBox="0 0 18075 16679" draw:points="0,16603 18004,0 18075,76 70,16679">
          <text:p/>
        </draw:polygon>
        <draw:polygon draw:style-name="gr28" draw:text-style-name="P28" draw:layer="layout" svg:width="18.074cm" svg:height="16.679cm" svg:x="-13.433cm" svg:y="28.23cm" svg:viewBox="0 0 18075 16680" draw:points="0,16603 18005,0 18075,76 70,16680">
          <text:p/>
        </draw:polygon>
        <draw:polygon draw:style-name="gr29" draw:text-style-name="P29" draw:layer="layout" svg:width="18.074cm" svg:height="16.679cm" svg:x="-13.363cm" svg:y="28.306cm" svg:viewBox="0 0 18075 16680" draw:points="0,16604 18005,0 18075,76 71,16680">
          <text:p/>
        </draw:polygon>
        <draw:polygon draw:style-name="gr30" draw:text-style-name="P30" draw:layer="layout" svg:width="18.074cm" svg:height="16.679cm" svg:x="-13.292cm" svg:y="28.382cm" svg:viewBox="0 0 18075 16680" draw:points="0,16604 18004,0 18075,77 70,16680">
          <text:p/>
        </draw:polygon>
        <draw:polygon draw:style-name="gr31" draw:text-style-name="P31" draw:layer="layout" svg:width="18.074cm" svg:height="16.678cm" svg:x="-13.222cm" svg:y="28.459cm" svg:viewBox="0 0 18075 16679" draw:points="0,16603 18005,0 18075,76 70,16679">
          <text:p/>
        </draw:polygon>
        <draw:polygon draw:style-name="gr32" draw:text-style-name="P32" draw:layer="layout" svg:width="18.074cm" svg:height="16.679cm" svg:x="-13.152cm" svg:y="28.535cm" svg:viewBox="0 0 18075 16680" draw:points="0,16603 18005,0 18075,76 71,16680">
          <text:p/>
        </draw:polygon>
        <draw:polygon draw:style-name="gr33" draw:text-style-name="P33" draw:layer="layout" svg:width="18.074cm" svg:height="16.679cm" svg:x="-13.081cm" svg:y="28.611cm" svg:viewBox="0 0 18075 16680" draw:points="0,16604 18004,0 18075,76 70,16680">
          <text:p/>
        </draw:polygon>
        <draw:polygon draw:style-name="gr34" draw:text-style-name="P34" draw:layer="layout" svg:width="18.074cm" svg:height="16.679cm" svg:x="-13.011cm" svg:y="28.687cm" svg:viewBox="0 0 18075 16680" draw:points="0,16604 18005,0 18075,77 70,16680">
          <text:p/>
        </draw:polygon>
        <draw:polygon draw:style-name="gr35" draw:text-style-name="P35" draw:layer="layout" svg:width="18.074cm" svg:height="16.678cm" svg:x="-12.941cm" svg:y="28.764cm" svg:viewBox="0 0 18075 16679" draw:points="0,16603 18005,0 18075,76 71,16679">
          <text:p/>
        </draw:polygon>
        <draw:polygon draw:style-name="gr36" draw:text-style-name="P36" draw:layer="layout" svg:width="18.074cm" svg:height="16.679cm" svg:x="-12.87cm" svg:y="28.84cm" svg:viewBox="0 0 18075 16680" draw:points="0,16603 18004,0 18075,76 70,16680">
          <text:p/>
        </draw:polygon>
        <draw:polygon draw:style-name="gr37" draw:text-style-name="P37" draw:layer="layout" svg:width="18.074cm" svg:height="16.679cm" svg:x="-12.8cm" svg:y="28.916cm" svg:viewBox="0 0 18075 16680" draw:points="0,16604 18005,0 18075,76 70,16680">
          <text:p/>
        </draw:polygon>
        <draw:polygon draw:style-name="gr38" draw:text-style-name="P38" draw:layer="layout" svg:width="18.074cm" svg:height="16.679cm" svg:x="-12.73cm" svg:y="28.992cm" svg:viewBox="0 0 18075 16680" draw:points="0,16604 18005,0 18075,77 71,16680">
          <text:p/>
        </draw:polygon>
        <draw:polygon draw:style-name="gr39" draw:text-style-name="P39" draw:layer="layout" svg:width="18.074cm" svg:height="16.678cm" svg:x="-12.659cm" svg:y="29.069cm" svg:viewBox="0 0 18075 16679" draw:points="0,16603 18004,0 18075,76 70,16679">
          <text:p/>
        </draw:polygon>
        <draw:polygon draw:style-name="gr40" draw:text-style-name="P40" draw:layer="layout" svg:width="18.074cm" svg:height="16.679cm" svg:x="-12.589cm" svg:y="29.145cm" svg:viewBox="0 0 18075 16680" draw:points="0,16603 18005,0 18075,76 70,16680">
          <text:p/>
        </draw:polygon>
        <draw:polygon draw:style-name="gr41" draw:text-style-name="P41" draw:layer="layout" svg:width="18.074cm" svg:height="16.679cm" svg:x="-12.519cm" svg:y="29.221cm" svg:viewBox="0 0 18075 16680" draw:points="0,16604 18005,0 18075,77 71,16680">
          <text:p/>
        </draw:polygon>
        <draw:polygon draw:style-name="gr42" draw:text-style-name="P42" draw:layer="layout" svg:width="18.074cm" svg:height="16.678cm" svg:x="-12.448cm" svg:y="29.298cm" svg:viewBox="0 0 18075 16679" draw:points="0,16603 18004,0 18075,76 70,16679">
          <text:p/>
        </draw:polygon>
        <draw:polygon draw:style-name="gr43" draw:text-style-name="P43" draw:layer="layout" svg:width="18.074cm" svg:height="16.679cm" svg:x="-12.378cm" svg:y="29.374cm" svg:viewBox="0 0 18075 16680" draw:points="0,16603 18005,0 18075,76 70,16680">
          <text:p/>
        </draw:polygon>
        <draw:polygon draw:style-name="gr44" draw:text-style-name="P44" draw:layer="layout" svg:width="18.074cm" svg:height="16.679cm" svg:x="-12.308cm" svg:y="29.45cm" svg:viewBox="0 0 18075 16680" draw:points="0,16604 18005,0 18075,76 71,16680">
          <text:p/>
        </draw:polygon>
        <draw:polygon draw:style-name="gr45" draw:text-style-name="P45" draw:layer="layout" svg:width="18.074cm" svg:height="16.679cm" svg:x="-12.237cm" svg:y="29.526cm" svg:viewBox="0 0 18075 16680" draw:points="0,16604 18004,0 18075,77 70,16680">
          <text:p/>
        </draw:polygon>
        <draw:polygon draw:style-name="gr46" draw:text-style-name="P46" draw:layer="layout" svg:width="18.074cm" svg:height="16.678cm" svg:x="-12.167cm" svg:y="29.603cm" svg:viewBox="0 0 18075 16679" draw:points="0,16603 18005,0 18075,76 70,16679">
          <text:p/>
        </draw:polygon>
        <draw:polygon draw:style-name="gr47" draw:text-style-name="P47" draw:layer="layout" svg:width="18.074cm" svg:height="16.679cm" svg:x="-12.097cm" svg:y="29.679cm" svg:viewBox="0 0 18075 16680" draw:points="0,16603 18005,0 18075,76 71,16680">
          <text:p/>
        </draw:polygon>
        <draw:polygon draw:style-name="gr48" draw:text-style-name="P48" draw:layer="layout" svg:width="18.074cm" svg:height="16.679cm" svg:x="-12.026cm" svg:y="29.755cm" svg:viewBox="0 0 18075 16680" draw:points="0,16604 18004,0 18075,76 70,16680">
          <text:p/>
        </draw:polygon>
        <draw:polygon draw:style-name="gr49" draw:text-style-name="P49" draw:layer="layout" svg:width="18.074cm" svg:height="16.679cm" svg:x="-11.956cm" svg:y="29.831cm" svg:viewBox="0 0 18075 16680" draw:points="0,16604 18005,0 18075,77 70,16680">
          <text:p/>
        </draw:polygon>
        <draw:polygon draw:style-name="gr50" draw:text-style-name="P50" draw:layer="layout" svg:width="18.074cm" svg:height="16.678cm" svg:x="-11.886cm" svg:y="29.908cm" svg:viewBox="0 0 18075 16679" draw:points="0,16603 18005,0 18075,76 71,16679">
          <text:p/>
        </draw:polygon>
        <draw:polygon draw:style-name="gr51" draw:text-style-name="P51" draw:layer="layout" svg:width="18.074cm" svg:height="16.679cm" svg:x="-11.815cm" svg:y="29.984cm" svg:viewBox="0 0 18075 16680" draw:points="0,16603 18004,0 18075,76 70,16680">
          <text:p/>
        </draw:polygon>
        <draw:polygon draw:style-name="gr52" draw:text-style-name="P52" draw:layer="layout" svg:width="18.074cm" svg:height="16.679cm" svg:x="-11.745cm" svg:y="30.06cm" svg:viewBox="0 0 18075 16680" draw:points="0,16604 18005,0 18075,76 70,16680">
          <text:p/>
        </draw:polygon>
        <draw:polygon draw:style-name="gr53" draw:text-style-name="P53" draw:layer="layout" svg:width="18.074cm" svg:height="16.679cm" svg:x="-11.675cm" svg:y="30.136cm" svg:viewBox="0 0 18075 16680" draw:points="0,16604 18005,0 18075,77 71,16680">
          <text:p/>
        </draw:polygon>
        <draw:polygon draw:style-name="gr54" draw:text-style-name="P54" draw:layer="layout" svg:width="18.074cm" svg:height="16.678cm" svg:x="-11.604cm" svg:y="30.213cm" svg:viewBox="0 0 18075 16679" draw:points="0,16603 18004,0 18075,76 70,16679">
          <text:p/>
        </draw:polygon>
        <draw:polygon draw:style-name="gr55" draw:text-style-name="P55" draw:layer="layout" svg:width="18.074cm" svg:height="16.679cm" svg:x="-11.534cm" svg:y="30.289cm" svg:viewBox="0 0 18075 16680" draw:points="0,16603 18005,0 18075,76 70,16680">
          <text:p/>
        </draw:polygon>
        <draw:polygon draw:style-name="gr56" draw:text-style-name="P56" draw:layer="layout" svg:width="18.074cm" svg:height="16.679cm" svg:x="-11.464cm" svg:y="30.365cm" svg:viewBox="0 0 18075 16680" draw:points="0,16604 18005,0 18075,76 71,16680">
          <text:p/>
        </draw:polygon>
        <draw:polygon draw:style-name="gr57" draw:text-style-name="P57" draw:layer="layout" svg:width="18.074cm" svg:height="16.679cm" svg:x="-11.393cm" svg:y="30.441cm" svg:viewBox="0 0 18075 16680" draw:points="0,16604 18004,0 18075,77 70,16680">
          <text:p/>
        </draw:polygon>
        <draw:polygon draw:style-name="gr58" draw:text-style-name="P58" draw:layer="layout" svg:width="18.074cm" svg:height="16.678cm" svg:x="-11.323cm" svg:y="30.518cm" svg:viewBox="0 0 18075 16679" draw:points="0,16603 18005,0 18075,76 70,16679">
          <text:p/>
        </draw:polygon>
        <draw:polygon draw:style-name="gr59" draw:text-style-name="P59" draw:layer="layout" svg:width="18.074cm" svg:height="16.679cm" svg:x="-11.253cm" svg:y="30.594cm" svg:viewBox="0 0 18075 16680" draw:points="0,16603 18005,0 18075,76 71,16680">
          <text:p/>
        </draw:polygon>
        <draw:polygon draw:style-name="gr60" draw:text-style-name="P60" draw:layer="layout" svg:width="18.074cm" svg:height="16.679cm" svg:x="-11.182cm" svg:y="30.67cm" svg:viewBox="0 0 18075 16680" draw:points="0,16604 18004,0 18075,77 70,16680">
          <text:p/>
        </draw:polygon>
        <draw:polygon draw:style-name="gr61" draw:text-style-name="P61" draw:layer="layout" svg:width="18.074cm" svg:height="16.678cm" svg:x="-11.112cm" svg:y="30.747cm" svg:viewBox="0 0 18075 16679" draw:points="0,16603 18005,0 18075,76 70,16679">
          <text:p/>
        </draw:polygon>
        <draw:polygon draw:style-name="gr62" draw:text-style-name="P62" draw:layer="layout" svg:width="18.074cm" svg:height="16.679cm" svg:x="-11.042cm" svg:y="30.823cm" svg:viewBox="0 0 18075 16680" draw:points="0,16603 18005,0 18075,76 71,16680">
          <text:p/>
        </draw:polygon>
        <draw:polygon draw:style-name="gr63" draw:text-style-name="P63" draw:layer="layout" svg:width="18.074cm" svg:height="16.679cm" svg:x="-10.971cm" svg:y="30.899cm" svg:viewBox="0 0 18075 16680" draw:points="0,16604 18004,0 18075,76 70,16680">
          <text:p/>
        </draw:polygon>
        <draw:polygon draw:style-name="gr64" draw:text-style-name="P64" draw:layer="layout" svg:width="18.074cm" svg:height="16.679cm" svg:x="-10.901cm" svg:y="30.975cm" svg:viewBox="0 0 18075 16680" draw:points="0,16604 18005,0 18075,77 70,16680">
          <text:p/>
        </draw:polygon>
        <draw:polygon draw:style-name="gr65" draw:text-style-name="P65" draw:layer="layout" svg:width="18.074cm" svg:height="16.678cm" svg:x="-10.831cm" svg:y="31.052cm" svg:viewBox="0 0 18075 16679" draw:points="0,16603 18005,0 18075,76 70,16679">
          <text:p/>
        </draw:polygon>
        <draw:polygon draw:style-name="gr66" draw:text-style-name="P66" draw:layer="layout" svg:width="18.074cm" svg:height="16.679cm" svg:x="-10.761cm" svg:y="31.128cm" svg:viewBox="0 0 18075 16680" draw:points="0,16603 18005,0 18075,76 71,16680">
          <text:p/>
        </draw:polygon>
        <draw:polygon draw:style-name="gr67" draw:text-style-name="P67" draw:layer="layout" svg:width="18.074cm" svg:height="16.679cm" svg:x="-10.69cm" svg:y="31.204cm" svg:viewBox="0 0 18075 16680" draw:points="0,16604 18004,0 18075,76 70,16680">
          <text:p/>
        </draw:polygon>
        <draw:polygon draw:style-name="gr68" draw:text-style-name="P68" draw:layer="layout" svg:width="18.074cm" svg:height="16.679cm" svg:x="-10.62cm" svg:y="31.28cm" svg:viewBox="0 0 18075 16680" draw:points="0,16604 18005,0 18075,77 70,16680">
          <text:p/>
        </draw:polygon>
        <draw:polygon draw:style-name="gr69" draw:text-style-name="P69" draw:layer="layout" svg:width="18.074cm" svg:height="16.678cm" svg:x="-10.55cm" svg:y="31.357cm" svg:viewBox="0 0 18075 16679" draw:points="0,16603 18005,0 18075,76 71,16679">
          <text:p/>
        </draw:polygon>
        <draw:polygon draw:style-name="gr70" draw:text-style-name="P70" draw:layer="layout" svg:width="18.074cm" svg:height="16.679cm" svg:x="-10.479cm" svg:y="31.433cm" svg:viewBox="0 0 18075 16680" draw:points="0,16603 18004,0 18075,76 70,16680">
          <text:p/>
        </draw:polygon>
        <draw:polygon draw:style-name="gr71" draw:text-style-name="P71" draw:layer="layout" svg:width="18.074cm" svg:height="16.679cm" svg:x="-10.409cm" svg:y="31.509cm" svg:viewBox="0 0 18075 16680" draw:points="0,16604 18005,0 18075,76 70,16680">
          <text:p/>
        </draw:polygon>
        <draw:polygon draw:style-name="gr72" draw:text-style-name="P72" draw:layer="layout" svg:width="18.074cm" svg:height="16.679cm" svg:x="-10.339cm" svg:y="31.585cm" svg:viewBox="0 0 18075 16680" draw:points="0,16604 18005,0 18075,77 71,16680">
          <text:p/>
        </draw:polygon>
        <draw:polygon draw:style-name="gr73" draw:text-style-name="P73" draw:layer="layout" svg:width="18.074cm" svg:height="16.678cm" svg:x="-10.268cm" svg:y="31.662cm" svg:viewBox="0 0 18075 16679" draw:points="0,16603 18004,0 18075,76 70,16679">
          <text:p/>
        </draw:polygon>
        <draw:polygon draw:style-name="gr74" draw:text-style-name="P74" draw:layer="layout" svg:width="18.074cm" svg:height="16.679cm" svg:x="-10.198cm" svg:y="31.738cm" svg:viewBox="0 0 18075 16680" draw:points="0,16603 18005,0 18075,76 70,16680">
          <text:p/>
        </draw:polygon>
        <draw:polygon draw:style-name="gr75" draw:text-style-name="P75" draw:layer="layout" svg:width="18.074cm" svg:height="16.679cm" svg:x="-10.128cm" svg:y="31.814cm" svg:viewBox="0 0 18075 16680" draw:points="0,16604 18005,0 18075,76 71,16680">
          <text:p/>
        </draw:polygon>
        <draw:polygon draw:style-name="gr76" draw:text-style-name="P76" draw:layer="layout" svg:width="18.074cm" svg:height="16.679cm" svg:x="-10.057cm" svg:y="31.89cm" svg:viewBox="0 0 18075 16680" draw:points="0,16604 18004,0 18075,77 70,16680">
          <text:p/>
        </draw:polygon>
        <draw:polygon draw:style-name="gr77" draw:text-style-name="P77" draw:layer="layout" svg:width="18.074cm" svg:height="16.678cm" svg:x="-9.987cm" svg:y="31.967cm" svg:viewBox="0 0 18075 16679" draw:points="0,16603 18005,0 18075,76 70,16679">
          <text:p/>
        </draw:polygon>
        <draw:polygon draw:style-name="gr78" draw:text-style-name="P78" draw:layer="layout" svg:width="18.074cm" svg:height="16.679cm" svg:x="-9.917cm" svg:y="32.043cm" svg:viewBox="0 0 18075 16680" draw:points="0,16603 18005,0 18075,76 71,16680">
          <text:p/>
        </draw:polygon>
        <draw:polygon draw:style-name="gr79" draw:text-style-name="P79" draw:layer="layout" svg:width="18.074cm" svg:height="16.679cm" svg:x="-9.846cm" svg:y="32.119cm" svg:viewBox="0 0 18075 16680" draw:points="0,16604 18004,0 18075,77 70,16680">
          <text:p/>
        </draw:polygon>
        <draw:polygon draw:style-name="gr80" draw:text-style-name="P80" draw:layer="layout" svg:width="18.074cm" svg:height="16.678cm" svg:x="-9.776cm" svg:y="32.196cm" svg:viewBox="0 0 18075 16679" draw:points="0,16603 18005,0 18075,76 70,16679">
          <text:p/>
        </draw:polygon>
        <draw:polygon draw:style-name="gr81" draw:text-style-name="P81" draw:layer="layout" svg:width="18.074cm" svg:height="16.679cm" svg:x="-9.706cm" svg:y="32.272cm" svg:viewBox="0 0 18075 16680" draw:points="0,16603 18005,0 18075,76 71,16680">
          <text:p/>
        </draw:polygon>
        <draw:polygon draw:style-name="gr82" draw:text-style-name="P82" draw:layer="layout" svg:width="18.074cm" svg:height="16.679cm" svg:x="-9.635cm" svg:y="32.348cm" svg:viewBox="0 0 18075 16680" draw:points="0,16604 18004,0 18075,76 70,16680">
          <text:p/>
        </draw:polygon>
        <draw:polygon draw:style-name="gr83" draw:text-style-name="P83" draw:layer="layout" svg:width="18.074cm" svg:height="16.679cm" svg:x="-9.565cm" svg:y="32.424cm" svg:viewBox="0 0 18075 16680" draw:points="0,16604 18005,0 18075,77 70,16680">
          <text:p/>
        </draw:polygon>
        <draw:polygon draw:style-name="gr84" draw:text-style-name="P84" draw:layer="layout" svg:width="18.074cm" svg:height="16.678cm" svg:x="-9.495cm" svg:y="32.501cm" svg:viewBox="0 0 18075 16679" draw:points="0,16603 18005,0 18075,76 71,16679">
          <text:p/>
        </draw:polygon>
        <draw:polygon draw:style-name="gr85" draw:text-style-name="P85" draw:layer="layout" svg:width="18.074cm" svg:height="16.679cm" svg:x="-9.424cm" svg:y="32.577cm" svg:viewBox="0 0 18075 16680" draw:points="0,16603 18004,0 18075,76 70,16680">
          <text:p/>
        </draw:polygon>
        <draw:polygon draw:style-name="gr86" draw:text-style-name="P86" draw:layer="layout" svg:width="18.074cm" svg:height="16.679cm" svg:x="-9.354cm" svg:y="32.653cm" svg:viewBox="0 0 18075 16680" draw:points="0,16604 18005,0 18075,76 70,16680">
          <text:p/>
        </draw:polygon>
        <draw:polygon draw:style-name="gr87" draw:text-style-name="P87" draw:layer="layout" svg:width="18.074cm" svg:height="16.679cm" svg:x="-9.284cm" svg:y="32.729cm" svg:viewBox="0 0 18075 16680" draw:points="0,16604 18005,0 18075,77 71,16680">
          <text:p/>
        </draw:polygon>
        <draw:polygon draw:style-name="gr88" draw:text-style-name="P88" draw:layer="layout" svg:width="18.074cm" svg:height="16.678cm" svg:x="-9.213cm" svg:y="32.806cm" svg:viewBox="0 0 18075 16679" draw:points="0,16603 18004,0 18075,76 70,16679">
          <text:p/>
        </draw:polygon>
        <draw:polygon draw:style-name="gr89" draw:text-style-name="P89" draw:layer="layout" svg:width="18.074cm" svg:height="16.679cm" svg:x="-9.143cm" svg:y="32.882cm" svg:viewBox="0 0 18075 16680" draw:points="0,16603 18005,0 18075,76 70,16680">
          <text:p/>
        </draw:polygon>
        <draw:polygon draw:style-name="gr90" draw:text-style-name="P90" draw:layer="layout" svg:width="18.074cm" svg:height="16.679cm" svg:x="-9.073cm" svg:y="32.958cm" svg:viewBox="0 0 18075 16680" draw:points="0,16604 18005,0 18075,76 72,16680">
          <text:p/>
        </draw:polygon>
        <draw:polygon draw:style-name="gr91" draw:text-style-name="P91" draw:layer="layout" svg:width="18.074cm" svg:height="16.679cm" svg:x="-9.002cm" svg:y="33.034cm" svg:viewBox="0 0 18075 16680" draw:points="0,16604 18003,0 18075,77 70,16680">
          <text:p/>
        </draw:polygon>
        <draw:polygon draw:style-name="gr92" draw:text-style-name="P92" draw:layer="layout" svg:width="18.074cm" svg:height="16.678cm" svg:x="-8.932cm" svg:y="33.111cm" svg:viewBox="0 0 18075 16679" draw:points="0,16603 18005,0 18075,76 70,16679">
          <text:p/>
        </draw:polygon>
        <draw:polygon draw:style-name="gr93" draw:text-style-name="P93" draw:layer="layout" svg:width="18.074cm" svg:height="16.679cm" svg:x="-8.862cm" svg:y="33.187cm" svg:viewBox="0 0 18075 16680" draw:points="0,16603 18005,0 18075,76 71,16680">
          <text:p/>
        </draw:polygon>
        <draw:polygon draw:style-name="gr94" draw:text-style-name="P94" draw:layer="layout" svg:width="18.074cm" svg:height="16.679cm" svg:x="-8.791cm" svg:y="33.263cm" svg:viewBox="0 0 18075 16680" draw:points="0,16604 18004,0 18075,76 70,16680">
          <text:p/>
        </draw:polygon>
        <draw:polygon draw:style-name="gr95" draw:text-style-name="P95" draw:layer="layout" svg:width="18.074cm" svg:height="16.679cm" svg:x="-8.721cm" svg:y="33.339cm" svg:viewBox="0 0 18075 16680" draw:points="0,16604 18005,0 18075,77 70,16680">
          <text:p/>
        </draw:polygon>
        <draw:polygon draw:style-name="gr96" draw:text-style-name="P96" draw:layer="layout" svg:width="18.074cm" svg:height="16.678cm" svg:x="-8.651cm" svg:y="33.416cm" svg:viewBox="0 0 18075 16679" draw:points="0,16603 18005,0 18075,76 71,16679">
          <text:p/>
        </draw:polygon>
        <draw:polygon draw:style-name="gr97" draw:text-style-name="P97" draw:layer="layout" svg:width="18.074cm" svg:height="16.679cm" svg:x="-8.58cm" svg:y="33.492cm" svg:viewBox="0 0 18075 16680" draw:points="0,16603 18004,0 18075,76 70,16680">
          <text:p/>
        </draw:polygon>
        <draw:polygon draw:style-name="gr98" draw:text-style-name="P98" draw:layer="layout" svg:width="18.074cm" svg:height="16.679cm" svg:x="-8.51cm" svg:y="33.568cm" svg:viewBox="0 0 18075 16680" draw:points="0,16604 18005,0 18075,77 70,16680">
          <text:p/>
        </draw:polygon>
        <draw:polygon draw:style-name="gr99" draw:text-style-name="P99" draw:layer="layout" svg:width="18.074cm" svg:height="16.678cm" svg:x="-8.44cm" svg:y="33.645cm" svg:viewBox="0 0 18075 16679" draw:points="0,16603 18005,0 18075,76 71,16679">
          <text:p/>
        </draw:polygon>
        <draw:polygon draw:style-name="gr100" draw:text-style-name="P100" draw:layer="layout" svg:width="18.074cm" svg:height="16.678cm" svg:x="-8.369cm" svg:y="33.721cm" svg:viewBox="0 0 18075 16679" draw:points="0,16603 18004,0 18075,76 70,16679">
          <text:p/>
        </draw:polygon>
        <draw:polygon draw:style-name="gr101" draw:text-style-name="P101" draw:layer="layout" svg:width="18.074cm" svg:height="16.679cm" svg:x="-8.299cm" svg:y="33.797cm" svg:viewBox="0 0 18075 16680" draw:points="0,16603 18005,0 18075,76 70,16680">
          <text:p/>
        </draw:polygon>
        <draw:polygon draw:style-name="gr102" draw:text-style-name="P102" draw:layer="layout" svg:width="18.074cm" svg:height="16.679cm" svg:x="-8.229cm" svg:y="33.873cm" svg:viewBox="0 0 18075 16680" draw:points="0,16604 18005,0 18075,77 71,16680">
          <text:p/>
        </draw:polygon>
        <draw:polygon draw:style-name="gr103" draw:text-style-name="P103" draw:layer="layout" svg:width="18.074cm" svg:height="16.678cm" svg:x="-8.158cm" svg:y="33.95cm" svg:viewBox="0 0 18075 16679" draw:points="0,16603 18004,0 18075,76 70,16679">
          <text:p/>
        </draw:polygon>
        <draw:polygon draw:style-name="gr104" draw:text-style-name="P104" draw:layer="layout" svg:width="18.074cm" svg:height="16.679cm" svg:x="-8.088cm" svg:y="34.026cm" svg:viewBox="0 0 18075 16680" draw:points="0,16603 18005,0 18075,76 70,16680">
          <text:p/>
        </draw:polygon>
        <draw:polygon draw:style-name="gr105" draw:text-style-name="P105" draw:layer="layout" svg:width="18.074cm" svg:height="16.679cm" svg:x="-8.018cm" svg:y="34.102cm" svg:viewBox="0 0 18075 16680" draw:points="0,16604 18005,0 18075,76 71,16680">
          <text:p/>
        </draw:polygon>
        <draw:polygon draw:style-name="gr106" draw:text-style-name="P106" draw:layer="layout" svg:width="18.074cm" svg:height="16.679cm" svg:x="-7.947cm" svg:y="34.178cm" svg:viewBox="0 0 18075 16680" draw:points="0,16604 18004,0 18075,77 70,16680">
          <text:p/>
        </draw:polygon>
        <draw:polygon draw:style-name="gr107" draw:text-style-name="P107" draw:layer="layout" svg:width="18.074cm" svg:height="16.678cm" svg:x="-7.877cm" svg:y="34.255cm" svg:viewBox="0 0 18075 16679" draw:points="0,16603 18005,0 18075,76 70,16679">
          <text:p/>
        </draw:polygon>
        <draw:polygon draw:style-name="gr108" draw:text-style-name="P108" draw:layer="layout" svg:width="18.074cm" svg:height="16.679cm" svg:x="-7.807cm" svg:y="34.331cm" svg:viewBox="0 0 18075 16680" draw:points="0,16603 18005,0 18075,76 71,16680">
          <text:p/>
        </draw:polygon>
        <draw:polygon draw:style-name="gr109" draw:text-style-name="P109" draw:layer="layout" svg:width="18.074cm" svg:height="16.679cm" svg:x="-7.736cm" svg:y="34.407cm" svg:viewBox="0 0 18075 16680" draw:points="0,16604 18004,0 18075,76 70,16680">
          <text:p/>
        </draw:polygon>
        <draw:polygon draw:style-name="gr110" draw:text-style-name="P110" draw:layer="layout" svg:width="18.074cm" svg:height="16.679cm" svg:x="-7.666cm" svg:y="34.483cm" svg:viewBox="0 0 18075 16680" draw:points="0,16604 18005,0 18075,77 70,16680">
          <text:p/>
        </draw:polygon>
        <draw:polygon draw:style-name="gr111" draw:text-style-name="P111" draw:layer="layout" svg:width="18.074cm" svg:height="16.678cm" svg:x="-7.596cm" svg:y="34.56cm" svg:viewBox="0 0 18075 16679" draw:points="0,16603 18005,0 18075,76 71,16679">
          <text:p/>
        </draw:polygon>
        <draw:polygon draw:style-name="gr112" draw:text-style-name="P112" draw:layer="layout" svg:width="18.074cm" svg:height="16.679cm" svg:x="-7.525cm" svg:y="34.636cm" svg:viewBox="0 0 18075 16680" draw:points="0,16603 18004,0 18075,76 70,16680">
          <text:p/>
        </draw:polygon>
        <draw:polygon draw:style-name="gr113" draw:text-style-name="P113" draw:layer="layout" svg:width="18.074cm" svg:height="16.679cm" svg:x="-7.455cm" svg:y="34.712cm" svg:viewBox="0 0 18075 16680" draw:points="0,16604 18005,0 18075,76 70,16680">
          <text:p/>
        </draw:polygon>
        <draw:polygon draw:style-name="gr114" draw:text-style-name="P114" draw:layer="layout" svg:width="18.074cm" svg:height="16.679cm" svg:x="-7.385cm" svg:y="34.788cm" svg:viewBox="0 0 18075 16680" draw:points="0,16604 18005,0 18075,77 71,16680">
          <text:p/>
        </draw:polygon>
        <draw:polygon draw:style-name="gr115" draw:text-style-name="P115" draw:layer="layout" svg:width="18.074cm" svg:height="16.678cm" svg:x="-7.314cm" svg:y="34.865cm" svg:viewBox="0 0 18075 16679" draw:points="0,16603 18004,0 18075,76 70,16679">
          <text:p/>
        </draw:polygon>
        <draw:polygon draw:style-name="gr116" draw:text-style-name="P116" draw:layer="layout" svg:width="18.074cm" svg:height="16.679cm" svg:x="-7.244cm" svg:y="34.941cm" svg:viewBox="0 0 18075 16680" draw:points="0,16603 18005,0 18075,76 70,16680">
          <text:p/>
        </draw:polygon>
        <draw:polygon draw:style-name="gr117" draw:text-style-name="P117" draw:layer="layout" svg:width="18.074cm" svg:height="16.679cm" svg:x="-7.174cm" svg:y="35.017cm" svg:viewBox="0 0 18075 16680" draw:points="0,16604 18005,0 18075,76 70,16680">
          <text:p/>
        </draw:polygon>
        <draw:polygon draw:style-name="gr118" draw:text-style-name="P118" draw:layer="layout" svg:width="18.074cm" svg:height="16.679cm" svg:x="-7.104cm" svg:y="35.093cm" svg:viewBox="0 0 18075 16680" draw:points="0,16604 18005,0 18075,77 71,16680">
          <text:p/>
        </draw:polygon>
        <draw:polygon draw:style-name="gr119" draw:text-style-name="P119" draw:layer="layout" svg:width="18.074cm" svg:height="16.678cm" svg:x="-7.033cm" svg:y="35.17cm" svg:viewBox="0 0 18075 16679" draw:points="0,16603 18004,0 18075,76 70,16679">
          <text:p/>
        </draw:polygon>
        <draw:polygon draw:style-name="gr120" draw:text-style-name="P120" draw:layer="layout" svg:width="18.074cm" svg:height="16.679cm" svg:x="-6.963cm" svg:y="35.246cm" svg:viewBox="0 0 18075 16680" draw:points="0,16603 18005,0 18075,76 70,16680">
          <text:p/>
        </draw:polygon>
        <draw:polygon draw:style-name="gr121" draw:text-style-name="P121" draw:layer="layout" svg:width="18.074cm" svg:height="16.679cm" svg:x="-6.893cm" svg:y="35.322cm" svg:viewBox="0 0 18075 16680" draw:points="0,16604 18005,0 18075,77 71,16680">
          <text:p/>
        </draw:polygon>
        <draw:polygon draw:style-name="gr122" draw:text-style-name="P122" draw:layer="layout" svg:width="18.074cm" svg:height="16.678cm" svg:x="-6.822cm" svg:y="35.399cm" svg:viewBox="0 0 18075 16679" draw:points="0,16603 18004,0 18075,76 70,16679">
          <text:p/>
        </draw:polygon>
        <draw:polygon draw:style-name="gr123" draw:text-style-name="P123" draw:layer="layout" svg:width="18.074cm" svg:height="16.679cm" svg:x="-6.752cm" svg:y="35.475cm" svg:viewBox="0 0 18075 16680" draw:points="0,16603 18005,0 18075,76 70,16680">
          <text:p/>
        </draw:polygon>
        <draw:polygon draw:style-name="gr124" draw:text-style-name="P124" draw:layer="layout" svg:width="18.074cm" svg:height="16.679cm" svg:x="-6.682cm" svg:y="35.551cm" svg:viewBox="0 0 18075 16680" draw:points="0,16604 18005,0 18075,76 71,16680">
          <text:p/>
        </draw:polygon>
        <draw:polygon draw:style-name="gr125" draw:text-style-name="P125" draw:layer="layout" svg:width="18.074cm" svg:height="16.679cm" svg:x="-6.611cm" svg:y="35.627cm" svg:viewBox="0 0 18075 16680" draw:points="0,16604 18004,0 18075,77 70,16680">
          <text:p/>
        </draw:polygon>
        <draw:polygon draw:style-name="gr126" draw:text-style-name="P126" draw:layer="layout" svg:width="18.074cm" svg:height="16.678cm" svg:x="-6.541cm" svg:y="35.704cm" svg:viewBox="0 0 18075 16679" draw:points="0,16603 18005,0 18075,76 70,16679">
          <text:p/>
        </draw:polygon>
        <draw:polygon draw:style-name="gr127" draw:text-style-name="P127" draw:layer="layout" svg:width="18.074cm" svg:height="16.679cm" svg:x="-6.471cm" svg:y="35.78cm" svg:viewBox="0 0 18075 16680" draw:points="0,16603 18005,0 18075,76 71,16680">
          <text:p/>
        </draw:polygon>
        <draw:polygon draw:style-name="gr128" draw:text-style-name="P128" draw:layer="layout" svg:width="18.074cm" svg:height="16.679cm" svg:x="-6.4cm" svg:y="35.856cm" svg:viewBox="0 0 18075 16680" draw:points="0,16604 18004,0 18075,76 70,16680">
          <text:p/>
        </draw:polygon>
        <draw:polygon draw:style-name="gr129" draw:text-style-name="P129" draw:layer="layout" svg:width="18.074cm" svg:height="16.679cm" svg:x="-6.33cm" svg:y="35.932cm" svg:viewBox="0 0 18075 16680" draw:points="0,16604 18005,0 18075,77 70,16680">
          <text:p/>
        </draw:polygon>
        <draw:polygon draw:style-name="gr130" draw:text-style-name="P130" draw:layer="layout" svg:width="18.074cm" svg:height="16.678cm" svg:x="-6.26cm" svg:y="36.009cm" svg:viewBox="0 0 18075 16679" draw:points="0,16603 18005,0 18075,76 71,16679">
          <text:p/>
        </draw:polygon>
        <draw:polygon draw:style-name="gr131" draw:text-style-name="P131" draw:layer="layout" svg:width="18.074cm" svg:height="16.679cm" svg:x="-6.189cm" svg:y="36.085cm" svg:viewBox="0 0 18075 16680" draw:points="0,16603 18004,0 18075,76 70,16680">
          <text:p/>
        </draw:polygon>
        <draw:polygon draw:style-name="gr132" draw:text-style-name="P132" draw:layer="layout" svg:width="18.074cm" svg:height="16.679cm" svg:x="-6.119cm" svg:y="36.161cm" svg:viewBox="0 0 18075 16680" draw:points="0,16604 18005,0 18075,76 70,16680">
          <text:p/>
        </draw:polygon>
        <draw:polygon draw:style-name="gr133" draw:text-style-name="P133" draw:layer="layout" svg:width="18.074cm" svg:height="16.679cm" svg:x="-6.049cm" svg:y="36.237cm" svg:viewBox="0 0 18075 16680" draw:points="0,16604 18005,0 18075,77 71,16680">
          <text:p/>
        </draw:polygon>
        <draw:polygon draw:style-name="gr134" draw:text-style-name="P134" draw:layer="layout" svg:width="18.074cm" svg:height="16.678cm" svg:x="-5.978cm" svg:y="36.314cm" svg:viewBox="0 0 18075 16679" draw:points="0,16603 18004,0 18075,76 70,16679">
          <text:p/>
        </draw:polygon>
        <draw:polygon draw:style-name="gr135" draw:text-style-name="P135" draw:layer="layout" svg:width="18.074cm" svg:height="16.679cm" svg:x="-5.908cm" svg:y="36.39cm" svg:viewBox="0 0 18075 16680" draw:points="0,16603 18005,0 18075,76 70,16680">
          <text:p/>
        </draw:polygon>
        <draw:polygon draw:style-name="gr136" draw:text-style-name="P136" draw:layer="layout" svg:width="18.074cm" svg:height="16.679cm" svg:x="-5.838cm" svg:y="36.466cm" svg:viewBox="0 0 18075 16680" draw:points="0,16604 18005,0 18075,76 71,16680">
          <text:p/>
        </draw:polygon>
        <draw:polygon draw:style-name="gr137" draw:text-style-name="P137" draw:layer="layout" svg:width="18.074cm" svg:height="16.679cm" svg:x="-5.767cm" svg:y="36.542cm" svg:viewBox="0 0 18075 16680" draw:points="0,16604 18004,0 18075,77 70,16680">
          <text:p/>
        </draw:polygon>
        <draw:polygon draw:style-name="gr138" draw:text-style-name="P138" draw:layer="layout" svg:width="18.074cm" svg:height="16.678cm" svg:x="-5.697cm" svg:y="36.619cm" svg:viewBox="0 0 18075 16679" draw:points="0,16603 18005,0 18075,76 70,16679">
          <text:p/>
        </draw:polygon>
        <draw:polygon draw:style-name="gr139" draw:text-style-name="P139" draw:layer="layout" svg:width="18.074cm" svg:height="16.679cm" svg:x="-5.627cm" svg:y="36.695cm" svg:viewBox="0 0 18075 16680" draw:points="0,16603 18005,0 18075,76 71,16680">
          <text:p/>
        </draw:polygon>
        <draw:polygon draw:style-name="gr140" draw:text-style-name="P140" draw:layer="layout" svg:width="18.074cm" svg:height="16.679cm" svg:x="-5.556cm" svg:y="36.771cm" svg:viewBox="0 0 18075 16680" draw:points="0,16604 18004,0 18075,77 70,16680">
          <text:p/>
        </draw:polygon>
        <draw:polygon draw:style-name="gr141" draw:text-style-name="P141" draw:layer="layout" svg:width="18.074cm" svg:height="16.678cm" svg:x="-5.486cm" svg:y="36.848cm" svg:viewBox="0 0 18075 16679" draw:points="0,16603 18005,0 18075,76 70,16679">
          <text:p/>
        </draw:polygon>
        <draw:polygon draw:style-name="gr142" draw:text-style-name="P142" draw:layer="layout" svg:width="18.074cm" svg:height="16.679cm" svg:x="-5.416cm" svg:y="36.924cm" svg:viewBox="0 0 18075 16680" draw:points="0,16603 18005,0 18075,76 71,16680">
          <text:p/>
        </draw:polygon>
        <draw:polygon draw:style-name="gr143" draw:text-style-name="P143" draw:layer="layout" svg:width="18.074cm" svg:height="16.679cm" svg:x="-5.345cm" svg:y="37cm" svg:viewBox="0 0 18075 16680" draw:points="0,16604 18004,0 18075,76 70,16680">
          <text:p/>
        </draw:polygon>
        <draw:polygon draw:style-name="gr144" draw:text-style-name="P144" draw:layer="layout" svg:width="18.074cm" svg:height="16.679cm" svg:x="-5.275cm" svg:y="37.076cm" svg:viewBox="0 0 18075 16680" draw:points="0,16604 18005,0 18075,77 70,16680">
          <text:p/>
        </draw:polygon>
        <draw:polygon draw:style-name="gr145" draw:text-style-name="P145" draw:layer="layout" svg:width="18.074cm" svg:height="16.678cm" svg:x="-5.205cm" svg:y="37.153cm" svg:viewBox="0 0 18075 16679" draw:points="0,16603 18005,0 18075,76 71,16679">
          <text:p/>
        </draw:polygon>
        <draw:polygon draw:style-name="gr146" draw:text-style-name="P146" draw:layer="layout" svg:width="18.074cm" svg:height="16.679cm" svg:x="-5.134cm" svg:y="37.229cm" svg:viewBox="0 0 18075 16680" draw:points="0,16603 18004,0 18075,76 70,16680">
          <text:p/>
        </draw:polygon>
        <draw:polygon draw:style-name="gr147" draw:text-style-name="P147" draw:layer="layout" svg:width="18.074cm" svg:height="16.679cm" svg:x="-5.064cm" svg:y="37.305cm" svg:viewBox="0 0 18075 16680" draw:points="0,16604 18005,0 18075,76 70,16680">
          <text:p/>
        </draw:polygon>
        <draw:polygon draw:style-name="gr148" draw:text-style-name="P148" draw:layer="layout" svg:width="18.074cm" svg:height="16.679cm" svg:x="-4.994cm" svg:y="37.381cm" svg:viewBox="0 0 18075 16680" draw:points="0,16604 18005,0 18075,77 71,16680">
          <text:p/>
        </draw:polygon>
        <draw:polygon draw:style-name="gr149" draw:text-style-name="P149" draw:layer="layout" svg:width="18.074cm" svg:height="16.678cm" svg:x="-4.923cm" svg:y="37.458cm" svg:viewBox="0 0 18075 16679" draw:points="0,16603 18004,0 18075,76 70,16679">
          <text:p/>
        </draw:polygon>
        <draw:polygon draw:style-name="gr150" draw:text-style-name="P150" draw:layer="layout" svg:width="18.074cm" svg:height="16.679cm" svg:x="-4.853cm" svg:y="37.534cm" svg:viewBox="0 0 18075 16680" draw:points="0,16603 18005,0 18075,76 70,16680">
          <text:p/>
        </draw:polygon>
        <draw:polygon draw:style-name="gr151" draw:text-style-name="P151" draw:layer="layout" svg:width="18.074cm" svg:height="16.679cm" svg:x="-4.783cm" svg:y="37.61cm" svg:viewBox="0 0 18075 16680" draw:points="0,16604 18005,0 18075,76 71,16680">
          <text:p/>
        </draw:polygon>
        <draw:polygon draw:style-name="gr152" draw:text-style-name="P152" draw:layer="layout" svg:width="18.074cm" svg:height="16.679cm" svg:x="-4.712cm" svg:y="37.686cm" svg:viewBox="0 0 18075 16680" draw:points="0,16604 18004,0 18075,77 70,16680">
          <text:p/>
        </draw:polygon>
        <draw:polygon draw:style-name="gr153" draw:text-style-name="P153" draw:layer="layout" svg:width="18.074cm" svg:height="16.678cm" svg:x="-4.642cm" svg:y="37.763cm" svg:viewBox="0 0 18075 16679" draw:points="0,16603 18005,0 18075,76 70,16679">
          <text:p/>
        </draw:polygon>
        <draw:polygon draw:style-name="gr154" draw:text-style-name="P154" draw:layer="layout" svg:width="18.074cm" svg:height="16.679cm" svg:x="-4.572cm" svg:y="37.839cm" svg:viewBox="0 0 18075 16680" draw:points="0,16603 18005,0 18075,76 71,16680">
          <text:p/>
        </draw:polygon>
        <draw:polygon draw:style-name="gr155" draw:text-style-name="P155" draw:layer="layout" svg:width="18.074cm" svg:height="16.679cm" svg:x="-4.501cm" svg:y="37.915cm" svg:viewBox="0 0 18075 16680" draw:points="0,16604 18004,0 18075,76 70,16680">
          <text:p/>
        </draw:polygon>
        <draw:polygon draw:style-name="gr156" draw:text-style-name="P156" draw:layer="layout" svg:width="18.074cm" svg:height="16.679cm" svg:x="-4.431cm" svg:y="37.991cm" svg:viewBox="0 0 18075 16680" draw:points="0,16604 18005,0 18075,77 70,16680">
          <text:p/>
        </draw:polygon>
        <draw:polygon draw:style-name="gr157" draw:text-style-name="P157" draw:layer="layout" svg:width="18.074cm" svg:height="16.678cm" svg:x="-4.361cm" svg:y="38.068cm" svg:viewBox="0 0 18075 16679" draw:points="0,16603 18005,0 18075,76 71,16679">
          <text:p/>
        </draw:polygon>
        <draw:polygon draw:style-name="gr158" draw:text-style-name="P158" draw:layer="layout" svg:width="18.074cm" svg:height="16.679cm" svg:x="-4.29cm" svg:y="38.144cm" svg:viewBox="0 0 18075 16680" draw:points="0,16603 18004,0 18075,76 70,16680">
          <text:p/>
        </draw:polygon>
        <draw:polygon draw:style-name="gr159" draw:text-style-name="P159" draw:layer="layout" svg:width="18.074cm" svg:height="16.679cm" svg:x="-4.22cm" svg:y="38.22cm" svg:viewBox="0 0 18075 16680" draw:points="0,16604 18005,0 18075,77 70,16680">
          <text:p/>
        </draw:polygon>
        <draw:polygon draw:style-name="gr160" draw:text-style-name="P160" draw:layer="layout" svg:width="18.074cm" svg:height="16.678cm" svg:x="-4.15cm" svg:y="38.297cm" svg:viewBox="0 0 18075 16679" draw:points="0,16603 18005,0 18075,76 71,16679">
          <text:p/>
        </draw:polygon>
        <draw:polygon draw:style-name="gr161" draw:text-style-name="P161" draw:layer="layout" svg:width="18.074cm" svg:height="16.679cm" svg:x="-4.079cm" svg:y="38.373cm" svg:viewBox="0 0 18075 16680" draw:points="0,16603 18004,0 18075,76 70,16680">
          <text:p/>
        </draw:polygon>
        <draw:polygon draw:style-name="gr162" draw:text-style-name="P162" draw:layer="layout" svg:width="18.074cm" svg:height="16.679cm" svg:x="-4.009cm" svg:y="38.449cm" svg:viewBox="0 0 18075 16680" draw:points="0,16604 18005,0 18075,76 70,16680">
          <text:p/>
        </draw:polygon>
        <draw:polygon draw:style-name="gr163" draw:text-style-name="P163" draw:layer="layout" svg:width="18.074cm" svg:height="16.679cm" svg:x="-3.939cm" svg:y="38.525cm" svg:viewBox="0 0 18075 16680" draw:points="0,16604 18005,0 18075,77 71,16680">
          <text:p/>
        </draw:polygon>
        <draw:polygon draw:style-name="gr164" draw:text-style-name="P164" draw:layer="layout" svg:width="18.074cm" svg:height="16.678cm" svg:x="-3.868cm" svg:y="38.602cm" svg:viewBox="0 0 18075 16679" draw:points="0,16603 18004,0 18075,76 70,16679">
          <text:p/>
        </draw:polygon>
        <draw:polygon draw:style-name="gr165" draw:text-style-name="P165" draw:layer="layout" svg:width="18.074cm" svg:height="16.679cm" svg:x="-3.798cm" svg:y="38.678cm" svg:viewBox="0 0 18075 16680" draw:points="0,16603 18005,0 18075,76 70,16680">
          <text:p/>
        </draw:polygon>
        <draw:polygon draw:style-name="gr166" draw:text-style-name="P166" draw:layer="layout" svg:width="18.074cm" svg:height="16.679cm" svg:x="-3.728cm" svg:y="38.754cm" svg:viewBox="0 0 18075 16680" draw:points="0,16604 18005,0 18075,76 71,16680">
          <text:p/>
        </draw:polygon>
        <draw:polygon draw:style-name="gr167" draw:text-style-name="P167" draw:layer="layout" svg:width="18.074cm" svg:height="16.679cm" svg:x="-3.657cm" svg:y="38.83cm" svg:viewBox="0 0 18075 16680" draw:points="0,16604 18004,0 18075,77 70,16680">
          <text:p/>
        </draw:polygon>
        <draw:polygon draw:style-name="gr168" draw:text-style-name="P168" draw:layer="layout" svg:width="18.074cm" svg:height="16.678cm" svg:x="-3.587cm" svg:y="38.907cm" svg:viewBox="0 0 18075 16679" draw:points="0,16603 18005,0 18075,76 70,16679">
          <text:p/>
        </draw:polygon>
        <draw:polygon draw:style-name="gr169" draw:text-style-name="P169" draw:layer="layout" svg:width="18.074cm" svg:height="16.679cm" svg:x="-3.517cm" svg:y="38.983cm" svg:viewBox="0 0 18075 16680" draw:points="0,16603 18005,0 18075,76 70,16680">
          <text:p/>
        </draw:polygon>
        <draw:polygon draw:style-name="gr170" draw:text-style-name="P170" draw:layer="layout" svg:width="18.074cm" svg:height="16.679cm" svg:x="-3.447cm" svg:y="39.059cm" svg:viewBox="0 0 18075 16680" draw:points="0,16604 18005,0 18075,76 71,16680">
          <text:p/>
        </draw:polygon>
        <draw:polygon draw:style-name="gr171" draw:text-style-name="P171" draw:layer="layout" svg:width="18.074cm" svg:height="16.679cm" svg:x="-3.376cm" svg:y="39.135cm" svg:viewBox="0 0 18075 16680" draw:points="0,16604 18004,0 18075,77 70,16680">
          <text:p/>
        </draw:polygon>
        <draw:polygon draw:style-name="gr172" draw:text-style-name="P172" draw:layer="layout" svg:width="18.074cm" svg:height="16.678cm" svg:x="-3.306cm" svg:y="39.212cm" svg:viewBox="0 0 18075 16679" draw:points="0,16603 18005,0 18075,76 70,16679">
          <text:p/>
        </draw:polygon>
        <draw:polygon draw:style-name="gr173" draw:text-style-name="P173" draw:layer="layout" svg:width="18.074cm" svg:height="16.679cm" svg:x="-3.236cm" svg:y="39.288cm" svg:viewBox="0 0 18075 16680" draw:points="0,16603 18005,0 18075,76 71,16680">
          <text:p/>
        </draw:polygon>
        <draw:polygon draw:style-name="gr174" draw:text-style-name="P174" draw:layer="layout" svg:width="18.074cm" svg:height="16.679cm" svg:x="-3.165cm" svg:y="39.364cm" svg:viewBox="0 0 18075 16680" draw:points="0,16604 18004,0 18075,76 70,16680">
          <text:p/>
        </draw:polygon>
        <draw:polygon draw:style-name="gr175" draw:text-style-name="P175" draw:layer="layout" svg:width="18.074cm" svg:height="16.679cm" svg:x="-3.095cm" svg:y="39.44cm" svg:viewBox="0 0 18075 16680" draw:points="0,16604 18005,0 18075,77 70,16680">
          <text:p/>
        </draw:polygon>
        <draw:polygon draw:style-name="gr176" draw:text-style-name="P176" draw:layer="layout" svg:width="18.074cm" svg:height="16.678cm" svg:x="-3.025cm" svg:y="39.517cm" svg:viewBox="0 0 18075 16679" draw:points="0,16603 18005,0 18075,76 71,16679">
          <text:p/>
        </draw:polygon>
        <draw:polygon draw:style-name="gr176" draw:text-style-name="P176" draw:layer="layout" svg:width="18.144cm" svg:height="16.755cm" svg:x="-2.954cm" svg:y="39.593cm" svg:viewBox="0 0 18145 16756" draw:points="0,16603 18004,0 18145,152 140,16756">
          <text:p/>
        </draw:polygon>
        <draw:polygon draw:style-name="gr175" draw:text-style-name="P175" draw:layer="layout" svg:width="18.074cm" svg:height="16.679cm" svg:x="-2.814cm" svg:y="39.745cm" svg:viewBox="0 0 18075 16680" draw:points="0,16604 18005,0 18075,77 71,16680">
          <text:p/>
        </draw:polygon>
        <draw:polygon draw:style-name="gr177" draw:text-style-name="P177" draw:layer="layout" svg:width="18.074cm" svg:height="16.678cm" svg:x="-2.743cm" svg:y="39.822cm" svg:viewBox="0 0 18075 16679" draw:points="0,16603 18004,0 18075,76 70,16679">
          <text:p/>
        </draw:polygon>
        <draw:polygon draw:style-name="gr173" draw:text-style-name="P173" draw:layer="layout" svg:width="18.074cm" svg:height="16.679cm" svg:x="-2.673cm" svg:y="39.898cm" svg:viewBox="0 0 18075 16680" draw:points="0,16603 18005,0 18075,76 70,16680">
          <text:p/>
        </draw:polygon>
        <draw:polygon draw:style-name="gr171" draw:text-style-name="P171" draw:layer="layout" svg:width="18.074cm" svg:height="16.679cm" svg:x="-2.603cm" svg:y="39.974cm" svg:viewBox="0 0 18075 16680" draw:points="0,16604 18005,0 18075,77 71,16680">
          <text:p/>
        </draw:polygon>
        <draw:polygon draw:style-name="gr178" draw:text-style-name="P178" draw:layer="layout" svg:width="18.074cm" svg:height="16.678cm" svg:x="-2.532cm" svg:y="40.051cm" svg:viewBox="0 0 18075 16679" draw:points="0,16603 18004,0 18075,76 70,16679">
          <text:p/>
        </draw:polygon>
        <draw:polygon draw:style-name="gr169" draw:text-style-name="P169" draw:layer="layout" svg:width="18.074cm" svg:height="16.679cm" svg:x="-2.462cm" svg:y="40.127cm" svg:viewBox="0 0 18075 16680" draw:points="0,16603 18005,0 18075,76 70,16680">
          <text:p/>
        </draw:polygon>
        <draw:polygon draw:style-name="gr179" draw:text-style-name="P179" draw:layer="layout" svg:width="18.074cm" svg:height="16.679cm" svg:x="-2.392cm" svg:y="40.203cm" svg:viewBox="0 0 18075 16680" draw:points="0,16604 18005,0 18075,76 71,16680">
          <text:p/>
        </draw:polygon>
        <draw:polygon draw:style-name="gr167" draw:text-style-name="P167" draw:layer="layout" svg:width="18.074cm" svg:height="16.679cm" svg:x="-2.321cm" svg:y="40.279cm" svg:viewBox="0 0 18075 16680" draw:points="0,16604 18004,0 18075,77 70,16680">
          <text:p/>
        </draw:polygon>
        <draw:polygon draw:style-name="gr180" draw:text-style-name="P180" draw:layer="layout" svg:width="18.074cm" svg:height="16.678cm" svg:x="-2.251cm" svg:y="40.356cm" svg:viewBox="0 0 18075 16679" draw:points="0,16603 18005,0 18075,76 70,16679">
          <text:p/>
        </draw:polygon>
        <draw:polygon draw:style-name="gr166" draw:text-style-name="P166" draw:layer="layout" svg:width="18.074cm" svg:height="16.679cm" svg:x="-2.181cm" svg:y="40.432cm" svg:viewBox="0 0 18075 16680" draw:points="0,16603 18005,0 18075,76 71,16680">
          <text:p/>
        </draw:polygon>
        <draw:polygon draw:style-name="gr181" draw:text-style-name="P181" draw:layer="layout" svg:width="18.074cm" svg:height="16.679cm" svg:x="-2.11cm" svg:y="40.508cm" svg:viewBox="0 0 18075 16680" draw:points="0,16604 18004,0 18075,76 70,16680">
          <text:p/>
        </draw:polygon>
        <draw:polygon draw:style-name="gr164" draw:text-style-name="P164" draw:layer="layout" svg:width="18.074cm" svg:height="16.679cm" svg:x="-2.04cm" svg:y="40.584cm" svg:viewBox="0 0 18075 16680" draw:points="0,16604 18005,0 18075,77 70,16680">
          <text:p/>
        </draw:polygon>
        <draw:polygon draw:style-name="gr182" draw:text-style-name="P182" draw:layer="layout" svg:width="18.074cm" svg:height="16.678cm" svg:x="-1.97cm" svg:y="40.661cm" svg:viewBox="0 0 18075 16679" draw:points="0,16603 18005,0 18075,76 71,16679">
          <text:p/>
        </draw:polygon>
        <draw:polygon draw:style-name="gr162" draw:text-style-name="P162" draw:layer="layout" svg:width="18.074cm" svg:height="16.679cm" svg:x="-1.899cm" svg:y="40.737cm" svg:viewBox="0 0 18075 16680" draw:points="0,16603 18004,0 18075,76 70,16680">
          <text:p/>
        </draw:polygon>
        <draw:polygon draw:style-name="gr183" draw:text-style-name="P183" draw:layer="layout" svg:width="18.074cm" svg:height="16.679cm" svg:x="-1.829cm" svg:y="40.813cm" svg:viewBox="0 0 18075 16680" draw:points="0,16604 18005,0 18075,76 70,16680">
          <text:p/>
        </draw:polygon>
        <draw:polygon draw:style-name="gr160" draw:text-style-name="P160" draw:layer="layout" svg:width="18.074cm" svg:height="16.679cm" svg:x="-1.759cm" svg:y="40.889cm" svg:viewBox="0 0 18075 16680" draw:points="0,16604 18005,0 18075,77 71,16680">
          <text:p/>
        </draw:polygon>
        <draw:polygon draw:style-name="gr158" draw:text-style-name="P158" draw:layer="layout" svg:width="18.074cm" svg:height="16.678cm" svg:x="-1.688cm" svg:y="40.966cm" svg:viewBox="0 0 18075 16679" draw:points="0,16603 18004,0 18075,76 70,16679">
          <text:p/>
        </draw:polygon>
        <draw:polygon draw:style-name="gr184" draw:text-style-name="P184" draw:layer="layout" svg:width="18.074cm" svg:height="16.679cm" svg:x="-1.618cm" svg:y="41.042cm" svg:viewBox="0 0 18075 16680" draw:points="0,16603 18005,0 18075,76 70,16680">
          <text:p/>
        </draw:polygon>
        <draw:polygon draw:style-name="gr156" draw:text-style-name="P156" draw:layer="layout" svg:width="18.074cm" svg:height="16.679cm" svg:x="-1.548cm" svg:y="41.118cm" svg:viewBox="0 0 18075 16680" draw:points="0,16604 18005,0 18075,76 71,16680">
          <text:p/>
        </draw:polygon>
        <draw:polygon draw:style-name="gr185" draw:text-style-name="P185" draw:layer="layout" svg:width="18.074cm" svg:height="16.679cm" svg:x="-1.477cm" svg:y="41.194cm" svg:viewBox="0 0 18075 16680" draw:points="0,16604 18004,0 18075,77 70,16680">
          <text:p/>
        </draw:polygon>
        <draw:polygon draw:style-name="gr154" draw:text-style-name="P154" draw:layer="layout" svg:width="18.074cm" svg:height="16.678cm" svg:x="-1.407cm" svg:y="41.271cm" svg:viewBox="0 0 18075 16679" draw:points="0,16603 18005,0 18075,76 70,16679">
          <text:p/>
        </draw:polygon>
        <draw:polygon draw:style-name="gr186" draw:text-style-name="P186" draw:layer="layout" svg:width="18.074cm" svg:height="16.679cm" svg:x="-1.337cm" svg:y="41.347cm" svg:viewBox="0 0 18075 16680" draw:points="0,16603 18005,0 18075,76 71,16680">
          <text:p/>
        </draw:polygon>
        <draw:polygon draw:style-name="gr153" draw:text-style-name="P153" draw:layer="layout" svg:width="18.074cm" svg:height="16.679cm" svg:x="-1.266cm" svg:y="41.423cm" svg:viewBox="0 0 18075 16680" draw:points="0,16604 18004,0 18075,77 70,16680">
          <text:p/>
        </draw:polygon>
        <draw:polygon draw:style-name="gr187" draw:text-style-name="P187" draw:layer="layout" svg:width="18.074cm" svg:height="16.678cm" svg:x="-1.196cm" svg:y="41.5cm" svg:viewBox="0 0 18075 16679" draw:points="0,16603 18005,0 18075,76 70,16679">
          <text:p/>
        </draw:polygon>
        <draw:polygon draw:style-name="gr151" draw:text-style-name="P151" draw:layer="layout" svg:width="18.074cm" svg:height="16.679cm" svg:x="-1.126cm" svg:y="41.576cm" svg:viewBox="0 0 18075 16680" draw:points="0,16603 18005,0 18075,76 71,16680">
          <text:p/>
        </draw:polygon>
        <draw:polygon draw:style-name="gr188" draw:text-style-name="P188" draw:layer="layout" svg:width="18.074cm" svg:height="16.679cm" svg:x="-1.055cm" svg:y="41.652cm" svg:viewBox="0 0 18075 16680" draw:points="0,16604 18004,0 18075,77 70,16680">
          <text:p/>
        </draw:polygon>
        <draw:polygon draw:style-name="gr149" draw:text-style-name="P149" draw:layer="layout" svg:width="18.074cm" svg:height="16.679cm" svg:x="-0.985cm" svg:y="41.728cm" svg:viewBox="0 0 18075 16680" draw:points="0,16603 18005,0 18075,77 70,16680">
          <text:p/>
        </draw:polygon>
        <draw:polygon draw:style-name="gr189" draw:text-style-name="P189" draw:layer="layout" svg:width="18.074cm" svg:height="16.678cm" svg:x="-0.915cm" svg:y="41.805cm" svg:viewBox="0 0 18075 16679" draw:points="0,16603 18005,0 18075,76 71,16679">
          <text:p/>
        </draw:polygon>
        <draw:polygon draw:style-name="gr147" draw:text-style-name="P147" draw:layer="layout" svg:width="18.074cm" svg:height="16.679cm" svg:x="-0.844cm" svg:y="41.881cm" svg:viewBox="0 0 18075 16680" draw:points="0,16603 18004,0 18075,76 70,16680">
          <text:p/>
        </draw:polygon>
        <draw:polygon draw:style-name="gr190" draw:text-style-name="P190" draw:layer="layout" svg:width="18.074cm" svg:height="16.679cm" svg:x="-0.774cm" svg:y="41.957cm" svg:viewBox="0 0 18075 16680" draw:points="0,16604 18005,0 18075,76 70,16680">
          <text:p/>
        </draw:polygon>
        <draw:polygon draw:style-name="gr145" draw:text-style-name="P145" draw:layer="layout" svg:width="18.074cm" svg:height="16.679cm" svg:x="-0.704cm" svg:y="42.033cm" svg:viewBox="0 0 18075 16680" draw:points="0,16604 18005,0 18075,77 71,16680">
          <text:p/>
        </draw:polygon>
        <draw:polygon draw:style-name="gr143" draw:text-style-name="P143" draw:layer="layout" svg:width="18.074cm" svg:height="16.678cm" svg:x="-0.633cm" svg:y="42.11cm" svg:viewBox="0 0 18075 16679" draw:points="0,16603 18004,0 18075,76 70,16679">
          <text:p/>
        </draw:polygon>
        <draw:polygon draw:style-name="gr191" draw:text-style-name="P191" draw:layer="layout" svg:width="18.074cm" svg:height="16.679cm" svg:x="-0.563cm" svg:y="42.186cm" svg:viewBox="0 0 18075 16680" draw:points="0,16603 18005,0 18075,76 70,16680">
          <text:p/>
        </draw:polygon>
        <draw:polygon draw:style-name="gr141" draw:text-style-name="P141" draw:layer="layout" svg:width="18.074cm" svg:height="16.679cm" svg:x="-0.493cm" svg:y="42.262cm" svg:viewBox="0 0 18075 16680" draw:points="0,16604 18005,0 18075,76 71,16680">
          <text:p/>
        </draw:polygon>
        <draw:polygon draw:style-name="gr192" draw:text-style-name="P192" draw:layer="layout" svg:width="18.074cm" svg:height="16.679cm" svg:x="-0.422cm" svg:y="42.338cm" svg:viewBox="0 0 18075 16680" draw:points="0,16604 18004,0 18075,77 70,16680">
          <text:p/>
        </draw:polygon>
        <draw:polygon draw:style-name="gr139" draw:text-style-name="P139" draw:layer="layout" svg:width="18.074cm" svg:height="16.678cm" svg:x="-0.352cm" svg:y="42.415cm" svg:viewBox="0 0 18075 16679" draw:points="0,16603 18005,0 18075,76 70,16679">
          <text:p/>
        </draw:polygon>
        <draw:polygon draw:style-name="gr193" draw:text-style-name="P193" draw:layer="layout" svg:width="18.074cm" svg:height="16.679cm" svg:x="-0.282cm" svg:y="42.491cm" svg:viewBox="0 0 18075 16680" draw:points="0,16603 18005,0 18075,76 71,16680">
          <text:p/>
        </draw:polygon>
        <draw:polygon draw:style-name="gr138" draw:text-style-name="P138" draw:layer="layout" svg:width="18.074cm" svg:height="16.679cm" svg:x="-0.211cm" svg:y="42.567cm" svg:viewBox="0 0 18075 16680" draw:points="0,16604 18004,0 18075,76 70,16680">
          <text:p/>
        </draw:polygon>
        <draw:polygon draw:style-name="gr194" draw:text-style-name="P194" draw:layer="layout" svg:width="18.074cm" svg:height="16.679cm" svg:x="-0.141cm" svg:y="42.643cm" svg:viewBox="0 0 18075 16680" draw:points="0,16604 18005,0 18075,77 70,16680">
          <text:p/>
        </draw:polygon>
        <draw:polygon draw:style-name="gr136" draw:text-style-name="P136" draw:layer="layout" svg:width="18.074cm" svg:height="16.678cm" svg:x="-0.071cm" svg:y="42.72cm" svg:viewBox="0 0 18075 16679" draw:points="0,16603 18005,0 18075,76 71,16679">
          <text:p/>
        </draw:polygon>
        <draw:polygon draw:style-name="gr195" draw:text-style-name="P195" draw:layer="layout" svg:width="27.005cm" svg:height="26.364cm" svg:x="-18.004cm" svg:y="23.273cm" svg:viewBox="0 0 27006 26365" draw:points="0,16603 18004,0 27006,9761 9003,26365">
          <text:p/>
        </draw:polygon>
        <draw:polygon draw:style-name="gr195" draw:text-style-name="P195" draw:layer="layout" svg:width="27.005cm" svg:height="26.364cm" svg:x="-9.002cm" svg:y="33.034cm" svg:viewBox="0 0 27006 26365" draw:points="0,16604 18003,0 27006,9763 9002,26365">
          <text:p/>
        </draw:polygon>
        <draw:polygon draw:style-name="gr2" draw:text-style-name="P2" draw:layer="layout" svg:width="59.346cm" svg:height="57.753cm" svg:x="-18.004cm" svg:y="2.347cm" svg:viewBox="0 0 59347 57754" draw:points="0,37529 40696,0 59347,20224 18650,57754">
          <text:p/>
        </draw:polygon>
        <draw:polygon draw:style-name="gr2" draw:text-style-name="P2" draw:layer="layout" svg:width="43.027cm" svg:height="40.057cm" svg:x="0.646cm" svg:y="22.571cm" svg:viewBox="0 0 43028 40058" draw:points="0,37530 40697,0 43028,2528 2332,40058">
          <text:p/>
        </draw:polygon>
        <draw:polygon draw:style-name="gr2" draw:text-style-name="P2" draw:layer="layout" svg:width="41.861cm" svg:height="38.793cm" svg:x="2.978cm" svg:y="25.099cm" svg:viewBox="0 0 41862 38794" draw:points="0,37530 40696,0 41862,1265 1165,38794">
          <text:p/>
        </draw:polygon>
        <draw:polygon draw:style-name="gr5" draw:text-style-name="P5" draw:layer="layout" svg:width="40.842cm" svg:height="37.686cm" svg:x="4.143cm" svg:y="26.364cm" svg:viewBox="0 0 40843 37687" draw:points="0,37529 40697,0 40843,158 146,37687">
          <text:p/>
        </draw:polygon>
        <draw:polygon draw:style-name="gr7" draw:text-style-name="P7" draw:layer="layout" svg:width="40.841cm" svg:height="37.686cm" svg:x="4.289cm" svg:y="26.522cm" svg:viewBox="0 0 40842 37687" draw:points="0,37529 40697,0 40842,158 146,37687">
          <text:p/>
        </draw:polygon>
        <draw:polygon draw:style-name="gr9" draw:text-style-name="P9" draw:layer="layout" svg:width="40.841cm" svg:height="37.686cm" svg:x="4.435cm" svg:y="26.68cm" svg:viewBox="0 0 40842 37687" draw:points="0,37529 40696,0 40842,158 145,37687">
          <text:p/>
        </draw:polygon>
        <draw:polygon draw:style-name="gr11" draw:text-style-name="P11" draw:layer="layout" svg:width="40.842cm" svg:height="37.686cm" svg:x="4.58cm" svg:y="26.838cm" svg:viewBox="0 0 40843 37687" draw:points="0,37529 40697,0 40843,158 146,37687">
          <text:p/>
        </draw:polygon>
        <draw:polygon draw:style-name="gr13" draw:text-style-name="P13" draw:layer="layout" svg:width="40.842cm" svg:height="37.686cm" svg:x="4.726cm" svg:y="26.996cm" svg:viewBox="0 0 40843 37687" draw:points="0,37529 40697,0 40843,158 146,37687">
          <text:p/>
        </draw:polygon>
        <draw:polygon draw:style-name="gr15" draw:text-style-name="P15" draw:layer="layout" svg:width="40.841cm" svg:height="37.686cm" svg:x="4.872cm" svg:y="27.154cm" svg:viewBox="0 0 40842 37687" draw:points="0,37529 40697,0 40842,158 146,37687">
          <text:p/>
        </draw:polygon>
        <draw:polygon draw:style-name="gr17" draw:text-style-name="P17" draw:layer="layout" svg:width="40.841cm" svg:height="37.686cm" svg:x="5.018cm" svg:y="27.312cm" svg:viewBox="0 0 40842 37687" draw:points="0,37529 40696,0 40842,158 145,37687">
          <text:p/>
        </draw:polygon>
        <draw:polygon draw:style-name="gr19" draw:text-style-name="P19" draw:layer="layout" svg:width="40.842cm" svg:height="37.686cm" svg:x="5.163cm" svg:y="27.47cm" svg:viewBox="0 0 40843 37687" draw:points="0,37529 40697,0 40843,158 146,37687">
          <text:p/>
        </draw:polygon>
        <draw:polygon draw:style-name="gr21" draw:text-style-name="P21" draw:layer="layout" svg:width="40.841cm" svg:height="37.686cm" svg:x="5.309cm" svg:y="27.628cm" svg:viewBox="0 0 40842 37687" draw:points="0,37529 40697,0 40842,158 146,37687">
          <text:p/>
        </draw:polygon>
        <draw:polygon draw:style-name="gr23" draw:text-style-name="P23" draw:layer="layout" svg:width="40.841cm" svg:height="37.686cm" svg:x="5.455cm" svg:y="27.786cm" svg:viewBox="0 0 40842 37687" draw:points="0,37529 40696,0 40842,158 145,37687">
          <text:p/>
        </draw:polygon>
        <draw:polygon draw:style-name="gr25" draw:text-style-name="P25" draw:layer="layout" svg:width="40.842cm" svg:height="37.686cm" svg:x="5.6cm" svg:y="27.944cm" svg:viewBox="0 0 40843 37687" draw:points="0,37529 40697,0 40843,158 146,37687">
          <text:p/>
        </draw:polygon>
        <draw:polygon draw:style-name="gr27" draw:text-style-name="P27" draw:layer="layout" svg:width="40.842cm" svg:height="37.686cm" svg:x="5.746cm" svg:y="28.102cm" svg:viewBox="0 0 40843 37687" draw:points="0,37529 40697,0 40843,158 146,37687">
          <text:p/>
        </draw:polygon>
        <draw:polygon draw:style-name="gr29" draw:text-style-name="P29" draw:layer="layout" svg:width="40.841cm" svg:height="37.686cm" svg:x="5.892cm" svg:y="28.26cm" svg:viewBox="0 0 40842 37687" draw:points="0,37529 40697,0 40842,158 145,37687">
          <text:p/>
        </draw:polygon>
        <draw:polygon draw:style-name="gr31" draw:text-style-name="P31" draw:layer="layout" svg:width="40.842cm" svg:height="37.686cm" svg:x="6.037cm" svg:y="28.418cm" svg:viewBox="0 0 40843 37687" draw:points="0,37529 40697,0 40843,158 146,37687">
          <text:p/>
        </draw:polygon>
        <draw:polygon draw:style-name="gr196" draw:text-style-name="P196" draw:layer="layout" svg:width="40.842cm" svg:height="37.686cm" svg:x="6.183cm" svg:y="28.576cm" svg:viewBox="0 0 40843 37687" draw:points="0,37529 40697,0 40843,158 146,37687">
          <text:p/>
        </draw:polygon>
        <draw:polygon draw:style-name="gr197" draw:text-style-name="P197" draw:layer="layout" svg:width="40.841cm" svg:height="37.686cm" svg:x="6.329cm" svg:y="28.734cm" svg:viewBox="0 0 40842 37687" draw:points="0,37529 40697,0 40842,158 146,37687">
          <text:p/>
        </draw:polygon>
        <draw:polygon draw:style-name="gr198" draw:text-style-name="P198" draw:layer="layout" svg:width="40.841cm" svg:height="37.686cm" svg:x="6.475cm" svg:y="28.892cm" svg:viewBox="0 0 40842 37687" draw:points="0,37529 40696,0 40842,158 145,37687">
          <text:p/>
        </draw:polygon>
        <draw:polygon draw:style-name="gr199" draw:text-style-name="P199" draw:layer="layout" svg:width="40.842cm" svg:height="37.686cm" svg:x="6.62cm" svg:y="29.05cm" svg:viewBox="0 0 40843 37687" draw:points="0,37529 40697,0 40843,158 146,37687">
          <text:p/>
        </draw:polygon>
        <draw:polygon draw:style-name="gr200" draw:text-style-name="P200" draw:layer="layout" svg:width="40.841cm" svg:height="37.686cm" svg:x="6.766cm" svg:y="29.208cm" svg:viewBox="0 0 40842 37687" draw:points="0,37529 40697,0 40842,158 146,37687">
          <text:p/>
        </draw:polygon>
        <draw:polygon draw:style-name="gr201" draw:text-style-name="P201" draw:layer="layout" svg:width="40.841cm" svg:height="37.686cm" svg:x="6.912cm" svg:y="29.366cm" svg:viewBox="0 0 40842 37687" draw:points="0,37529 40696,0 40842,158 145,37687">
          <text:p/>
        </draw:polygon>
        <draw:polygon draw:style-name="gr46" draw:text-style-name="P46" draw:layer="layout" svg:width="40.842cm" svg:height="37.686cm" svg:x="7.057cm" svg:y="29.524cm" svg:viewBox="0 0 40843 37687" draw:points="0,37529 40697,0 40843,158 146,37687">
          <text:p/>
        </draw:polygon>
        <draw:polygon draw:style-name="gr202" draw:text-style-name="P202" draw:layer="layout" svg:width="40.842cm" svg:height="37.686cm" svg:x="7.203cm" svg:y="29.682cm" svg:viewBox="0 0 40843 37687" draw:points="0,37529 40697,0 40843,158 146,37687">
          <text:p/>
        </draw:polygon>
        <draw:polygon draw:style-name="gr203" draw:text-style-name="P203" draw:layer="layout" svg:width="40.841cm" svg:height="37.686cm" svg:x="7.349cm" svg:y="29.84cm" svg:viewBox="0 0 40842 37687" draw:points="0,37529 40697,0 40842,158 146,37687">
          <text:p/>
        </draw:polygon>
        <draw:polygon draw:style-name="gr204" draw:text-style-name="P204" draw:layer="layout" svg:width="40.841cm" svg:height="37.686cm" svg:x="7.495cm" svg:y="29.998cm" svg:viewBox="0 0 40842 37687" draw:points="0,37529 40696,0 40842,158 145,37687">
          <text:p/>
        </draw:polygon>
        <draw:polygon draw:style-name="gr205" draw:text-style-name="P205" draw:layer="layout" svg:width="40.842cm" svg:height="37.686cm" svg:x="7.64cm" svg:y="30.156cm" svg:viewBox="0 0 40843 37687" draw:points="0,37529 40697,0 40843,158 146,37687">
          <text:p/>
        </draw:polygon>
        <draw:polygon draw:style-name="gr206" draw:text-style-name="P206" draw:layer="layout" svg:width="40.841cm" svg:height="37.686cm" svg:x="7.786cm" svg:y="30.314cm" svg:viewBox="0 0 40842 37687" draw:points="0,37529 40697,0 40842,158 146,37687">
          <text:p/>
        </draw:polygon>
        <draw:polygon draw:style-name="gr207" draw:text-style-name="P207" draw:layer="layout" svg:width="40.841cm" svg:height="37.686cm" svg:x="7.932cm" svg:y="30.472cm" svg:viewBox="0 0 40842 37687" draw:points="0,37529 40696,0 40842,158 145,37687">
          <text:p/>
        </draw:polygon>
        <draw:polygon draw:style-name="gr61" draw:text-style-name="P61" draw:layer="layout" svg:width="40.842cm" svg:height="37.686cm" svg:x="8.077cm" svg:y="30.63cm" svg:viewBox="0 0 40843 37687" draw:points="0,37529 40697,0 40843,158 146,37687">
          <text:p/>
        </draw:polygon>
        <draw:polygon draw:style-name="gr63" draw:text-style-name="P63" draw:layer="layout" svg:width="40.842cm" svg:height="37.686cm" svg:x="8.223cm" svg:y="30.788cm" svg:viewBox="0 0 40843 37687" draw:points="0,37529 40697,0 40843,158 146,37687">
          <text:p/>
        </draw:polygon>
        <draw:polygon draw:style-name="gr65" draw:text-style-name="P65" draw:layer="layout" svg:width="40.841cm" svg:height="37.686cm" svg:x="8.369cm" svg:y="30.946cm" svg:viewBox="0 0 40842 37687" draw:points="0,37529 40697,0 40842,158 145,37687">
          <text:p/>
        </draw:polygon>
        <draw:polygon draw:style-name="gr67" draw:text-style-name="P67" draw:layer="layout" svg:width="40.842cm" svg:height="37.686cm" svg:x="8.514cm" svg:y="31.104cm" svg:viewBox="0 0 40843 37687" draw:points="0,37529 40697,0 40843,158 146,37687">
          <text:p/>
        </draw:polygon>
        <draw:polygon draw:style-name="gr69" draw:text-style-name="P69" draw:layer="layout" svg:width="40.842cm" svg:height="37.686cm" svg:x="8.66cm" svg:y="31.262cm" svg:viewBox="0 0 40843 37687" draw:points="0,37529 40697,0 40843,158 146,37687">
          <text:p/>
        </draw:polygon>
        <draw:polygon draw:style-name="gr71" draw:text-style-name="P71" draw:layer="layout" svg:width="40.841cm" svg:height="37.686cm" svg:x="8.806cm" svg:y="31.42cm" svg:viewBox="0 0 40842 37687" draw:points="0,37529 40697,0 40842,158 146,37687">
          <text:p/>
        </draw:polygon>
        <draw:polygon draw:style-name="gr73" draw:text-style-name="P73" draw:layer="layout" svg:width="40.841cm" svg:height="37.686cm" svg:x="8.952cm" svg:y="31.578cm" svg:viewBox="0 0 40842 37687" draw:points="0,37529 40696,0 40842,158 145,37687">
          <text:p/>
        </draw:polygon>
        <draw:polygon draw:style-name="gr75" draw:text-style-name="P75" draw:layer="layout" svg:width="40.842cm" svg:height="37.686cm" svg:x="9.097cm" svg:y="31.736cm" svg:viewBox="0 0 40843 37687" draw:points="0,37529 40697,0 40843,158 146,37687">
          <text:p/>
        </draw:polygon>
        <draw:polygon draw:style-name="gr77" draw:text-style-name="P77" draw:layer="layout" svg:width="40.841cm" svg:height="37.686cm" svg:x="9.243cm" svg:y="31.894cm" svg:viewBox="0 0 40842 37687" draw:points="0,37529 40697,0 40842,158 146,37687">
          <text:p/>
        </draw:polygon>
        <draw:polygon draw:style-name="gr79" draw:text-style-name="P79" draw:layer="layout" svg:width="40.841cm" svg:height="37.686cm" svg:x="9.389cm" svg:y="32.052cm" svg:viewBox="0 0 40842 37687" draw:points="0,37529 40696,0 40842,158 145,37687">
          <text:p/>
        </draw:polygon>
        <draw:polygon draw:style-name="gr81" draw:text-style-name="P81" draw:layer="layout" svg:width="40.842cm" svg:height="37.686cm" svg:x="9.534cm" svg:y="32.21cm" svg:viewBox="0 0 40843 37687" draw:points="0,37529 40697,0 40843,158 146,37687">
          <text:p/>
        </draw:polygon>
        <draw:polygon draw:style-name="gr83" draw:text-style-name="P83" draw:layer="layout" svg:width="40.842cm" svg:height="37.686cm" svg:x="9.68cm" svg:y="32.368cm" svg:viewBox="0 0 40843 37687" draw:points="0,37529 40697,0 40843,158 146,37687">
          <text:p/>
        </draw:polygon>
        <draw:polygon draw:style-name="gr85" draw:text-style-name="P85" draw:layer="layout" svg:width="40.841cm" svg:height="37.686cm" svg:x="9.826cm" svg:y="32.526cm" svg:viewBox="0 0 40842 37687" draw:points="0,37529 40697,0 40842,158 146,37687">
          <text:p/>
        </draw:polygon>
        <draw:polygon draw:style-name="gr87" draw:text-style-name="P87" draw:layer="layout" svg:width="40.841cm" svg:height="37.686cm" svg:x="9.972cm" svg:y="32.684cm" svg:viewBox="0 0 40842 37687" draw:points="0,37529 40696,0 40842,158 145,37687">
          <text:p/>
        </draw:polygon>
        <draw:polygon draw:style-name="gr208" draw:text-style-name="P208" draw:layer="layout" svg:width="40.842cm" svg:height="37.686cm" svg:x="10.117cm" svg:y="32.842cm" svg:viewBox="0 0 40843 37687" draw:points="0,37529 40697,0 40843,158 146,37687">
          <text:p/>
        </draw:polygon>
        <draw:polygon draw:style-name="gr209" draw:text-style-name="P209" draw:layer="layout" svg:width="40.841cm" svg:height="37.686cm" svg:x="10.263cm" svg:y="33cm" svg:viewBox="0 0 40842 37687" draw:points="0,37529 40697,0 40842,158 146,37687">
          <text:p/>
        </draw:polygon>
        <draw:polygon draw:style-name="gr210" draw:text-style-name="P210" draw:layer="layout" svg:width="40.841cm" svg:height="37.686cm" svg:x="10.409cm" svg:y="33.158cm" svg:viewBox="0 0 40842 37687" draw:points="0,37529 40696,0 40842,158 145,37687">
          <text:p/>
        </draw:polygon>
        <draw:polygon draw:style-name="gr211" draw:text-style-name="P211" draw:layer="layout" svg:width="40.842cm" svg:height="37.686cm" svg:x="10.554cm" svg:y="33.316cm" svg:viewBox="0 0 40843 37687" draw:points="0,37529 40697,0 40843,158 146,37687">
          <text:p/>
        </draw:polygon>
        <draw:polygon draw:style-name="gr212" draw:text-style-name="P212" draw:layer="layout" svg:width="40.842cm" svg:height="37.686cm" svg:x="10.7cm" svg:y="33.474cm" svg:viewBox="0 0 40843 37687" draw:points="0,37529 40697,0 40843,158 146,37687">
          <text:p/>
        </draw:polygon>
        <draw:polygon draw:style-name="gr213" draw:text-style-name="P213" draw:layer="layout" svg:width="40.841cm" svg:height="37.686cm" svg:x="10.846cm" svg:y="33.632cm" svg:viewBox="0 0 40842 37687" draw:points="0,37529 40697,0 40842,158 146,37687">
          <text:p/>
        </draw:polygon>
        <draw:polygon draw:style-name="gr214" draw:text-style-name="P214" draw:layer="layout" svg:width="40.841cm" svg:height="37.686cm" svg:x="10.992cm" svg:y="33.79cm" svg:viewBox="0 0 40842 37687" draw:points="0,37529 40696,0 40842,158 145,37687">
          <text:p/>
        </draw:polygon>
        <draw:polygon draw:style-name="gr104" draw:text-style-name="P104" draw:layer="layout" svg:width="40.842cm" svg:height="37.686cm" svg:x="11.137cm" svg:y="33.948cm" svg:viewBox="0 0 40843 37687" draw:points="0,37529 40697,0 40843,158 146,37687">
          <text:p/>
        </draw:polygon>
        <draw:polygon draw:style-name="gr106" draw:text-style-name="P106" draw:layer="layout" svg:width="40.841cm" svg:height="37.686cm" svg:x="11.283cm" svg:y="34.106cm" svg:viewBox="0 0 40842 37687" draw:points="0,37529 40697,0 40842,158 146,37687">
          <text:p/>
        </draw:polygon>
        <draw:polygon draw:style-name="gr215" draw:text-style-name="P215" draw:layer="layout" svg:width="40.841cm" svg:height="37.686cm" svg:x="11.429cm" svg:y="34.264cm" svg:viewBox="0 0 40842 37687" draw:points="0,37529 40696,0 40842,158 145,37687">
          <text:p/>
        </draw:polygon>
        <draw:polygon draw:style-name="gr216" draw:text-style-name="P216" draw:layer="layout" svg:width="40.842cm" svg:height="37.686cm" svg:x="11.574cm" svg:y="34.422cm" svg:viewBox="0 0 40843 37687" draw:points="0,37529 40697,0 40843,158 146,37687">
          <text:p/>
        </draw:polygon>
        <draw:polygon draw:style-name="gr217" draw:text-style-name="P217" draw:layer="layout" svg:width="40.842cm" svg:height="37.686cm" svg:x="11.72cm" svg:y="34.58cm" svg:viewBox="0 0 40843 37687" draw:points="0,37529 40697,0 40843,158 146,37687">
          <text:p/>
        </draw:polygon>
        <draw:polygon draw:style-name="gr218" draw:text-style-name="P218" draw:layer="layout" svg:width="40.841cm" svg:height="37.686cm" svg:x="11.866cm" svg:y="34.738cm" svg:viewBox="0 0 40842 37687" draw:points="0,37529 40697,0 40842,158 145,37687">
          <text:p/>
        </draw:polygon>
        <draw:polygon draw:style-name="gr117" draw:text-style-name="P117" draw:layer="layout" svg:width="40.842cm" svg:height="37.686cm" svg:x="12.011cm" svg:y="34.896cm" svg:viewBox="0 0 40843 37687" draw:points="0,37529 40697,0 40843,158 146,37687">
          <text:p/>
        </draw:polygon>
        <draw:polygon draw:style-name="gr119" draw:text-style-name="P119" draw:layer="layout" svg:width="40.842cm" svg:height="37.686cm" svg:x="12.157cm" svg:y="35.054cm" svg:viewBox="0 0 40843 37687" draw:points="0,37529 40697,0 40843,158 146,37687">
          <text:p/>
        </draw:polygon>
        <draw:polygon draw:style-name="gr121" draw:text-style-name="P121" draw:layer="layout" svg:width="40.841cm" svg:height="37.686cm" svg:x="12.303cm" svg:y="35.212cm" svg:viewBox="0 0 40842 37687" draw:points="0,37529 40697,0 40842,158 146,37687">
          <text:p/>
        </draw:polygon>
        <draw:polygon draw:style-name="gr123" draw:text-style-name="P123" draw:layer="layout" svg:width="40.841cm" svg:height="37.686cm" svg:x="12.449cm" svg:y="35.37cm" svg:viewBox="0 0 40842 37687" draw:points="0,37529 40696,0 40842,158 145,37687">
          <text:p/>
        </draw:polygon>
        <draw:polygon draw:style-name="gr125" draw:text-style-name="P125" draw:layer="layout" svg:width="40.842cm" svg:height="37.686cm" svg:x="12.594cm" svg:y="35.528cm" svg:viewBox="0 0 40843 37687" draw:points="0,37529 40697,0 40843,158 146,37687">
          <text:p/>
        </draw:polygon>
        <draw:polygon draw:style-name="gr127" draw:text-style-name="P127" draw:layer="layout" svg:width="40.841cm" svg:height="37.686cm" svg:x="12.74cm" svg:y="35.686cm" svg:viewBox="0 0 40842 37687" draw:points="0,37529 40697,0 40842,158 146,37687">
          <text:p/>
        </draw:polygon>
        <draw:polygon draw:style-name="gr129" draw:text-style-name="P129" draw:layer="layout" svg:width="40.841cm" svg:height="37.686cm" svg:x="12.886cm" svg:y="35.844cm" svg:viewBox="0 0 40842 37687" draw:points="0,37529 40696,0 40842,158 145,37687">
          <text:p/>
        </draw:polygon>
        <draw:polygon draw:style-name="gr131" draw:text-style-name="P131" draw:layer="layout" svg:width="40.842cm" svg:height="37.686cm" svg:x="13.031cm" svg:y="36.002cm" svg:viewBox="0 0 40843 37687" draw:points="0,37529 40697,0 40843,158 146,37687">
          <text:p/>
        </draw:polygon>
        <draw:polygon draw:style-name="gr133" draw:text-style-name="P133" draw:layer="layout" svg:width="40.842cm" svg:height="37.686cm" svg:x="13.177cm" svg:y="36.16cm" svg:viewBox="0 0 40843 37687" draw:points="0,37529 40697,0 40843,158 146,37687">
          <text:p/>
        </draw:polygon>
        <draw:polygon draw:style-name="gr135" draw:text-style-name="P135" draw:layer="layout" svg:width="40.841cm" svg:height="37.686cm" svg:x="13.323cm" svg:y="36.318cm" svg:viewBox="0 0 40842 37687" draw:points="0,37529 40697,0 40842,158 146,37687">
          <text:p/>
        </draw:polygon>
        <draw:polygon draw:style-name="gr137" draw:text-style-name="P137" draw:layer="layout" svg:width="40.841cm" svg:height="37.686cm" svg:x="13.469cm" svg:y="36.476cm" svg:viewBox="0 0 40842 37687" draw:points="0,37529 40696,0 40842,158 145,37687">
          <text:p/>
        </draw:polygon>
        <draw:polygon draw:style-name="gr139" draw:text-style-name="P139" draw:layer="layout" svg:width="40.842cm" svg:height="37.686cm" svg:x="13.614cm" svg:y="36.634cm" svg:viewBox="0 0 40843 37687" draw:points="0,37529 40697,0 40843,158 146,37687">
          <text:p/>
        </draw:polygon>
        <draw:polygon draw:style-name="gr141" draw:text-style-name="P141" draw:layer="layout" svg:width="40.841cm" svg:height="37.686cm" svg:x="13.76cm" svg:y="36.792cm" svg:viewBox="0 0 40842 37687" draw:points="0,37529 40697,0 40842,158 146,37687">
          <text:p/>
        </draw:polygon>
        <draw:polygon draw:style-name="gr143" draw:text-style-name="P143" draw:layer="layout" svg:width="40.841cm" svg:height="37.686cm" svg:x="13.906cm" svg:y="36.95cm" svg:viewBox="0 0 40842 37687" draw:points="0,37529 40696,0 40842,158 145,37687">
          <text:p/>
        </draw:polygon>
        <draw:polygon draw:style-name="gr190" draw:text-style-name="P190" draw:layer="layout" svg:width="40.842cm" svg:height="37.686cm" svg:x="14.051cm" svg:y="37.108cm" svg:viewBox="0 0 40843 37687" draw:points="0,37529 40697,0 40843,158 146,37687">
          <text:p/>
        </draw:polygon>
        <draw:polygon draw:style-name="gr189" draw:text-style-name="P189" draw:layer="layout" svg:width="40.842cm" svg:height="37.686cm" svg:x="14.197cm" svg:y="37.266cm" svg:viewBox="0 0 40843 37687" draw:points="0,37529 40697,0 40843,158 146,37687">
          <text:p/>
        </draw:polygon>
        <draw:polygon draw:style-name="gr188" draw:text-style-name="P188" draw:layer="layout" svg:width="40.841cm" svg:height="37.686cm" svg:x="14.343cm" svg:y="37.424cm" svg:viewBox="0 0 40842 37687" draw:points="0,37529 40697,0 40842,158 145,37687">
          <text:p/>
        </draw:polygon>
        <draw:polygon draw:style-name="gr187" draw:text-style-name="P187" draw:layer="layout" svg:width="40.842cm" svg:height="37.686cm" svg:x="14.488cm" svg:y="37.582cm" svg:viewBox="0 0 40843 37687" draw:points="0,37529 40697,0 40843,158 146,37687">
          <text:p/>
        </draw:polygon>
        <draw:polygon draw:style-name="gr186" draw:text-style-name="P186" draw:layer="layout" svg:width="40.842cm" svg:height="37.686cm" svg:x="14.634cm" svg:y="37.74cm" svg:viewBox="0 0 40843 37687" draw:points="0,37529 40697,0 40843,158 146,37687">
          <text:p/>
        </draw:polygon>
        <draw:polygon draw:style-name="gr185" draw:text-style-name="P185" draw:layer="layout" svg:width="40.841cm" svg:height="37.686cm" svg:x="14.78cm" svg:y="37.898cm" svg:viewBox="0 0 40842 37687" draw:points="0,37529 40697,0 40842,158 146,37687">
          <text:p/>
        </draw:polygon>
        <draw:polygon draw:style-name="gr184" draw:text-style-name="P184" draw:layer="layout" svg:width="40.841cm" svg:height="37.686cm" svg:x="14.926cm" svg:y="38.056cm" svg:viewBox="0 0 40842 37687" draw:points="0,37529 40696,0 40842,158 145,37687">
          <text:p/>
        </draw:polygon>
        <draw:polygon draw:style-name="gr160" draw:text-style-name="P160" draw:layer="layout" svg:width="40.842cm" svg:height="37.686cm" svg:x="15.071cm" svg:y="38.214cm" svg:viewBox="0 0 40843 37687" draw:points="0,37529 40697,0 40843,158 146,37687">
          <text:p/>
        </draw:polygon>
        <draw:polygon draw:style-name="gr162" draw:text-style-name="P162" draw:layer="layout" svg:width="40.841cm" svg:height="37.686cm" svg:x="15.217cm" svg:y="38.372cm" svg:viewBox="0 0 40842 37687" draw:points="0,37529 40697,0 40842,158 146,37687">
          <text:p/>
        </draw:polygon>
        <draw:polygon draw:style-name="gr164" draw:text-style-name="P164" draw:layer="layout" svg:width="40.841cm" svg:height="37.686cm" svg:x="15.363cm" svg:y="38.53cm" svg:viewBox="0 0 40842 37687" draw:points="0,37529 40696,0 40842,158 145,37687">
          <text:p/>
        </draw:polygon>
        <draw:polygon draw:style-name="gr166" draw:text-style-name="P166" draw:layer="layout" svg:width="40.842cm" svg:height="37.686cm" svg:x="15.508cm" svg:y="38.688cm" svg:viewBox="0 0 40843 37687" draw:points="0,37529 40697,0 40843,158 146,37687">
          <text:p/>
        </draw:polygon>
        <draw:polygon draw:style-name="gr179" draw:text-style-name="P179" draw:layer="layout" svg:width="40.842cm" svg:height="37.686cm" svg:x="15.654cm" svg:y="38.846cm" svg:viewBox="0 0 40843 37687" draw:points="0,37529 40697,0 40843,158 146,37687">
          <text:p/>
        </draw:polygon>
        <draw:polygon draw:style-name="gr179" draw:text-style-name="P179" draw:layer="layout" svg:width="41.861cm" svg:height="38.792cm" svg:x="15.8cm" svg:y="39.004cm" svg:viewBox="0 0 41862 38793" draw:points="0,37529 40697,0 41862,1264 1165,38793">
          <text:p/>
        </draw:polygon>
        <draw:polygon draw:style-name="gr180" draw:text-style-name="P180" draw:layer="layout" svg:width="40.842cm" svg:height="37.686cm" svg:x="16.965cm" svg:y="40.268cm" svg:viewBox="0 0 40843 37687" draw:points="0,37529 40697,0 40843,158 146,37687">
          <text:p/>
        </draw:polygon>
        <draw:polygon draw:style-name="gr181" draw:text-style-name="P181" draw:layer="layout" svg:width="40.842cm" svg:height="37.686cm" svg:x="17.111cm" svg:y="40.426cm" svg:viewBox="0 0 40843 37687" draw:points="0,37529 40697,0 40843,158 146,37687">
          <text:p/>
        </draw:polygon>
        <draw:polygon draw:style-name="gr182" draw:text-style-name="P182" draw:layer="layout" svg:width="40.841cm" svg:height="37.686cm" svg:x="17.257cm" svg:y="40.584cm" svg:viewBox="0 0 40842 37687" draw:points="0,37529 40697,0 40842,158 146,37687">
          <text:p/>
        </draw:polygon>
        <draw:polygon draw:style-name="gr183" draw:text-style-name="P183" draw:layer="layout" svg:width="40.841cm" svg:height="37.686cm" svg:x="17.403cm" svg:y="40.742cm" svg:viewBox="0 0 40842 37687" draw:points="0,37529 40696,0 40842,158 145,37687">
          <text:p/>
        </draw:polygon>
        <draw:polygon draw:style-name="gr158" draw:text-style-name="P158" draw:layer="layout" svg:width="40.842cm" svg:height="37.686cm" svg:x="17.548cm" svg:y="40.9cm" svg:viewBox="0 0 40843 37687" draw:points="0,37529 40697,0 40843,158 146,37687">
          <text:p/>
        </draw:polygon>
        <draw:polygon draw:style-name="gr156" draw:text-style-name="P156" draw:layer="layout" svg:width="40.841cm" svg:height="37.686cm" svg:x="17.694cm" svg:y="41.058cm" svg:viewBox="0 0 40842 37687" draw:points="0,37529 40697,0 40842,158 146,37687">
          <text:p/>
        </draw:polygon>
        <draw:polygon draw:style-name="gr154" draw:text-style-name="P154" draw:layer="layout" svg:width="40.841cm" svg:height="37.686cm" svg:x="17.84cm" svg:y="41.216cm" svg:viewBox="0 0 40842 37687" draw:points="0,37529 40696,0 40842,158 145,37687">
          <text:p/>
        </draw:polygon>
        <draw:polygon draw:style-name="gr152" draw:text-style-name="P152" draw:layer="layout" svg:width="40.842cm" svg:height="37.686cm" svg:x="17.985cm" svg:y="41.374cm" svg:viewBox="0 0 40843 37687" draw:points="0,37529 40697,0 40843,158 146,37687">
          <text:p/>
        </draw:polygon>
        <draw:polygon draw:style-name="gr150" draw:text-style-name="P150" draw:layer="layout" svg:width="40.842cm" svg:height="37.686cm" svg:x="18.131cm" svg:y="41.532cm" svg:viewBox="0 0 40843 37687" draw:points="0,37529 40697,0 40843,158 146,37687">
          <text:p/>
        </draw:polygon>
        <draw:polygon draw:style-name="gr148" draw:text-style-name="P148" draw:layer="layout" svg:width="40.841cm" svg:height="37.686cm" svg:x="18.277cm" svg:y="41.69cm" svg:viewBox="0 0 40842 37687" draw:points="0,37529 40697,0 40842,158 146,37687">
          <text:p/>
        </draw:polygon>
        <draw:polygon draw:style-name="gr146" draw:text-style-name="P146" draw:layer="layout" svg:width="40.841cm" svg:height="37.686cm" svg:x="18.423cm" svg:y="41.848cm" svg:viewBox="0 0 40842 37687" draw:points="0,37529 40696,0 40842,158 145,37687">
          <text:p/>
        </draw:polygon>
        <draw:polygon draw:style-name="gr144" draw:text-style-name="P144" draw:layer="layout" svg:width="40.842cm" svg:height="37.686cm" svg:x="18.568cm" svg:y="42.006cm" svg:viewBox="0 0 40843 37687" draw:points="0,37529 40697,0 40843,158 146,37687">
          <text:p/>
        </draw:polygon>
        <draw:polygon draw:style-name="gr142" draw:text-style-name="P142" draw:layer="layout" svg:width="40.841cm" svg:height="37.686cm" svg:x="18.714cm" svg:y="42.164cm" svg:viewBox="0 0 40842 37687" draw:points="0,37529 40697,0 40842,158 146,37687">
          <text:p/>
        </draw:polygon>
        <draw:polygon draw:style-name="gr140" draw:text-style-name="P140" draw:layer="layout" svg:width="40.841cm" svg:height="37.686cm" svg:x="18.86cm" svg:y="42.322cm" svg:viewBox="0 0 40842 37687" draw:points="0,37529 40696,0 40842,158 145,37687">
          <text:p/>
        </draw:polygon>
        <draw:polygon draw:style-name="gr138" draw:text-style-name="P138" draw:layer="layout" svg:width="40.842cm" svg:height="37.686cm" svg:x="19.005cm" svg:y="42.48cm" svg:viewBox="0 0 40843 37687" draw:points="0,37529 40697,0 40843,158 146,37687">
          <text:p/>
        </draw:polygon>
        <draw:polygon draw:style-name="gr136" draw:text-style-name="P136" draw:layer="layout" svg:width="40.842cm" svg:height="37.686cm" svg:x="19.151cm" svg:y="42.638cm" svg:viewBox="0 0 40843 37687" draw:points="0,37529 40697,0 40843,158 146,37687">
          <text:p/>
        </draw:polygon>
        <draw:polygon draw:style-name="gr195" draw:text-style-name="P195" draw:layer="layout" svg:width="59.346cm" svg:height="57.753cm" svg:x="-18.004cm" svg:y="2.347cm" svg:viewBox="0 0 59347 57754" draw:points="0,37529 40696,0 59347,20224 18650,57754">
          <text:p/>
        </draw:polygon>
        <draw:polygon draw:style-name="gr195" draw:text-style-name="P195" draw:layer="layout" svg:width="59.347cm" svg:height="57.753cm" svg:x="0.646cm" svg:y="22.571cm" svg:viewBox="0 0 59348 57754" draw:points="0,37530 40697,0 59348,20226 18651,57754">
          <text:p/>
        </draw:polygon>
        <draw:polygon draw:style-name="gr2" draw:text-style-name="P2" draw:layer="layout" svg:width="0cm" svg:height="0cm" svg:x="0cm" svg:y="-0.001cm" svg:viewBox="0 0 0 0" draw:points="0,0">
          <text:p/>
        </draw:polygon>
        <draw:polygon draw:style-name="gr2" draw:text-style-name="P2" draw:layer="layout" svg:width="0cm" svg:height="0cm" svg:x="0cm" svg:y="-0.001cm" svg:viewBox="0 0 0 0" draw:points="0,0">
          <text:p/>
        </draw:polygon>
        <draw:polygon draw:style-name="gr195" draw:text-style-name="P195" draw:layer="layout" svg:width="0cm" svg:height="0cm" svg:x="0cm" svg:y="-0.001cm" svg:viewBox="0 0 0 0" draw:points="0,0">
          <text:p/>
        </draw:polygon>
        <draw:polygon draw:style-name="gr195" draw:text-style-name="P195" draw:layer="layout" svg:width="0cm" svg:height="0cm" svg:x="0cm" svg:y="-0.001cm" svg:viewBox="0 0 0 0" draw:points="0,0">
          <text:p/>
        </draw:polygon>
        <draw:polygon draw:style-name="gr2" draw:text-style-name="P2" draw:layer="layout" svg:width="28.18cm" svg:height="27.35cm" svg:x="-0.001cm" svg:y="-18.234cm" svg:viewBox="0 0 28181 27351" draw:points="0,18234 19774,0 28181,9118 8408,27351">
          <text:p/>
        </draw:polygon>
        <draw:polygon draw:style-name="gr2" draw:text-style-name="P2" draw:layer="layout" svg:width="28.179cm" svg:height="27.35cm" svg:x="8.407cm" svg:y="-9.117cm" svg:viewBox="0 0 28180 27351" draw:points="0,18233 19773,0 28180,9116 8408,27351">
          <text:p/>
        </draw:polygon>
        <draw:polygon draw:style-name="gr195" draw:text-style-name="P195" draw:layer="layout" svg:width="28.18cm" svg:height="27.35cm" svg:x="-0.001cm" svg:y="-18.234cm" svg:viewBox="0 0 28181 27351" draw:points="0,18234 19774,0 28181,9118 8408,27351">
          <text:p/>
        </draw:polygon>
        <draw:polygon draw:style-name="gr195" draw:text-style-name="P195" draw:layer="layout" svg:width="28.179cm" svg:height="27.35cm" svg:x="8.407cm" svg:y="-9.117cm" svg:viewBox="0 0 28180 27351" draw:points="0,18233 19773,0 28180,9116 8408,27351">
          <text:p/>
        </draw:polygon>
        <draw:polygon draw:style-name="gr2" draw:text-style-name="P2" draw:layer="layout" svg:width="34.684cm" svg:height="33.859cm" svg:x="-23.123cm" svg:y="0cm" svg:viewBox="0 0 34685 33860" draw:points="0,21323 23123,0 34685,12536 11562,33860">
          <text:p/>
        </draw:polygon>
        <draw:polygon draw:style-name="gr2" draw:text-style-name="P2" draw:layer="layout" svg:width="34.684cm" svg:height="33.86cm" svg:x="-11.562cm" svg:y="12.536cm" svg:viewBox="0 0 34685 33861" draw:points="0,21324 23123,0 34685,12538 11561,33861">
          <text:p/>
        </draw:polygon>
        <draw:polygon draw:style-name="gr195" draw:text-style-name="P195" draw:layer="layout" svg:width="34.684cm" svg:height="33.859cm" svg:x="-23.123cm" svg:y="0cm" svg:viewBox="0 0 34685 33860" draw:points="0,21323 23123,0 34685,12536 11562,33860">
          <text:p/>
        </draw:polygon>
        <draw:polygon draw:style-name="gr195" draw:text-style-name="P195" draw:layer="layout" svg:width="34.684cm" svg:height="33.86cm" svg:x="-11.562cm" svg:y="12.536cm" svg:viewBox="0 0 34685 33861" draw:points="0,21324 23123,0 34685,12538 11561,33861">
          <text:p/>
        </draw:polygon>
        <draw:polygon draw:style-name="gr219" draw:text-style-name="P219" draw:layer="layout" svg:width="43.051cm" svg:height="39.725cm" svg:x="-23.123cm" svg:y="-18.234cm" svg:viewBox="0 0 43052 39726" draw:points="0,39557 42896,0 43052,169 156,39726">
          <text:p/>
        </draw:polygon>
        <draw:polygon draw:style-name="gr215" draw:text-style-name="P215" draw:layer="layout" svg:width="43.051cm" svg:height="39.726cm" svg:x="-22.967cm" svg:y="-18.065cm" svg:viewBox="0 0 43052 39727" draw:points="0,39557 42896,0 43052,169 156,39727">
          <text:p/>
        </draw:polygon>
        <draw:polygon draw:style-name="gr216" draw:text-style-name="P216" draw:layer="layout" svg:width="43.051cm" svg:height="39.726cm" svg:x="-22.811cm" svg:y="-17.896cm" svg:viewBox="0 0 43052 39727" draw:points="0,39558 42896,0 43052,170 156,39727">
          <text:p/>
        </draw:polygon>
        <draw:polygon draw:style-name="gr113" draw:text-style-name="P113" draw:layer="layout" svg:width="43.051cm" svg:height="39.725cm" svg:x="-22.655cm" svg:y="-17.726cm" svg:viewBox="0 0 43052 39726" draw:points="0,39557 42896,0 43052,169 156,39726">
          <text:p/>
        </draw:polygon>
        <draw:polygon draw:style-name="gr115" draw:text-style-name="P115" draw:layer="layout" svg:width="43.051cm" svg:height="39.725cm" svg:x="-22.499cm" svg:y="-17.557cm" svg:viewBox="0 0 43052 39726" draw:points="0,39557 42896,0 43052,169 156,39726">
          <text:p/>
        </draw:polygon>
        <draw:polygon draw:style-name="gr220" draw:text-style-name="P220" draw:layer="layout" svg:width="43.051cm" svg:height="39.725cm" svg:x="-22.343cm" svg:y="-17.388cm" svg:viewBox="0 0 43052 39726" draw:points="0,39557 42896,0 43052,169 156,39726">
          <text:p/>
        </draw:polygon>
        <draw:polygon draw:style-name="gr221" draw:text-style-name="P221" draw:layer="layout" svg:width="43.051cm" svg:height="39.725cm" svg:x="-22.187cm" svg:y="-17.219cm" svg:viewBox="0 0 43052 39726" draw:points="0,39557 42896,0 43052,169 156,39726">
          <text:p/>
        </draw:polygon>
        <draw:polygon draw:style-name="gr122" draw:text-style-name="P122" draw:layer="layout" svg:width="43.051cm" svg:height="39.726cm" svg:x="-22.031cm" svg:y="-17.05cm" svg:viewBox="0 0 43052 39727" draw:points="0,39557 42896,0 43052,169 156,39727">
          <text:p/>
        </draw:polygon>
        <draw:polygon draw:style-name="gr124" draw:text-style-name="P124" draw:layer="layout" svg:width="43.051cm" svg:height="39.726cm" svg:x="-21.875cm" svg:y="-16.881cm" svg:viewBox="0 0 43052 39727" draw:points="0,39558 42896,0 43052,170 156,39727">
          <text:p/>
        </draw:polygon>
        <draw:polygon draw:style-name="gr126" draw:text-style-name="P126" draw:layer="layout" svg:width="43.051cm" svg:height="39.725cm" svg:x="-21.719cm" svg:y="-16.711cm" svg:viewBox="0 0 43052 39726" draw:points="0,39557 42896,0 43052,169 156,39726">
          <text:p/>
        </draw:polygon>
        <draw:polygon draw:style-name="gr128" draw:text-style-name="P128" draw:layer="layout" svg:width="43.051cm" svg:height="39.725cm" svg:x="-21.563cm" svg:y="-16.542cm" svg:viewBox="0 0 43052 39726" draw:points="0,39557 42896,0 43052,169 157,39726">
          <text:p/>
        </draw:polygon>
        <draw:polygon draw:style-name="gr131" draw:text-style-name="P131" draw:layer="layout" svg:width="43.051cm" svg:height="39.725cm" svg:x="-21.407cm" svg:y="-16.373cm" svg:viewBox="0 0 43052 39726" draw:points="0,39557 42895,0 43052,169 156,39726">
          <text:p/>
        </draw:polygon>
        <draw:polygon draw:style-name="gr133" draw:text-style-name="P133" draw:layer="layout" svg:width="43.051cm" svg:height="39.725cm" svg:x="-21.251cm" svg:y="-16.204cm" svg:viewBox="0 0 43052 39726" draw:points="0,39557 42896,0 43052,169 156,39726">
          <text:p/>
        </draw:polygon>
        <draw:polygon draw:style-name="gr135" draw:text-style-name="P135" draw:layer="layout" svg:width="43.051cm" svg:height="39.726cm" svg:x="-21.095cm" svg:y="-16.035cm" svg:viewBox="0 0 43052 39727" draw:points="0,39557 42896,0 43052,169 156,39727">
          <text:p/>
        </draw:polygon>
        <draw:polygon draw:style-name="gr137" draw:text-style-name="P137" draw:layer="layout" svg:width="43.051cm" svg:height="39.726cm" svg:x="-20.939cm" svg:y="-15.866cm" svg:viewBox="0 0 43052 39727" draw:points="0,39558 42896,0 43052,170 156,39727">
          <text:p/>
        </draw:polygon>
        <draw:polygon draw:style-name="gr140" draw:text-style-name="P140" draw:layer="layout" svg:width="43.051cm" svg:height="39.725cm" svg:x="-20.783cm" svg:y="-15.696cm" svg:viewBox="0 0 43052 39726" draw:points="0,39557 42896,0 43052,169 156,39726">
          <text:p/>
        </draw:polygon>
        <draw:polygon draw:style-name="gr142" draw:text-style-name="P142" draw:layer="layout" svg:width="43.051cm" svg:height="39.725cm" svg:x="-20.627cm" svg:y="-15.527cm" svg:viewBox="0 0 43052 39726" draw:points="0,39557 42896,0 43052,169 156,39726">
          <text:p/>
        </draw:polygon>
        <draw:polygon draw:style-name="gr144" draw:text-style-name="P144" draw:layer="layout" svg:width="43.051cm" svg:height="39.725cm" svg:x="-20.471cm" svg:y="-15.358cm" svg:viewBox="0 0 43052 39726" draw:points="0,39557 42896,0 43052,169 156,39726">
          <text:p/>
        </draw:polygon>
        <draw:polygon draw:style-name="gr146" draw:text-style-name="P146" draw:layer="layout" svg:width="43.051cm" svg:height="39.725cm" svg:x="-20.315cm" svg:y="-15.189cm" svg:viewBox="0 0 43052 39726" draw:points="0,39557 42896,0 43052,169 156,39726">
          <text:p/>
        </draw:polygon>
        <draw:polygon draw:style-name="gr148" draw:text-style-name="P148" draw:layer="layout" svg:width="43.051cm" svg:height="39.726cm" svg:x="-20.159cm" svg:y="-15.02cm" svg:viewBox="0 0 43052 39727" draw:points="0,39557 42896,0 43052,169 156,39727">
          <text:p/>
        </draw:polygon>
        <draw:polygon draw:style-name="gr151" draw:text-style-name="P151" draw:layer="layout" svg:width="43.051cm" svg:height="39.726cm" svg:x="-20.003cm" svg:y="-14.851cm" svg:viewBox="0 0 43052 39727" draw:points="0,39558 42896,0 43052,170 156,39727">
          <text:p/>
        </draw:polygon>
        <draw:polygon draw:style-name="gr153" draw:text-style-name="P153" draw:layer="layout" svg:width="43.051cm" svg:height="39.725cm" svg:x="-19.847cm" svg:y="-14.681cm" svg:viewBox="0 0 43052 39726" draw:points="0,39557 42896,0 43052,169 156,39726">
          <text:p/>
        </draw:polygon>
        <draw:polygon draw:style-name="gr155" draw:text-style-name="P155" draw:layer="layout" svg:width="43.051cm" svg:height="39.725cm" svg:x="-19.691cm" svg:y="-14.512cm" svg:viewBox="0 0 43052 39726" draw:points="0,39557 42896,0 43052,169 156,39726">
          <text:p/>
        </draw:polygon>
        <draw:polygon draw:style-name="gr157" draw:text-style-name="P157" draw:layer="layout" svg:width="43.051cm" svg:height="39.725cm" svg:x="-19.535cm" svg:y="-14.343cm" svg:viewBox="0 0 43052 39726" draw:points="0,39557 42896,0 43052,169 156,39726">
          <text:p/>
        </draw:polygon>
        <draw:polygon draw:style-name="gr160" draw:text-style-name="P160" draw:layer="layout" svg:width="43.051cm" svg:height="39.726cm" svg:x="-19.379cm" svg:y="-14.174cm" svg:viewBox="0 0 43052 39727" draw:points="0,39557 42896,0 43052,169 156,39727">
          <text:p/>
        </draw:polygon>
        <draw:polygon draw:style-name="gr162" draw:text-style-name="P162" draw:layer="layout" svg:width="43.051cm" svg:height="39.726cm" svg:x="-19.223cm" svg:y="-14.005cm" svg:viewBox="0 0 43052 39727" draw:points="0,39558 42896,0 43052,169 156,39727">
          <text:p/>
        </draw:polygon>
        <draw:polygon draw:style-name="gr164" draw:text-style-name="P164" draw:layer="layout" svg:width="43.051cm" svg:height="39.726cm" svg:x="-19.067cm" svg:y="-13.836cm" svg:viewBox="0 0 43052 39727" draw:points="0,39558 42896,0 43052,170 156,39727">
          <text:p/>
        </draw:polygon>
        <draw:polygon draw:style-name="gr166" draw:text-style-name="P166" draw:layer="layout" svg:width="43.051cm" svg:height="39.725cm" svg:x="-18.911cm" svg:y="-13.666cm" svg:viewBox="0 0 43052 39726" draw:points="0,39557 42896,0 43052,169 156,39726">
          <text:p/>
        </draw:polygon>
        <draw:polygon draw:style-name="gr179" draw:text-style-name="P179" draw:layer="layout" svg:width="43.051cm" svg:height="39.725cm" svg:x="-18.755cm" svg:y="-13.497cm" svg:viewBox="0 0 43052 39726" draw:points="0,39557 42896,0 43052,169 156,39726">
          <text:p/>
        </draw:polygon>
        <draw:polygon draw:style-name="gr178" draw:text-style-name="P178" draw:layer="layout" svg:width="43.051cm" svg:height="39.725cm" svg:x="-18.599cm" svg:y="-13.328cm" svg:viewBox="0 0 43052 39726" draw:points="0,39557 42896,0 43052,169 156,39726">
          <text:p/>
        </draw:polygon>
        <draw:polygon draw:style-name="gr173" draw:text-style-name="P173" draw:layer="layout" svg:width="43.051cm" svg:height="39.726cm" svg:x="-18.443cm" svg:y="-13.159cm" svg:viewBox="0 0 43052 39727" draw:points="0,39557 42896,0 43052,169 156,39727">
          <text:p/>
        </draw:polygon>
        <draw:polygon draw:style-name="gr175" draw:text-style-name="P175" draw:layer="layout" svg:width="43.051cm" svg:height="39.726cm" svg:x="-18.287cm" svg:y="-12.99cm" svg:viewBox="0 0 43052 39727" draw:points="0,39558 42896,0 43052,169 156,39727">
          <text:p/>
        </draw:polygon>
        <draw:polygon draw:style-name="gr175" draw:text-style-name="P175" draw:layer="layout" svg:width="43.051cm" svg:height="39.726cm" svg:x="-18.131cm" svg:y="-12.821cm" svg:viewBox="0 0 43052 39727" draw:points="0,39558 42896,0 43052,170 156,39727">
          <text:p/>
        </draw:polygon>
        <draw:polygon draw:style-name="gr174" draw:text-style-name="P174" draw:layer="layout" svg:width="43.051cm" svg:height="39.725cm" svg:x="-17.975cm" svg:y="-12.651cm" svg:viewBox="0 0 43052 39726" draw:points="0,39557 42896,0 43052,169 156,39726">
          <text:p/>
        </draw:polygon>
        <draw:polygon draw:style-name="gr172" draw:text-style-name="P172" draw:layer="layout" svg:width="43.051cm" svg:height="39.725cm" svg:x="-17.819cm" svg:y="-12.482cm" svg:viewBox="0 0 43052 39726" draw:points="0,39557 42896,0 43052,169 156,39726">
          <text:p/>
        </draw:polygon>
        <draw:polygon draw:style-name="gr170" draw:text-style-name="P170" draw:layer="layout" svg:width="43.051cm" svg:height="39.725cm" svg:x="-17.663cm" svg:y="-12.313cm" svg:viewBox="0 0 43052 39726" draw:points="0,39557 42896,0 43052,169 156,39726">
          <text:p/>
        </draw:polygon>
        <draw:polygon draw:style-name="gr167" draw:text-style-name="P167" draw:layer="layout" svg:width="43.051cm" svg:height="39.726cm" svg:x="-17.507cm" svg:y="-12.144cm" svg:viewBox="0 0 43052 39727" draw:points="0,39557 42896,0 43052,169 156,39727">
          <text:p/>
        </draw:polygon>
        <draw:polygon draw:style-name="gr165" draw:text-style-name="P165" draw:layer="layout" svg:width="43.051cm" svg:height="39.726cm" svg:x="-17.351cm" svg:y="-11.975cm" svg:viewBox="0 0 43052 39727" draw:points="0,39558 42896,0 43052,169 156,39727">
          <text:p/>
        </draw:polygon>
        <draw:polygon draw:style-name="gr163" draw:text-style-name="P163" draw:layer="layout" svg:width="43.051cm" svg:height="39.726cm" svg:x="-17.195cm" svg:y="-11.806cm" svg:viewBox="0 0 43052 39727" draw:points="0,39558 42896,0 43052,170 156,39727">
          <text:p/>
        </draw:polygon>
        <draw:polygon draw:style-name="gr161" draw:text-style-name="P161" draw:layer="layout" svg:width="43.051cm" svg:height="39.725cm" svg:x="-17.039cm" svg:y="-11.636cm" svg:viewBox="0 0 43052 39726" draw:points="0,39557 42896,0 43052,169 156,39726">
          <text:p/>
        </draw:polygon>
        <draw:polygon draw:style-name="gr158" draw:text-style-name="P158" draw:layer="layout" svg:width="43.051cm" svg:height="39.725cm" svg:x="-16.883cm" svg:y="-11.467cm" svg:viewBox="0 0 43052 39726" draw:points="0,39557 42896,0 43052,169 156,39726">
          <text:p/>
        </draw:polygon>
        <draw:polygon draw:style-name="gr156" draw:text-style-name="P156" draw:layer="layout" svg:width="43.051cm" svg:height="39.725cm" svg:x="-16.727cm" svg:y="-11.298cm" svg:viewBox="0 0 43052 39726" draw:points="0,39557 42896,0 43052,169 156,39726">
          <text:p/>
        </draw:polygon>
        <draw:polygon draw:style-name="gr154" draw:text-style-name="P154" draw:layer="layout" svg:width="43.051cm" svg:height="39.726cm" svg:x="-16.571cm" svg:y="-11.129cm" svg:viewBox="0 0 43052 39727" draw:points="0,39557 42896,0 43052,169 156,39727">
          <text:p/>
        </draw:polygon>
        <draw:polygon draw:style-name="gr152" draw:text-style-name="P152" draw:layer="layout" svg:width="43.051cm" svg:height="39.726cm" svg:x="-16.415cm" svg:y="-10.96cm" svg:viewBox="0 0 43052 39727" draw:points="0,39558 42896,0 43052,169 156,39727">
          <text:p/>
        </draw:polygon>
        <draw:polygon draw:style-name="gr188" draw:text-style-name="P188" draw:layer="layout" svg:width="43.051cm" svg:height="39.726cm" svg:x="-16.259cm" svg:y="-10.791cm" svg:viewBox="0 0 43052 39727" draw:points="0,39558 42896,0 43052,170 156,39727">
          <text:p/>
        </draw:polygon>
        <draw:polygon draw:style-name="gr189" draw:text-style-name="P189" draw:layer="layout" svg:width="43.051cm" svg:height="39.725cm" svg:x="-16.103cm" svg:y="-10.621cm" svg:viewBox="0 0 43052 39726" draw:points="0,39557 42896,0 43052,169 156,39726">
          <text:p/>
        </draw:polygon>
        <draw:polygon draw:style-name="gr190" draw:text-style-name="P190" draw:layer="layout" svg:width="43.051cm" svg:height="39.725cm" svg:x="-15.947cm" svg:y="-10.452cm" svg:viewBox="0 0 43052 39726" draw:points="0,39557 42896,0 43052,169 156,39726">
          <text:p/>
        </draw:polygon>
        <draw:polygon draw:style-name="gr143" draw:text-style-name="P143" draw:layer="layout" svg:width="43.051cm" svg:height="39.725cm" svg:x="-15.791cm" svg:y="-10.283cm" svg:viewBox="0 0 43052 39726" draw:points="0,39557 42896,0 43052,169 156,39726">
          <text:p/>
        </draw:polygon>
        <draw:polygon draw:style-name="gr192" draw:text-style-name="P192" draw:layer="layout" svg:width="43.051cm" svg:height="39.726cm" svg:x="-15.635cm" svg:y="-10.114cm" svg:viewBox="0 0 43052 39727" draw:points="0,39557 42896,0 43052,169 156,39727">
          <text:p/>
        </draw:polygon>
        <draw:polygon draw:style-name="gr193" draw:text-style-name="P193" draw:layer="layout" svg:width="43.051cm" svg:height="39.726cm" svg:x="-15.479cm" svg:y="-9.945cm" svg:viewBox="0 0 43052 39727" draw:points="0,39558 42896,0 43052,169 156,39727">
          <text:p/>
        </draw:polygon>
        <draw:polygon draw:style-name="gr194" draw:text-style-name="P194" draw:layer="layout" svg:width="43.051cm" svg:height="39.726cm" svg:x="-15.323cm" svg:y="-9.776cm" svg:viewBox="0 0 43052 39727" draw:points="0,39558 42896,0 43052,170 156,39727">
          <text:p/>
        </draw:polygon>
        <draw:polygon draw:style-name="gr222" draw:text-style-name="P222" draw:layer="layout" svg:width="43.051cm" svg:height="39.725cm" svg:x="-15.167cm" svg:y="-9.606cm" svg:viewBox="0 0 43052 39726" draw:points="0,39557 42896,0 43052,169 156,39726">
          <text:p/>
        </draw:polygon>
        <draw:polygon draw:style-name="gr132" draw:text-style-name="P132" draw:layer="layout" svg:width="43.051cm" svg:height="39.725cm" svg:x="-15.011cm" svg:y="-9.437cm" svg:viewBox="0 0 43052 39726" draw:points="0,39557 42896,0 43052,169 156,39726">
          <text:p/>
        </draw:polygon>
        <draw:polygon draw:style-name="gr223" draw:text-style-name="P223" draw:layer="layout" svg:width="43.051cm" svg:height="39.725cm" svg:x="-14.855cm" svg:y="-9.268cm" svg:viewBox="0 0 43052 39726" draw:points="0,39557 42896,0 43052,169 156,39726">
          <text:p/>
        </draw:polygon>
        <draw:polygon draw:style-name="gr224" draw:text-style-name="P224" draw:layer="layout" svg:width="43.051cm" svg:height="39.726cm" svg:x="-14.699cm" svg:y="-9.099cm" svg:viewBox="0 0 43052 39727" draw:points="0,39557 42896,0 43052,169 156,39727">
          <text:p/>
        </draw:polygon>
        <draw:polygon draw:style-name="gr225" draw:text-style-name="P225" draw:layer="layout" svg:width="43.051cm" svg:height="39.726cm" svg:x="-14.543cm" svg:y="-8.93cm" svg:viewBox="0 0 43052 39727" draw:points="0,39558 42896,0 43052,170 156,39727">
          <text:p/>
        </draw:polygon>
        <draw:polygon draw:style-name="gr123" draw:text-style-name="P123" draw:layer="layout" svg:width="43.051cm" svg:height="39.725cm" svg:x="-14.387cm" svg:y="-8.76cm" svg:viewBox="0 0 43052 39726" draw:points="0,39557 42896,0 43052,169 156,39726">
          <text:p/>
        </draw:polygon>
        <draw:polygon draw:style-name="gr121" draw:text-style-name="P121" draw:layer="layout" svg:width="43.051cm" svg:height="39.725cm" svg:x="-14.231cm" svg:y="-8.591cm" svg:viewBox="0 0 43052 39726" draw:points="0,39557 42896,0 43052,169 156,39726">
          <text:p/>
        </draw:polygon>
        <draw:polygon draw:style-name="gr119" draw:text-style-name="P119" draw:layer="layout" svg:width="43.051cm" svg:height="39.725cm" svg:x="-14.075cm" svg:y="-8.422cm" svg:viewBox="0 0 43052 39726" draw:points="0,39557 42896,0 43052,169 156,39726">
          <text:p/>
        </draw:polygon>
        <draw:polygon draw:style-name="gr117" draw:text-style-name="P117" draw:layer="layout" svg:width="43.051cm" svg:height="39.725cm" svg:x="-13.919cm" svg:y="-8.253cm" svg:viewBox="0 0 43052 39726" draw:points="0,39557 42896,0 43052,169 156,39726">
          <text:p/>
        </draw:polygon>
        <draw:polygon draw:style-name="gr114" draw:text-style-name="P114" draw:layer="layout" svg:width="43.051cm" svg:height="39.726cm" svg:x="-13.763cm" svg:y="-8.084cm" svg:viewBox="0 0 43052 39727" draw:points="0,39557 42896,0 43052,169 156,39727">
          <text:p/>
        </draw:polygon>
        <draw:polygon draw:style-name="gr112" draw:text-style-name="P112" draw:layer="layout" svg:width="43.051cm" svg:height="39.726cm" svg:x="-13.607cm" svg:y="-7.915cm" svg:viewBox="0 0 43052 39727" draw:points="0,39558 42896,0 43052,170 156,39727">
          <text:p/>
        </draw:polygon>
        <draw:polygon draw:style-name="gr110" draw:text-style-name="P110" draw:layer="layout" svg:width="43.051cm" svg:height="39.725cm" svg:x="-13.451cm" svg:y="-7.745cm" svg:viewBox="0 0 43052 39726" draw:points="0,39557 42896,0 43052,169 156,39726">
          <text:p/>
        </draw:polygon>
        <draw:polygon draw:style-name="gr108" draw:text-style-name="P108" draw:layer="layout" svg:width="43.051cm" svg:height="39.725cm" svg:x="-13.295cm" svg:y="-7.576cm" svg:viewBox="0 0 43052 39726" draw:points="0,39557 42896,0 43052,169 156,39726">
          <text:p/>
        </draw:polygon>
        <draw:polygon draw:style-name="gr105" draw:text-style-name="P105" draw:layer="layout" svg:width="43.051cm" svg:height="39.725cm" svg:x="-13.139cm" svg:y="-7.407cm" svg:viewBox="0 0 43052 39726" draw:points="0,39557 42896,0 43052,169 156,39726">
          <text:p/>
        </draw:polygon>
        <draw:polygon draw:style-name="gr103" draw:text-style-name="P103" draw:layer="layout" svg:width="43.051cm" svg:height="39.725cm" svg:x="-12.983cm" svg:y="-7.238cm" svg:viewBox="0 0 43052 39726" draw:points="0,39557 42896,0 43052,169 156,39726">
          <text:p/>
        </draw:polygon>
        <draw:polygon draw:style-name="gr101" draw:text-style-name="P101" draw:layer="layout" svg:width="43.051cm" svg:height="39.726cm" svg:x="-12.827cm" svg:y="-7.069cm" svg:viewBox="0 0 43052 39727" draw:points="0,39557 42896,0 43052,169 156,39727">
          <text:p/>
        </draw:polygon>
        <draw:polygon draw:style-name="gr99" draw:text-style-name="P99" draw:layer="layout" svg:width="43.051cm" svg:height="39.726cm" svg:x="-12.671cm" svg:y="-6.9cm" svg:viewBox="0 0 43052 39727" draw:points="0,39558 42896,0 43052,170 156,39727">
          <text:p/>
        </draw:polygon>
        <draw:polygon draw:style-name="gr96" draw:text-style-name="P96" draw:layer="layout" svg:width="43.051cm" svg:height="39.725cm" svg:x="-12.515cm" svg:y="-6.73cm" svg:viewBox="0 0 43052 39726" draw:points="0,39557 42896,0 43052,169 156,39726">
          <text:p/>
        </draw:polygon>
        <draw:polygon draw:style-name="gr94" draw:text-style-name="P94" draw:layer="layout" svg:width="43.051cm" svg:height="39.725cm" svg:x="-12.359cm" svg:y="-6.561cm" svg:viewBox="0 0 43052 39726" draw:points="0,39557 42896,0 43052,169 156,39726">
          <text:p/>
        </draw:polygon>
        <draw:polygon draw:style-name="gr92" draw:text-style-name="P92" draw:layer="layout" svg:width="43.051cm" svg:height="39.725cm" svg:x="-12.203cm" svg:y="-6.392cm" svg:viewBox="0 0 43052 39726" draw:points="0,39557 42896,0 43052,169 156,39726">
          <text:p/>
        </draw:polygon>
        <draw:polygon draw:style-name="gr90" draw:text-style-name="P90" draw:layer="layout" svg:width="43.051cm" svg:height="39.725cm" svg:x="-12.047cm" svg:y="-6.223cm" svg:viewBox="0 0 43052 39726" draw:points="0,39557 42896,0 43052,169 156,39726">
          <text:p/>
        </draw:polygon>
        <draw:polygon draw:style-name="gr87" draw:text-style-name="P87" draw:layer="layout" svg:width="43.051cm" svg:height="39.726cm" svg:x="-11.891cm" svg:y="-6.054cm" svg:viewBox="0 0 43052 39727" draw:points="0,39557 42896,0 43052,169 156,39727">
          <text:p/>
        </draw:polygon>
        <draw:polygon draw:style-name="gr85" draw:text-style-name="P85" draw:layer="layout" svg:width="43.051cm" svg:height="39.726cm" svg:x="-11.735cm" svg:y="-5.885cm" svg:viewBox="0 0 43052 39727" draw:points="0,39558 42896,0 43052,170 156,39727">
          <text:p/>
        </draw:polygon>
        <draw:polygon draw:style-name="gr83" draw:text-style-name="P83" draw:layer="layout" svg:width="43.051cm" svg:height="39.725cm" svg:x="-11.579cm" svg:y="-5.715cm" svg:viewBox="0 0 43052 39726" draw:points="0,39557 42896,0 43052,169 156,39726">
          <text:p/>
        </draw:polygon>
        <draw:polygon draw:style-name="gr81" draw:text-style-name="P81" draw:layer="layout" svg:width="43.051cm" svg:height="39.725cm" svg:x="-11.423cm" svg:y="-5.546cm" svg:viewBox="0 0 43052 39726" draw:points="0,39557 42896,0 43052,169 156,39726">
          <text:p/>
        </draw:polygon>
        <draw:polygon draw:style-name="gr226" draw:text-style-name="P226" draw:layer="layout" svg:width="43.051cm" svg:height="39.725cm" svg:x="-11.267cm" svg:y="-5.377cm" svg:viewBox="0 0 43052 39726" draw:points="0,39557 42896,0 43052,169 156,39726">
          <text:p/>
        </draw:polygon>
        <draw:polygon draw:style-name="gr227" draw:text-style-name="P227" draw:layer="layout" svg:width="43.051cm" svg:height="39.725cm" svg:x="-11.111cm" svg:y="-5.208cm" svg:viewBox="0 0 43052 39726" draw:points="0,39557 42896,0 43052,169 156,39726">
          <text:p/>
        </draw:polygon>
        <draw:polygon draw:style-name="gr74" draw:text-style-name="P74" draw:layer="layout" svg:width="43.051cm" svg:height="39.726cm" svg:x="-10.955cm" svg:y="-5.039cm" svg:viewBox="0 0 43052 39727" draw:points="0,39557 42896,0 43052,169 156,39727">
          <text:p/>
        </draw:polygon>
        <draw:polygon draw:style-name="gr72" draw:text-style-name="P72" draw:layer="layout" svg:width="43.051cm" svg:height="39.726cm" svg:x="-10.799cm" svg:y="-4.87cm" svg:viewBox="0 0 43052 39727" draw:points="0,39558 42896,0 43052,170 156,39727">
          <text:p/>
        </draw:polygon>
        <draw:polygon draw:style-name="gr228" draw:text-style-name="P228" draw:layer="layout" svg:width="43.051cm" svg:height="39.725cm" svg:x="-10.643cm" svg:y="-4.7cm" svg:viewBox="0 0 43052 39726" draw:points="0,39557 42896,0 43052,169 156,39726">
          <text:p/>
        </draw:polygon>
        <draw:polygon draw:style-name="gr229" draw:text-style-name="P229" draw:layer="layout" svg:width="43.051cm" svg:height="39.725cm" svg:x="-10.487cm" svg:y="-4.531cm" svg:viewBox="0 0 43052 39726" draw:points="0,39557 42896,0 43052,169 156,39726">
          <text:p/>
        </draw:polygon>
        <draw:polygon draw:style-name="gr230" draw:text-style-name="P230" draw:layer="layout" svg:width="43.051cm" svg:height="39.725cm" svg:x="-10.331cm" svg:y="-4.362cm" svg:viewBox="0 0 43052 39726" draw:points="0,39557 42896,0 43052,169 156,39726">
          <text:p/>
        </draw:polygon>
        <draw:polygon draw:style-name="gr231" draw:text-style-name="P231" draw:layer="layout" svg:width="43.051cm" svg:height="39.725cm" svg:x="-10.175cm" svg:y="-4.193cm" svg:viewBox="0 0 43052 39726" draw:points="0,39557 42896,0 43052,169 156,39726">
          <text:p/>
        </draw:polygon>
        <draw:polygon draw:style-name="gr61" draw:text-style-name="P61" draw:layer="layout" svg:width="43.051cm" svg:height="39.726cm" svg:x="-10.019cm" svg:y="-4.024cm" svg:viewBox="0 0 43052 39727" draw:points="0,39557 42896,0 43052,169 156,39727">
          <text:p/>
        </draw:polygon>
        <draw:polygon draw:style-name="gr207" draw:text-style-name="P207" draw:layer="layout" svg:width="43.051cm" svg:height="39.726cm" svg:x="-9.863cm" svg:y="-3.855cm" svg:viewBox="0 0 43052 39727" draw:points="0,39558 42896,0 43052,170 156,39727">
          <text:p/>
        </draw:polygon>
        <draw:polygon draw:style-name="gr206" draw:text-style-name="P206" draw:layer="layout" svg:width="43.051cm" svg:height="39.725cm" svg:x="-9.707cm" svg:y="-3.685cm" svg:viewBox="0 0 43052 39726" draw:points="0,39557 42896,0 43052,169 156,39726">
          <text:p/>
        </draw:polygon>
        <draw:polygon draw:style-name="gr205" draw:text-style-name="P205" draw:layer="layout" svg:width="43.051cm" svg:height="39.725cm" svg:x="-9.551cm" svg:y="-3.516cm" svg:viewBox="0 0 43052 39726" draw:points="0,39557 42896,0 43052,169 156,39726">
          <text:p/>
        </draw:polygon>
        <draw:polygon draw:style-name="gr52" draw:text-style-name="P52" draw:layer="layout" svg:width="43.051cm" svg:height="39.725cm" svg:x="-9.395cm" svg:y="-3.347cm" svg:viewBox="0 0 43052 39726" draw:points="0,39557 42896,0 43052,169 156,39726">
          <text:p/>
        </draw:polygon>
        <draw:polygon draw:style-name="gr50" draw:text-style-name="P50" draw:layer="layout" svg:width="43.051cm" svg:height="39.726cm" svg:x="-9.239cm" svg:y="-3.178cm" svg:viewBox="0 0 43052 39727" draw:points="0,39557 42896,0 43052,169 156,39727">
          <text:p/>
        </draw:polygon>
        <draw:polygon draw:style-name="gr48" draw:text-style-name="P48" draw:layer="layout" svg:width="43.051cm" svg:height="39.726cm" svg:x="-9.083cm" svg:y="-3.009cm" svg:viewBox="0 0 43052 39727" draw:points="0,39558 42896,0 43052,169 156,39727">
          <text:p/>
        </draw:polygon>
        <draw:polygon draw:style-name="gr232" draw:text-style-name="P232" draw:layer="layout" svg:width="43.051cm" svg:height="39.726cm" svg:x="-8.927cm" svg:y="-2.84cm" svg:viewBox="0 0 43052 39727" draw:points="0,39558 42896,0 43052,170 156,39727">
          <text:p/>
        </draw:polygon>
        <draw:polygon draw:style-name="gr43" draw:text-style-name="P43" draw:layer="layout" svg:width="43.051cm" svg:height="39.725cm" svg:x="-8.771cm" svg:y="-2.67cm" svg:viewBox="0 0 43052 39726" draw:points="0,39557 42896,0 43052,169 156,39726">
          <text:p/>
        </draw:polygon>
        <draw:polygon draw:style-name="gr41" draw:text-style-name="P41" draw:layer="layout" svg:width="43.051cm" svg:height="39.725cm" svg:x="-8.615cm" svg:y="-2.501cm" svg:viewBox="0 0 43052 39726" draw:points="0,39557 42896,0 43052,169 156,39726">
          <text:p/>
        </draw:polygon>
        <draw:polygon draw:style-name="gr39" draw:text-style-name="P39" draw:layer="layout" svg:width="43.051cm" svg:height="39.725cm" svg:x="-8.459cm" svg:y="-2.332cm" svg:viewBox="0 0 43052 39726" draw:points="0,39557 42896,0 43052,169 156,39726">
          <text:p/>
        </draw:polygon>
        <draw:polygon draw:style-name="gr37" draw:text-style-name="P37" draw:layer="layout" svg:width="43.051cm" svg:height="39.726cm" svg:x="-8.303cm" svg:y="-2.163cm" svg:viewBox="0 0 43052 39727" draw:points="0,39557 42896,0 43052,169 156,39727">
          <text:p/>
        </draw:polygon>
        <draw:polygon draw:style-name="gr34" draw:text-style-name="P34" draw:layer="layout" svg:width="43.051cm" svg:height="39.726cm" svg:x="-8.147cm" svg:y="-1.994cm" svg:viewBox="0 0 43052 39727" draw:points="0,39558 42896,0 43052,169 156,39727">
          <text:p/>
        </draw:polygon>
        <draw:polygon draw:style-name="gr32" draw:text-style-name="P32" draw:layer="layout" svg:width="43.051cm" svg:height="39.726cm" svg:x="-7.991cm" svg:y="-1.825cm" svg:viewBox="0 0 43052 39727" draw:points="0,39558 42896,0 43052,170 156,39727">
          <text:p/>
        </draw:polygon>
        <draw:polygon draw:style-name="gr30" draw:text-style-name="P30" draw:layer="layout" svg:width="43.051cm" svg:height="39.725cm" svg:x="-7.835cm" svg:y="-1.655cm" svg:viewBox="0 0 43052 39726" draw:points="0,39557 42896,0 43052,169 156,39726">
          <text:p/>
        </draw:polygon>
        <draw:polygon draw:style-name="gr28" draw:text-style-name="P28" draw:layer="layout" svg:width="43.051cm" svg:height="39.725cm" svg:x="-7.679cm" svg:y="-1.486cm" svg:viewBox="0 0 43052 39726" draw:points="0,39557 42896,0 43052,169 156,39726">
          <text:p/>
        </draw:polygon>
        <draw:polygon draw:style-name="gr25" draw:text-style-name="P25" draw:layer="layout" svg:width="43.051cm" svg:height="39.725cm" svg:x="-7.523cm" svg:y="-1.317cm" svg:viewBox="0 0 43052 39726" draw:points="0,39557 42896,0 43052,169 156,39726">
          <text:p/>
        </draw:polygon>
        <draw:polygon draw:style-name="gr23" draw:text-style-name="P23" draw:layer="layout" svg:width="43.051cm" svg:height="39.726cm" svg:x="-7.367cm" svg:y="-1.148cm" svg:viewBox="0 0 43052 39727" draw:points="0,39557 42896,0 43052,169 156,39727">
          <text:p/>
        </draw:polygon>
        <draw:polygon draw:style-name="gr21" draw:text-style-name="P21" draw:layer="layout" svg:width="43.051cm" svg:height="39.726cm" svg:x="-7.211cm" svg:y="-0.979cm" svg:viewBox="0 0 43052 39727" draw:points="0,39558 42896,0 43052,169 156,39727">
          <text:p/>
        </draw:polygon>
        <draw:polygon draw:style-name="gr19" draw:text-style-name="P19" draw:layer="layout" svg:width="43.051cm" svg:height="39.726cm" svg:x="-7.055cm" svg:y="-0.81cm" svg:viewBox="0 0 43052 39727" draw:points="0,39558 42896,0 43052,170 156,39727">
          <text:p/>
        </draw:polygon>
        <draw:polygon draw:style-name="gr16" draw:text-style-name="P16" draw:layer="layout" svg:width="43.051cm" svg:height="39.725cm" svg:x="-6.899cm" svg:y="-0.64cm" svg:viewBox="0 0 43052 39726" draw:points="0,39557 42896,0 43052,169 156,39726">
          <text:p/>
        </draw:polygon>
        <draw:polygon draw:style-name="gr14" draw:text-style-name="P14" draw:layer="layout" svg:width="43.051cm" svg:height="39.725cm" svg:x="-6.743cm" svg:y="-0.471cm" svg:viewBox="0 0 43052 39726" draw:points="0,39557 42896,0 43052,169 156,39726">
          <text:p/>
        </draw:polygon>
        <draw:polygon draw:style-name="gr12" draw:text-style-name="P12" draw:layer="layout" svg:width="43.051cm" svg:height="39.725cm" svg:x="-6.587cm" svg:y="-0.302cm" svg:viewBox="0 0 43052 39726" draw:points="0,39557 42896,0 43052,169 156,39726">
          <text:p/>
        </draw:polygon>
        <draw:polygon draw:style-name="gr10" draw:text-style-name="P10" draw:layer="layout" svg:width="43.051cm" svg:height="39.726cm" svg:x="-6.431cm" svg:y="-0.133cm" svg:viewBox="0 0 43052 39727" draw:points="0,39557 42896,0 43052,169 156,39727">
          <text:p/>
        </draw:polygon>
        <draw:polygon draw:style-name="gr233" draw:text-style-name="P233" draw:layer="layout" svg:width="43.051cm" svg:height="39.726cm" svg:x="-6.275cm" svg:y="0.036cm" svg:viewBox="0 0 43052 39727" draw:points="0,39558 42896,0 43052,169 156,39727">
          <text:p/>
        </draw:polygon>
        <draw:polygon draw:style-name="gr234" draw:text-style-name="P234" draw:layer="layout" svg:width="43.051cm" svg:height="39.726cm" svg:x="-6.119cm" svg:y="0.205cm" svg:viewBox="0 0 43052 39727" draw:points="0,39558 42896,0 43052,170 156,39727">
          <text:p/>
        </draw:polygon>
        <draw:polygon draw:style-name="gr4" draw:text-style-name="P4" draw:layer="layout" svg:width="43.051cm" svg:height="39.725cm" svg:x="-5.963cm" svg:y="0.375cm" svg:viewBox="0 0 43052 39726" draw:points="0,39557 42896,0 43052,169 156,39726">
          <text:p/>
        </draw:polygon>
        <draw:polygon draw:style-name="gr2" draw:text-style-name="P2" draw:layer="layout" svg:width="43.051cm" svg:height="39.725cm" svg:x="-5.807cm" svg:y="0.544cm" svg:viewBox="0 0 43052 39726" draw:points="0,39557 42896,0 43052,169 156,39726">
          <text:p/>
        </draw:polygon>
        <draw:polygon draw:style-name="gr2" draw:text-style-name="P2" draw:layer="layout" svg:width="45.391cm" svg:height="42.263cm" svg:x="-5.651cm" svg:y="0.713cm" svg:viewBox="0 0 45392 42264" draw:points="0,39557 42896,0 45392,2707 2496,42264">
          <text:p/>
        </draw:polygon>
        <draw:polygon draw:style-name="gr2" draw:text-style-name="P2" draw:layer="layout" svg:width="62.864cm" svg:height="61.21cm" svg:x="-3.155cm" svg:y="3.42cm" svg:viewBox="0 0 62865 61211" draw:points="0,39557 42896,0 62865,21653 19969,61211">
          <text:p/>
        </draw:polygon>
        <draw:polygon draw:style-name="gr195" draw:text-style-name="P195" draw:layer="layout" svg:width="62.863cm" svg:height="61.21cm" svg:x="-23.123cm" svg:y="-18.234cm" svg:viewBox="0 0 62864 61211" draw:points="0,39556 42895,0 62864,21654 19968,61211">
          <text:p/>
        </draw:polygon>
        <draw:polygon draw:style-name="gr195" draw:text-style-name="P195" draw:layer="layout" svg:width="62.864cm" svg:height="61.21cm" svg:x="-3.155cm" svg:y="3.42cm" svg:viewBox="0 0 62865 61211" draw:points="0,39557 42896,0 62865,21653 19969,61211">
          <text:p/>
        </draw:polygon>
        <draw:polygon draw:style-name="gr235" draw:text-style-name="P235" draw:layer="layout" svg:width="35.536cm" svg:height="12.018cm" svg:x="3.311cm" svg:y="16.956cm" svg:viewBox="0 0 35537 12019" draw:points="0,0 35537,0 35537,12019 0,12019">
          <text:p/>
        </draw:polygon>
        <draw:frame draw:style-name="gr236" draw:text-style-name="P236" draw:layer="layout" svg:width="8.889cm" svg:height="1.851cm" svg:x="26.654cm" svg:y="56.951cm">
          <draw:image xlink:href="Pictures/10000201000001A000000057D99B98688FA660C8.png" xlink:type="simple" xlink:show="embed" xlink:actuate="onLoad" draw:mime-type="image/png">
            <text:p/>
          </draw:image>
        </draw:frame>
        <draw:polygon draw:style-name="gr1" draw:text-style-name="P1" draw:layer="layout" svg:width="3.015cm" svg:height="3.016cm" svg:x="4.754cm" svg:y="25.129cm" svg:viewBox="0 0 3016 3017" draw:points="0,0 3016,0 3016,3017 0,3017">
          <text:p/>
        </draw:polygon>
        <draw:path draw:style-name="gr2" draw:text-style-name="P2" draw:layer="layout" svg:width="1.983cm" svg:height="1.825cm" svg:x="5.265cm" svg:y="25.927cm" svg:viewBox="0 0 1984 1826" svg:d="M1876 0h-1768c-60 0-108 49-108 109v1132c0 60 48 109 108 109h1101c10 38 27 72 49 103-59 84-106 180-139 285-2 6 0 13 6 17 5 4 12 5 18 1 24-15 95-53 130-44 31 7 66 68 81 104 3 6 9 10 15 10 1 0 2 0 3 0 7-2 12-8 13-15 5-84 29-162 71-234 17 4 36 5 54 5 19 0 37-1 55-5 42 72 66 150 71 234 0 7 6 13 13 15 1 0 2 0 3 0 6 0 12-4 14-10 16-36 52-97 82-104 36-9 107 29 131 44 5 4 13 3 18-1s7-11 5-17c-33-105-79-201-138-285 22-31 38-65 49-103h63c59 0 108-49 108-109v-1132c0-60-49-109-108-109zM1510 952c-152 0-279 110-307 256h-1061v-1065h1700v1065h-24c-28-146-156-256-308-256zM1359 1756c-19-31-46-67-78-75-35-9-85 11-119 28 30-84 69-162 116-231 39 43 89 75 146 92-33 58-55 120-65 186zM1229 1267c0-156 126-283 281-283s282 127 282 283c0 157-127 284-282 284s-281-127-281-284zM1859 1709c-33-17-83-37-118-28-32 8-60 44-80 75-10-66-31-128-64-186 57-17 107-49 146-92 48 69 87 147 116 231zM1952 1241c0 43-34 78-76 78h-57c3-17 5-34 5-52 0-9-1-18-2-28h35c9 0 16-7 16-16v-1096c0-9-7-16-16-16h-1731c-9 0-16 7-16 16v1096c0 9 7 16 16 16h1073c-1 10-1 19-1 28 0 18 1 35 4 52h-1094c-42 0-77-35-77-78v-1132c0-43 35-77 77-77h1768c42 0 76 34 76 77z">
          <text:p/>
        </draw:path>
        <draw:path draw:style-name="gr2" draw:text-style-name="P2" draw:layer="layout" svg:width="1.009cm" svg:height="0.176cm" svg:x="5.748cm" svg:y="26.14cm" svg:viewBox="0 0 1010 177" svg:d="M16 177h978c9 0 16-7 16-16v-145c0-9-7-16-16-16h-978c-9 0-16 7-16 16v145c0 9 7 16 16 16zM31 33h947v112h-947z">
          <text:p/>
        </draw:path>
        <draw:path draw:style-name="gr2" draw:text-style-name="P2" draw:layer="layout" svg:width="1.349cm" svg:height="0.032cm" svg:x="5.599cm" svg:y="26.484cm" svg:viewBox="0 0 1350 33" svg:d="M1335 0h-1319c-9 0-16 8-16 17s7 16 16 16h1319c8 0 15-7 15-16s-7-17-15-17z">
          <text:p/>
        </draw:path>
        <draw:path draw:style-name="gr2" draw:text-style-name="P2" draw:layer="layout" svg:width="0.374cm" svg:height="0.032cm" svg:x="5.715cm" svg:y="26.643cm" svg:viewBox="0 0 375 33" svg:d="M360 33c8 0 15-8 15-16 0-9-7-17-15-17h-344c-9 0-16 8-16 17 0 8 7 16 16 16z">
          <text:p/>
        </draw:path>
        <draw:path draw:style-name="gr2" draw:text-style-name="P2" draw:layer="layout" svg:width="0.574cm" svg:height="0.032cm" svg:x="6.297cm" svg:y="26.643cm" svg:viewBox="0 0 575 33" svg:d="M559 0h-543c-9 0-16 8-16 17 0 8 7 16 16 16h543c9 0 16-8 16-16 0-9-7-17-16-17z">
          <text:p/>
        </draw:path>
        <draw:path draw:style-name="gr2" draw:text-style-name="P2" draw:layer="layout" svg:width="0.604cm" svg:height="0.203cm" svg:x="5.595cm" svg:y="26.831cm" svg:viewBox="0 0 605 204" svg:d="M595 96c-40-16-96-14-155 6 13-43-4-60-15-66-10-6-30-17-162 61 23-47 20-66 16-77-4-9-11-15-20-18-71-23-225 142-255 175-6 7-5 17 1 23 3 2 7 4 11 4s8-2 12-5c68-76 183-179 221-167 0 0 7 12-19 62-6 11-4 24 5 33s22 11 33 4c95-56 134-69 141-68 7 5 5 19 1 32-4 11-1 22 7 30s20 11 31 8c54-18 102-21 135-8 8 3 18-1 21-9s-1-17-9-20z">
          <text:p/>
        </draw:path>
        <draw:path draw:style-name="gr2" draw:text-style-name="P2" draw:layer="layout" svg:width="0.482cm" svg:height="0.486cm" svg:x="6.534cm" svg:y="26.95cm" svg:viewBox="0 0 483 487" svg:d="M241 0c-133 0-241 110-241 244s108 243 241 243 242-109 242-243-109-244-242-244zM241 456c-115 0-209-95-209-212 0-116 94-211 209-211 116 0 210 95 210 211 0 117-94 212-210 212z">
          <text:p/>
        </draw:path>
        <draw:path draw:style-name="gr2" draw:text-style-name="P2" draw:layer="layout" svg:width="0.314cm" svg:height="0.287cm" svg:x="6.618cm" svg:y="27.037cm" svg:viewBox="0 0 315 288" svg:d="M314 90c-3-6-8-10-15-10h-90l-37-72c-5-11-22-11-28 0l-37 72h-91c-6 0-12 4-14 10-3 6-2 12 2 17l64 70-35 88c-3 6-1 14 4 19 5 4 12 5 18 2l103-55 103 55c2 1 5 2 7 2 4 0 8-2 11-4 4-5 6-13 4-19l-36-88 64-70c4-5 5-11 3-17zM217 163c-4 5-5 11-3 17l23 57-71-38c-5-2-10-2-15 0l-73 38 23-57c3-6 1-12-3-17l-46-51h65c6 0 12-3 14-9l27-53 27 53c3 6 8 9 14 9h65z">
          <text:p/>
        </draw:path>
        <draw:path draw:style-name="gr237" draw:text-style-name="P237" draw:layer="layout" svg:width="9.022cm" svg:height="0.82cm" svg:x="8.679cm" svg:y="21.99cm" svg:viewBox="0 0 9023 821" svg:d="M253 821c2270-3 4541-6 6813-9 647 0 1294-1 1940-2 56 0-48-391-57-424-29-95-59-191-102-280-13-28-41-106-78-106-2270 3-4542 6-6813 9-646 1-1293 1-1940 2-56 0 48 391 58 423 28 95 59 192 101 282 13 27 41 106 78 105z">
          <text:p/>
        </draw:path>
        <draw:path draw:style-name="gr237" draw:text-style-name="P237" draw:layer="layout" svg:width="10.31cm" svg:height="0.927cm" svg:x="15.803cm" svg:y="18.25cm" svg:viewBox="0 0 10311 928" svg:d="M290 928c2594-4 5189-7 7783-11 740-1 1479-1 2219-2 64-1-55-442-66-479-33-107-68-215-116-317-15-31-47-119-89-119-2596 3-5190 7-7785 10-739 1-1478 2-2217 3-64 0 55 441 66 477 33 108 67 216 116 318 15 31 46 120 89 120z">
          <text:p/>
        </draw:path>
        <draw:polygon draw:style-name="gr1" draw:text-style-name="P1" draw:layer="layout" svg:width="3.015cm" svg:height="3.016cm" svg:x="4.754cm" svg:y="21.398cm" svg:viewBox="0 0 3016 3017" draw:points="0,0 3016,0 3016,3017 0,3017">
          <text:p/>
        </draw:polygon>
        <draw:path draw:style-name="gr2" draw:text-style-name="P2" draw:layer="layout" svg:width="1.625cm" svg:height="0.749cm" svg:x="5.48cm" svg:y="22.308cm" svg:viewBox="0 0 1626 750" svg:d="M50 486c270 84 548 162 828 232 235-151 470-311 697-474-274-69-543-138-814-212-245 136-484 289-711 454zM881 750c-1 0-3 0-4-1-293-72-584-154-866-243-6-2-10-7-11-12-1-6 2-12 6-15 238-174 488-335 745-477 4-2 8-3 12-2 284 78 565 149 852 222 6 1 10 6 11 12s-1 12-6 16c-238 171-484 339-731 497-2 2-5 3-8 3z">
          <text:p/>
        </draw:path>
        <draw:path draw:style-name="gr2" draw:text-style-name="P2" draw:layer="layout" svg:width="0.507cm" svg:height="0.534cm" svg:x="5.124cm" svg:y="23.087cm" svg:viewBox="0 0 508 535" svg:d="M35 391c24 54 66 94 116 111 112-100 205-223 271-357 2-2 4-5 6-6 17-10 30-21 38-34 10-15 13-32 10-45-4-15-15-26-27-28-17-3-34 9-43 23-11 16-15 36-19 62-1 4-2 6-5 9-106 108-221 194-347 265zM155 535c-2 0-3-1-5-1-67-19-121-71-149-145-3-7 0-15 7-19 127-69 242-155 349-263 4-26 10-49 23-69 15-23 43-42 74-37 25 5 46 25 52 51 5 22 1 48-13 70-11 16-26 29-45 41-69 138-166 265-283 368-3 2-7 4-10 4z">
          <text:p/>
        </draw:path>
        <draw:path draw:style-name="gr2" draw:text-style-name="P2" draw:layer="layout" svg:width="0.092cm" svg:height="0.076cm" svg:x="5.478cm" svg:y="23.186cm" svg:viewBox="0 0 93 77" svg:d="M77 77c-3 0-6-1-8-2-23-14-44-30-64-48-6-5-7-15-1-22 5-6 15-7 22-1 18 16 38 32 59 44 8 5 11 14 6 22-4 5-9 7-14 7z">
          <text:p/>
        </draw:path>
        <draw:path draw:style-name="gr2" draw:text-style-name="P2" draw:layer="layout" svg:width="0.721cm" svg:height="0.486cm" svg:x="5.581cm" svg:y="22.645cm" svg:viewBox="0 0 722 487" svg:d="M15 487c-3 0-6-1-8-3-8-5-9-14-4-22 10-14 20-29 29-43 37-56 75-112 117-164 8-9 16-19 24-28 71-83 142-142 219-180 107-52 224-61 320-24 8 3 12 12 9 20s-12 12-20 9c-88-34-196-26-295 23-73 36-141 92-209 172-8 9-16 18-23 28-41 51-79 106-116 161-10 15-20 29-30 44-3 4-8 7-13 7z">
          <text:p/>
        </draw:path>
        <draw:path draw:style-name="gr2" draw:text-style-name="P2" draw:layer="layout" svg:width="1.02cm" svg:height="0.766cm" svg:x="5.868cm" svg:y="22.758cm" svg:viewBox="0 0 1021 767" svg:d="M436 767c-175 0-328-39-390-81-4-3-6-7-7-12-10-170-24-334-39-516-1-9 6-16 14-17 9-1 16 6 17 14 15 179 29 341 39 509 90 54 342 99 570 52 160-33 280-105 349-210-30-139-60-277-91-416l-15-71c-2-9 3-17 11-19 9-2 17 4 19 12l16 71c31 141 61 282 92 423 1 4 0 8-2 11-73 116-201 195-372 230-71 14-143 20-211 20z">
          <text:p/>
        </draw:path>
        <draw:path draw:style-name="gr2" draw:text-style-name="P2" draw:layer="layout" svg:width="0.15cm" svg:height="0.17cm" svg:x="7.01cm" svg:y="21.986cm" svg:viewBox="0 0 151 171" svg:d="M15 171c-3 0-7-1-10-3-6-6-7-16-2-22l121-140c5-7 15-8 22-2 6 5 7 15 1 22l-120 140c-3 3-7 5-12 5z">
          <text:p/>
        </draw:path>
        <draw:path draw:style-name="gr2" draw:text-style-name="P2" draw:layer="layout" svg:width="0.183cm" svg:height="0.082cm" svg:x="7.196cm" svg:y="22.256cm" svg:viewBox="0 0 184 83" svg:d="M16 83c-7 0-13-4-15-10-3-8 2-18 10-21l152-51c8-2 18 2 20 10 3 8-1 17-10 20l-152 52c-2 0-4 0-5 0z">
          <text:p/>
        </draw:path>
        <draw:path draw:style-name="gr2" draw:text-style-name="P2" draw:layer="layout" svg:width="0.172cm" svg:height="0.054cm" svg:x="7.239cm" svg:y="22.555cm" svg:viewBox="0 0 173 55" svg:d="M158 55c-1 0-2 0-3 0l-142-24c-8-2-14-10-13-18 2-9 10-14 18-13l142 23c9 2 15 9 13 18-1 9-8 14-15 14z">
          <text:p/>
        </draw:path>
        <draw:path draw:style-name="gr2" draw:text-style-name="P2" draw:layer="layout" svg:width="0.157cm" svg:height="0.075cm" svg:x="5.205cm" svg:y="22.633cm" svg:viewBox="0 0 158 76" svg:d="M142 76c-1 0-3-1-5-1l-127-44c-8-3-12-12-9-20s11-12 20-10l126 44c9 3 13 12 10 20-2 6-8 11-15 11z">
          <text:p/>
        </draw:path>
        <draw:path draw:style-name="gr2" draw:text-style-name="P2" draw:layer="layout" svg:width="0.133cm" svg:height="0.141cm" svg:x="5.41cm" svg:y="22.414cm" svg:viewBox="0 0 134 142" svg:d="M118 142c-4 0-8-1-11-5l-103-111c-5-6-5-16 1-22 7-5 17-5 22 1l103 111c6 7 5 16-1 22-3 3-7 4-11 4z">
          <text:p/>
        </draw:path>
        <draw:path draw:style-name="gr2" draw:text-style-name="P2" draw:layer="layout" svg:width="0.169cm" svg:height="0.149cm" svg:x="5.551cm" svg:y="23.714cm" svg:viewBox="0 0 170 150" svg:d="M16 150c-5 0-9-2-12-6-6-6-5-16 2-22l138-118c7-6 17-5 22 2 6 6 5 16-1 22l-139 118c-3 2-7 4-10 4z">
          <text:p/>
        </draw:path>
        <draw:path draw:style-name="gr2" draw:text-style-name="P2" draw:layer="layout" svg:width="0.088cm" svg:height="0.168cm" svg:x="5.849cm" svg:y="23.835cm" svg:viewBox="0 0 89 169" svg:d="M16 169c-2 0-4 0-5-1-8-2-13-11-10-19 15-49 35-96 58-140 4-8 14-11 21-7 8 4 11 13 7 21-22 43-41 88-56 135-2 7-9 11-15 11z">
          <text:p/>
        </draw:path>
        <draw:path draw:style-name="gr2" draw:text-style-name="P2" draw:layer="layout" svg:width="0.452cm" svg:height="0.433cm" svg:x="6.762cm" svg:y="23.565cm" svg:viewBox="0 0 453 434" svg:d="M193 298c5 0 9 2 12 6l64 81c12-37 19-71 26-105 1-4 4-8 7-10 32-22 64-41 96-58-34-12-69-23-102-33-5-2-9-5-10-10-15-41-24-80-32-117-25 32-51 65-81 99-3 4-9 6-14 5-32-4-66-8-103-10 20 21 42 48 59 82 2 4 2 9 1 13-15 36-26 68-33 100 31-16 67-32 106-42 1-1 3-1 4-1zM275 434c-5 0-9-3-12-6l-76-96c-45 13-85 34-119 52-5 3-12 3-16-1-5-3-8-9-7-15 8-44 20-85 39-132-23-43-54-73-79-95-5-5-6-11-4-17 2-7 8-10 15-10 53 0 97 5 139 10 29-34 55-67 79-99l16-19c4-5 10-7 16-6s10 6 12 12c9 45 18 91 35 139 42 14 86 28 131 45 5 2 9 8 9 14 1 6-3 12-9 15-41 18-80 40-119 67-9 41-19 84-35 131-2 6-7 9-12 10-1 1-2 1-3 1z">
          <text:p/>
        </draw:path>
        <draw:path draw:style-name="gr2" draw:text-style-name="P2" draw:layer="layout" svg:width="0.437cm" svg:height="0.42cm" svg:x="5.602cm" svg:y="21.808cm" svg:viewBox="0 0 438 421" svg:d="M408 121zM51 196c27 17 54 35 79 58 4 3 6 8 6 12-1 37-1 70 1 104 25-26 52-51 84-76 5-4 12-5 18-2l100 58c-5-28-13-61-19-83-3-14-5-21-6-26 0-5 1-10 5-13 30-30 60-66 76-88-35 0-76 5-115 12-5 1-11-1-15-6-15-20-28-39-42-58-10-14-19-28-29-41-13 31-26 65-40 105-1 5-5 8-9 10-31 11-62 22-94 34zM123 421c-2 0-3 0-5-1-6-2-10-7-10-13-3-44-5-87-4-134-30-26-62-46-97-66-5-3-8-9-7-15 0-6 4-11 9-13 42-17 81-31 118-44 17-48 32-87 49-126 2-5 7-8 12-9 6 0 11 2 15 6 15 21 30 42 46 64 11 17 23 33 35 50 49-9 101-13 139-11 8 0 14 5 15 13 3 20-70 99-91 123 1 4 2 9 3 14 8 32 22 85 24 119 1 6-2 11-7 14s-11 3-16 1l-119-68c-37 30-68 61-98 92-3 3-7 4-11 4z">
          <text:p/>
        </draw:path>
        <draw:polygon draw:style-name="gr1" draw:text-style-name="P1" draw:layer="layout" svg:width="3.015cm" svg:height="3.016cm" svg:x="4.754cm" svg:y="17.726cm" svg:viewBox="0 0 3016 3017" draw:points="0,0 3016,0 3016,3017 0,3017">
          <text:p/>
        </draw:polygon>
        <draw:path draw:style-name="gr2" draw:text-style-name="P2" draw:layer="layout" svg:width="1.913cm" svg:height="1.648cm" svg:x="5.305cm" svg:y="18.278cm" svg:viewBox="0 0 1914 1649" svg:d="M273 1561c0-1-8 9-12 13-1 3-3 3-6 2s-3-1-5-2-3-1-4 0c-2 0-2 0-4 1-2 0-4-1-7-2-7-5-13-7-19-9 0 1-1 0-1 0 0-1-3-1-5-2-1-1-1 0-2-1-2 1-5-1-9-5-2-2-4-5-5-7s-2-4-3-6c0 0-1-1-1-2-3-5-5-8-6-12 0-1-1-3-1-5-1-3-3-6-5-9-1-1-1-1-1-2-1-1-2-2-2-3-6-10-6-10-11-21-1-1-1-2-2-4-5-9-5-9-10-18-1-1-2-3-2-4-2-4-2-4-4-7-7-14-12-26-16-39-1-4-1-4-3-8-3-11-7-22-12-33-5-13-5-13-11-26 0-1 0-2-1-4-4-9-4-9-8-20-5-12-9-23-11-35-2-6-2-6-3-12 0-2 0-3-1-5 0-7 0-7 0-13 0-5-1-10 0-14 0-7 0-7 1-13 0-8 0-16 0-26 0-3 0-3-1-7 0-3 0-6-1-10-2-6-2-6-4-12s-2-11-1-16c0-3 0-5-1-8-2-6-2-6-3-11v-1c-4-14-4-14-7-28l-1-2c-1-5-5-21-5-22 0 0-11-34-15-49-1-4-2-8-2-13 0-1 0-2 1-2 0-4 0-4 1-8 0-2 0-2 0-4 1-4 1-4 1-8 1-1 1-3 1-5 0-11 0-11 1-21 0-1 0-3 0-4 0-2 0-2 0-4 0-5-1-10-2-15-1-1-1-2-2-3-1-4-3-6-5-5-3 1-9 3-9 3-1 1-2-8-2-11 0-1-1-7-1-11-1-4-2-6-3-7 0-1 0-1-1-2s-1-1-2-1c-3 2-3 2-5 2-1 0-2 2-2 4 0 1 0 1-1 1 0 1 0 2 0 3-3 7-3 7-6 14 0 3-1 3-1 1-1-1-1-1-1-1v-2c-1 0-1 0-1 1h-1v2c7-156 49-303 119-432 0-1 0-1 1-1 1-2 1-3 2-5 1-1 1-1 1-1 3-5 5-8 8-12 0-1 5-7 5-8 0 0 6-7 7-9 1-1 1 0 1 1s3-3 4-4c-4 8-7 15-10 21 0 2-5 10-6 12s-4 8-2 6c1-2 1 5 2 5 0 2 8-5 9-5 0 1 1 1 2 2 2 2 3 4 4 7 1 2 2 3 4 3 3-2 7-3 10-3 4-1 11-8 15-17 1-3 3-6 5-8 0-1 1-1 1-1 1-2 2-4 4-6 1-2 3-3 4-4 4-4 12-10 13-10 1-1 0 1 0 2-1 2 8-1 9 0s10 3 11 3 18 4 20 4c1 1 12 0 15-5 2-4 18-8 19-9 2-1 15-5 18-3 2 3 9-3 14-7 4-4 6-10 9-15 1-2 3-4 4-5 2-4 4-8 7-13 5-8 8-17 12-25 5-8 0-12 3-19 2-7-8 2-11 2 0 0-1 0-2 0-12 7-22 10-32 11-1 0-2 1-3 1s-3 0-5 0c-1 0-4 7-6 10-1 3-4 3-5 2-2-1-3-2-5-2-1 0-2 0-2-1 1-2-5-1-11 0-3 1-4 1-4 0 1-3 1-6 1-9v-3c1-3 1-5 1-6 0-3 0-5 1-9 0-3 2-7 2-8 1-1-3-1-5-1s-7 6-11 12c-4 7-3 0-6-1-2 1-3 6-5 10-1 4 2 3 3 5 1 0 1 2 1 3 1 4-2 9-6 15-4 7-9 11-13 13-1 0-2 0-3 0-1 1-2 1-2-1-1-1-1-5 1-8 1-3 1-4 0-4-3-7-2-15 2-26 0-1-1-1 0-3 0-1-3 1-3 0-1-1-3-1-6 0-2 0-1-1-2-1-1 1-3-1-2-2 1-2 1-4 2-6 2-2 1-1 2-3s-8 11-10 13c-1 2-2 4-3 5v1c-1 1-1 3-2 5 0 1 0 3 0 4-1 1 3-1 5-4 0 0 1 0 0 1 2 1 3 2 7 1 0 0 0 1 1 1 0 0 0 1-1 3-1 3-2 5-4 7-1 2 1-1 2-4 0 0 0-1-1 0-1 0-3 2-6 6-2 3-4 7-4 8-2 3-2 3-4 5 0 1 0 1-1 3-2 2-2 2-4 6-2 3-5 6-8 9 0-1 0-1 0 0-3 2-4 6-5 9s-5 9-4 7v-1c-1 1-1 1-1 1-1 0-1-2 0-5 1-2 3-6 5-8s7-8 8-11c1-1 2-2 3-4s3-5 3-7l1-1c-1 0-1 0-1-1 0-2 0-3 0-3l-1-1c-1 0-2 0-4 1-1 0-1 0-1 0 0-1 0-1 0-1-1 0-1-1-1-2 1-1 1-1 1-2v-1c1-1 3-5 4-6 1-2 1-1 0 0 70-98 157-183 256-249l1-1c16-10 32-20 48-30 2-1 2-1 3-1 0 0 1-1 2-2 4-2 7-4 10-5l1-1c1 0 3-1 5-2 1-1 4-2 6-3 6-4 11-6 18-10 5-3 9-5 14-7l2-1c2-1 5-2 6-3 4-2 8-4 9-4 6-3 12-5 19-8 2-1 4-2 6-3 5-2 11-5 12-5s1 0 0 0h2l7-3c1-1 0 0 0 0-1 0-1 0-2 0-2 1-6 2-8 3-1 0-5 2-5 2l3-1c3-2 5-3 7-3 2-1 4-2 5-2s11-4 18-6c6-2 11-4 16-5 3-1 3-1 5-2 2 0 5-1 8-2 3-2 4-2 4-3 1 0 1 0 0 0s-1 0 0-1c2 0 3-1 5-2h1c0 0 1-1 4-2 2 0 3-1 6-2 4-1 9-3 11-3 0 0 3-1 7-2h1c2-1 4-1 6-2-1 1-1 1-3 1-1 1-1 1 0 1h1c1-1 1-1 2-1 3 0 4 0 4 0 0 0 2 0 2 1 1 0 2 0 3 0 2 0 6 0 8-1 2 0 2 1 2 1-1 0-1 0-1 0l-1 1c-1 1-4 2-9 4-2 1-2 1-5 2 0 0 1 0 3 0 3 0 6-1 9-2 1 0 1 0 2 0 3-1 5-2 7-3s5-2 6-3c4-2 8-4 13-6 1-1 2-1 1-1s-10 2-11 3c-9 2-17 4-19 3-3 0-6 0-8 0-3 0-4 0-3-1 2 0 6-2 11-3 2-1 5-1 4-1 0 1 1 1 2 1h1c0 0 4-1 6-1 3-1 5-1 8-2 2-1 3-1 3-1h-1c-3 0-6 1-10 2-1 0 2-1 3-1 2-1 3-1 5-2 2 0 6-1 7-1 1-1 14-3 15-3 1-1 10-2 11-2 0 0 2 0 3 0 3-1 7-2 8-3 2-1 7-2 15-4 1 0 2 0 2 0 12-3 26-5 41-7l1-1c6 0 11-1 17-2 5 0 11-1 16-1 3-1 5-1 6-1s2 0 4 0c3-1 5-1 5-1 1 0 8-1 14-1 4 0 7-1 11-1h12c3-1 6-1 9-1s7 0 12 0h1c1 0 2 0 3 0 6 0 18 0 24 0 8 0 14 0 16 1 1 0 1 0 1 0-1 0 1 1 4 1s6 0 9 0c2 0 4 0 7 0h3c1 0 2 0 3 0 14 2 27 3 42 4 2 0 2 0 5 1 4 0 8 1 11 1 2 0 3 1 5 1 11 1 11 1 22 2 2 1 5 1 8 2 4 0 8 1 9 1 3 0 9 0 16 2 5 1 15 3 23 4 2 1 4 1 7 2 0 0 4 1 9 2 8 2 15 4 24 7 2 0 4 1 6 1 3 1 6 2 8 2s3 0 2 0c-1-1-1-1-1-1 3 1 3 1 6 2s5 1 8 2c10 3 10 3 19 5 13 4 13 4 25 8-10-3-10-3-18-6 0 0 16 5 19 6 1 0 17 6 30 10 91 34 175 81 251 140h1v1h1v1h1v1h1l1 1h1c1 1 2 2 3 3l-2-1c-2-2-4-3-6-5-3-1-6-4-7-4-6-5-12-9-18-12-1-1-3-3-5-4-6-4-15-9-21-12-2-1-5-3-7-3-2-2-5-3-7-4-5-2-7-3-7-1v1c2 3 6 10 7 10l-1 1c-1 1 0 3 2 6 3 3 7 6 11 9 2 1 5 3 7 5l1 1c0-1-2-3-2-4-2-1-2-2-3-3-2-2-2-2-3-4 4 4 4 4 8 7 1 2 3 3 5 5 1 1 4 3 6 4s3 1 4 1c2 0 3 1 6 2 1 0 2 1 4 2 12 9 22 16 33 26 1 1 1 1 1 1 1 1 7 7 10 11 2 2 4 4 6 6 1 1 1 1 3 3 11 12 18 22 23 32 3 4 3 4 5 8 2 5 4 10 5 15s1 5 2 11c1 3 0 5-2 5l-1 1c-3 1-8-1-13-5-3-2-6-3-8-3-1 1-3 2-3 2-1 0 0 5 0 7s1 4 1 6c1 0 1 0 2 2 2 5 2 9 0 11-2 1-2 1-3 1-1 1-1 4 0 6s2 5 4 6c1 1 1 1 2 2 2 2 4 4 6 6 2 1 2 1 3 2 16 14 28 29 38 46 2 4 3 5 3 5 0 1-3 4-5 6-1 1-3 1-3 1-5 1-5 1-11 1-2 1-6-1-9-4s-4-7-3-9c-1-4-1-7-3-10-1-3-2-5-3-6s-4-4-6-6c-1-1-1-1-2-2-1 0-1-1-1-2-3-7-9-14-16-17 0-1 0-1-1-1-7-3-13-11-15-17-1-2-1-2-2-4-1-3-4-7-9-9-6-2-11-4-18-6-1 0-3 3-4 4-1 2-1 3-2 4-1-1-1 0-1 0-1 1-3 1-4 1-2 0-2 0-3 0 0 0 0-1 0-2 1-2 0-5-2-8 0 0-1-1-2-2-2-2-3-5-2-8 0-1 0-1 1-2 0 0 0-1 1-1 0 0-2-1-3-2-4-4-9-5-12-3 0 1 0 1 0 1-2 2-4 4-4 6 0 3-5 5-7 5-1 1-1 1-2 1 0 0-1 0-2 1-3 0-5 2-4 5 0 1 0 1 1 2 3 2 3 2 7 4 3 2 6 4 10 6l1 1c3 2 5 4 7 8l1 3c0 0 7 2 8 1 1 0 1-1 3-1 0-1 0-1 1-2 3-1 6-1 11 1h1c3 1 6 4 8 7 3 4 2 7 1 9-2 1-3 4-4 4 0 1-1 3-1 3-2 5-6 12-6 13 2 3 2 2 4 3 1 0 15 14 15 11 1 0 11 12 17 20 3 5 7 9 10 13 2 1 3 2 4 4 3 3 4 7 4 11 0 1-1 1-1 1 0 0 8 5 9 5 1 1 1 4 1 6 0 1-1 1-1 1-1 5-1 5-2 9 0 0 1 1 3 1 2 1 5 2 6 0 3-1 5-4 5-4l1 4c0 4 1 7 1 11 1 10 1 10 1 19 0 5 0 10-1 15-1 8-1 8-2 16 0 2-1 3-1 5-1 6-1 6-3 13 0 2-1 4-2 6-5 5-16 19-16 19 0-1 0-1 0-1 0 1 0 1 0 1 0 0-1 0-1 1-2 5-5 8-9 9-3 0-5 1-8 2-2 0-4 1-6 3-3 2-7 5-8 4-1 0-2 0-3 0-2 0-4 0-5 2-1 0-1 0-2 1-3 4-9 5-15 3-2-1-5 0-7 1-3 2-6 3-9 3-1 0-1 0-1 0-1 1-2 0-3 2 0 3 2 12 2 16 0 2-4 3-5 3s-1 0-1 0c-4-2-6-6-7-10-1-2-1-4-2-6 0-2 1-3 0-6 1 0 1-1 0-1 0-1-1-1-1-2-1-1-14-2-16-4-1-1-6 1-9 3-2 1-3 2-4 3-6 6-6 6-11 12-1 1-1 2-2 2-1 2-1 2-3 3-7 7-7 19-1 29 2 3 4 6 5 7 5 6 5 6 9 11 2 5 5 8 8 11 10 11 10 11 19 21 5 6 9 11 13 17 4 5 4 5 8 12 1 2 2 5 3 8 1 2 1 2 1 4 3 10 5 19 5 28 1 6 1 6 1 12 0 7-2 13-7 18-6 6-13 11-21 15-3 1-4 3-5 6-1 2-2 4-3 6s-1 2-2 4-3 3-4 5c-4 3-4 3-8 6-1 2-2 3-4 4-3 3-3 3-7 7 0 0-1-7-2-11-1-1-1-2-2-3 0-1 0-3 1-5 1-3 0-8-3-11-2-3-5-5-9-5-1 0-1 0-2 0 0 1-1 1-1 0-1 0-1-3-2-6-2-6-5-10-10-14-1 0-1 0-1-1-2-1-3-1-4-3s-1-2-3-4c-2-4-5-7-7-10-4-4-9-7-15-8-3-1-5-2-8-5-2-3-3-6-2-10 0-3-1-5-2-5-2-2-3-3-5-4-1 0-3 1-6 3-1 2-2 4-2 7 0 2-1 5-1 8 0 11-2 19-5 29-1 3-2 7-2 7-1 3-3 22 0 24 3 3 5 5 8 8 1 2 3 3 5 4 4 4 6 18 6 24 0 1 0 1 0 2 0 3 4 7 8 9 9 6 16 12 23 19 1 1 2 3 3 3 1 1 1 1 2 2 8 11 8 11 17 23 3 4 4 8 5 13 0 6 1 13 0 17-1 5 0 8 1 10 3 4 4 7 6 12 3 5 6 12 7 16 2 3 3 5 3 9 0 6 0 14 0 15 0-1-3-3-6-4s-5-3-7-6c0-1 0-1 0-2-3-7-7-11-14-13-2-1-4-2-5-3 0-1-3-3-5-5-7-5-12-10-17-17-2-2-4-5-5-7-2-2-3-3-4-6-2-6-3-13-4-15v-1-1c-2-16-6-30-13-45-1-2-3-4-3-4-1-5-12-19-13-20s-8 0-9 3c-1 2-3 1-3 1 0 0-2-3-2-4 0-2-2-8-2-11 0-2 1-7 1-10 1-6 2-10 2-16 0-2 0-4 0-4 0-2-1-9-2-13-1-1-1-2-1-3 2-21 0-39-7-59-1-4-3-8-4-10 0-1 0-2 0-3-4-12-4-12-8-25 0 0-11-36-11-33-1 4-14 10-15 12h1c-1 0-4 3-8 6-6 6-14 7-22 4-4-1-7-3-7-4s0-1 0-2c0-5-1-15-1-17 0-1 0-7 0-11 1-10-4-20-13-25-5-2-8-8-7-13 0-3 1-6 1-8 1-1 0-1-1-1-8-1-14-4-20-10-6-7-12-15-13-18-1-5-2-9-4-14-1-4-3-7-6-10-2-2-4-4-6-5-1-1-1 1-1 2 0 3-1 6-2 8-1 1-1 1-1 1-2 3-5 4-8 4-9 1-16 2-24 4-6 1-11 3-11 2 1-1 0-3 0-5-1-1-1-2-1-2 0 0-1 0-2 0-12 2-20 11-20 23 0 3-1 7-5 9-9 6-17 13-24 22-6 8-19 21-20 22s-10 7-16 11c-4 2-6 5-8 9-2 5-2 5-4 8-3 6-7 10-14 12-5 2-11 4-12 5-3 0-6 12-3 14 4 1 7 35 7 38-1 4-2 7-2 11-1 5-1 11-2 16 0 7 0 14 0 21 1 6 1 12 0 12-6 0-11 5-12 11 0 2 0 2-1 4 6 3 6 3 13 5 0 0 1 0 1-1 5-4 13-3 17 2 5 5 8 10 12 15 2 3 2 3 4 6 4 7 5 14 3 21 0 3 0 3-1 6-2 5-4 9-8 13-1 1-1 1-3 2-2 3-6 4-9 4-4-1-7-2-9-5-3-4-5-8-5-12 0-1 0-1-1-2-1-8-1-16-1-24 0-9-3-16-10-21 0-1-1-2-1-2 0-2-9-1-12 2-6 6-14 9-24 7-8-2-15-8-18-17-1-5-5-13-8-18-2-5-4-8-5-12-6-15-19-49-20-50s-14-28-20-41c-2-5-4-9-5-14-4-12-11-36-11-37 0-2-8-30-8-34-1-4-1-8-1-12 0-2-1-5-1-7-1-4-3-7-6-9s-7-2-11-1c-2 1-3 1-3 1-1 0-3 1-5 2-6 4-15 5-22 1-7-3-12-9-13-17-1 0-1-1-1-3-2-6 1-12 6-15 3-1 3-1 6-2-2 0-2 0-4 0s-4 0-6-1c-3-1-3-1-5-2-13-6-23-13-33-23-8-8-16-16-17-16s-2 0-3 0c-6 0-20 0-22 0-1 0-12 1-21 2-9 2-17 2-25 1-8 0-8 0-16-1-1 0-2 0-3 0-10-1-62-6-63-8-3-7-7-13-12-19l-1-1c-1-1-7 4-11 8-8 8-20 9-28 4-2-2-5-4-8-4-2-2-10-5-12-5-2 1-20-15-20-17 0-3-11-20-12-25s-16-1-18-1c0 0-3 3-6 6-5 5-8 11-8 17 0 3 0 4 2 6 7 9 7 9 15 18 2 2 2 3 3 5 1 3 2 7 2 9 1 4 4 6 8 6 3 1 7-1 10-4h1c-1 0-1 0-1 0 5 10 8 19 8 30 1 4 3 6 7 7 1 1 2 1 2 1 10-3 10-3 20-7 3-1 7-3 10-6 11-10 11-10 22-21 2-2 4-4 7-7 2-2 6-6 7-6 0-1 0 0 0 2 0 10 1 19 4 28 2 8 9 12 17 13 2 0 4 0 5 0 5 1 9 3 13 6 2 2 3 4 5 5 4 4 4 4 9 7 2 3 4 8 2 12-1 2-2 4-3 6-8 10-8 10-15 20 2 3 2 3 4 5-2 4-2 4-4 9-5-2-5-2-10-3-2 6-2 6-2 12-1 8-5 15-12 19-1 1-1 1-1 1-3 2-5 4-6 6v1c-2 4-5 7-10 8h-8c-1 3-1 3-1 5-3 8-8 15-16 18-13 5-31 12-32 11l-1 1c-12 15-25 25-41 34-3 1-4 2-5 2 0 1-3 4-6 7-4 4-8 6-13 7-4 1-7 3-11 5v1c-4 3-8 5-13 5-5 1-5 1-10 1-4 0-8 3-10 8-1 1-1 1-2 3-7 2-7 2-15 5-4 1-9 0-13-2-3-1-4-4-5-7-1-8-1-8-2-16-1-2-1-4-2-6-1-9-1-9-3-17-1-3-2-5-4-7-4-5-9-12-12-14 0-1 0-1 0-1-2-1 4-10 4-10 6 7 6 7 13 14-1-6-1-6-2-12-1-3-2-6-4-9-7-9-7-9-14-18-1-2-2-5-3-8 0-4 0-4-1-6-1-4-2-7-4-9-14-15-21-33-22-55 1-1 1-2 1-2-1 1-5-7-7-12-2-2-3-4-4-7-3-7-9-23-9-24s-8-14-13-22c-3-5-7-6-13-4-3 1-5 1-6 2-1 0 2 8 3 10 1 1 5 24 7 34 0 3 1 6 2 9 5 13 5 13 9 26 0 2 1 3 2 4 0 1 0 1 0 2 7 15 9 31 8 49-1 10 5 17 12 18 1 0 3 13 4 22 1 4 1 8 2 12 0 1 5 6 9 10 2 3 5 5 7 8 11 13 11 13 22 26 2 2 4 4 5 7 7 9 7 9 13 18 3 4 5 11 3 17 0 4 1 7 3 10 2 2 2 2 4 5 5 7 14 8 22 5 0-1 0-1 1-1 3-2 5-2 7-3 11-4 11-4 22-9 8-2 16-4 24-5 4-1 9-1 12-2 5-1 9-2 13-6 2-2 5-3 9-3 2 1 2 1 5 1-1 13-1 13-3 25-1 14-4 25-9 38-4 9-4 9-8 18-2 6-5 11-8 17-19 35-19 35-39 70-6 13-14 23-24 32-6 5-6 5-12 12-5 4-9 9-13 14-21 30-21 30-42 59-5 7-9 14-13 24-2 5-2 5-5 11-2 5-3 10-4 15-2 6-4 15-5 21-1 3-1 7 0 10 1 10 5 27 5 29s14 48 14 51c1 1 2 6 4 12 3 12 5 23 5 35 1 22 1 22 2 44 0 6-1 11-4 15-7 7-14 13-23 16-5 3-11 5-12 7-1 1-2 3-3 5-3 4-5 7-8 10-7 8-7 8-14 14-2 2-3 5-3 9-1 1-1 3 0 4-1 0 1 3 2 6 2 5 4 9 5 15 3 8 3 8 5 16 1 2 1 5 2 8-1 7-1 7-1 14 0 5-2 9-6 11-6 3-15 8-16 9-1 0-2 2-2 4-1 3 0 6 1 9 0 4 0 4 2 8 0 3 0 5 0 7 0 7 0 7 0 15-1 2-2 5-3 6s-1 1-2 2c-3 3-6 6-8 10-4 8-9 20-10 21zM273 1561zM417 301c1-1-1-4-2-4 0-1 0-1 0-1-3-2-3-2-6-3-2-1-3-2-4-4-1 0-1 0-2 0-4-4-8-6-14-7-3 0-3 0-6-1-2 0-5 0-8 0-1 0 0-3 1-4 5-5 9-10 14-14 1-2 11-11 11-11 0 0-10 5-12 6 0 0-6 3-11 6-4 3-8 6-11 9-2 3-5 6-6 6-1 2 2 2 4 2 3-1 3-1 7-1-3 2-3 2-4 3-2 1-3 1-3 2-5 3-5 3-10 5-2 1-3 3-5 5-1 1-1 1-2 2 0 0-8 4-6 0 1-1 0-2-1-3-1 0-2-1 0-4 1-2 2-4 5-6 0-1-1 0-3 1s-5 1-7 1c-4 1-10 5-15 10-1 1-2 2-3 3-2 3-5 6-7 8-1 2-3 5-5 6-1 1-1 1-2 1-3 5-3 5-6 10-2 3-3 4-5 6-1 1-1 1-2 2s-1 1-1 2c-2 2-3 4-3 5 0 2 0 2-1 4l-4 2c1 1 1 1 2 2 0 1 1 2 2 1 0 1 0 1 0 1 4 0 7 0 12-1 2-1 2-1 4-1s4-1 7-4c2-2 4-4 6-5 4-3 4-3 9-6 2-1 3-2 5-3 6-3 6-3 12-7 4-2 6-2 8-2 3 0 4 0 5 1 1 0 1 0 3 0 1 1 3 0 4 0s1 1 1 1c3 0 3 0 7-1 1 1 3 1 4 0 3-1 3-1 5-1 4-1 7-3 11-3 3-1 3-1 6-1 5-1 9-4 15-9 3-3 6-6 7-6zM547 339c3-1 3-1 8-3 2 0 5-2 7-4s3-5 3-8c0-5 0-10 1-15 0-1 0-1 0-1 0-10 2-18 5-27 1-2-2-4-2-7-1-4-8-7-9-7 0-1 0-1 0-1-13-2-22-6-29-13-2-2-9-3-10-3-2-1-2-3-2-5s7-1 6-5c0-3 8-7 10-8 8-2 15-7 19-13 0-1 0-1 0-1 1-2-2-2-3-2s-3 0-4 0c-4-1-10-1-11-2-2-2-6 2-9 4-7 5-13 9-19 14-1 1-3 2-4 2-2 1-5 2-8 4-1 1-2 1-3 2-6 6-6 6-12 11v1c-1 0 0 1-1 2h1c0 2 2 4 5 3 2 1 2 1 4 1l-2 3c-2 4-3 7-2 10 0 1 1 2 2 3 3 1 6 3 9 5 2 2 6 4 8 6s5 4 8 6c2 1 4 2 4 3 2 0 1 1 1 2-5 15-4 27 0 40 0 1 0 1 0 2 1 1 4 2 8 3 3 1 6 1 10 0 6-1 6-1 11-2zM789 17zM789 17h1zM1668 304c2 2 5 4 7 7l-3-3zM1668 304c0-1 0-1 0-1zM1712 1619c1 0 3-1 5-4 1 0 1 0 1 0 2-2 3-3 3-2s-2 4-3 6c-4 5-6 8-8 10-1 1-17 19-17 19-3 1-2-3 3-9l2-3c1-1 1-2 2-3 6-8 6-8 12-17-1 1-1 1-1 1 0 1 1 1 1 2zM1871 1342c-1 4-1 4-2 7-2 6-3 11-4 16 0 2 0 2-1 5 0 3-2 7-3 11-4 9-4 9-7 16-4 10-4 10-9 21-3 6-5 12-8 18-4 8-4 8-8 16-1 2-3 5-4 8-3 5-3 5-6 10-1 2-2 3-3 5s-1 2-1 3c-4 6-8 12-13 20-13 22-13 22-27 43v1c-2 2-10 15-11 15-7 8-15 17-25 30-3 3-5 4-5 3 0-2-2-1-6 2-5 5-10 9-14 11s-6 2-5-2c0-1 0-4 1-6 0-4-3-5-9-1-1 2-2 0-2 0-1-1-2-2 0-4 2-3 4-3 8-7s7-6 10-9c1-1 3-4 4-6 0-1 1-2 1-2 2-4 1-4-2-1-2 2-6 7-7 8-1 2-3 3-4 3 0 0-1 1-2 1-5 2-7-3-4-10 0-1 0-2 0-4s0-6 0-5c0 0-2 0-4-1-7-4-15-5-26-2-1 0-1 0-2 1-1 0-3 1-5 2-10 6-10 6-20 13-5 3-9 4-13 6-2 1-2 1-4 2s-3 2-5 3c-11 7-11 7-21 14-2 2-4 4-7 6-2 3-2 3-4 5-8 8-16 12-22 9-1-1-15 5-17 5-2-1-8 4-11 7-2 1-4 2-6 4-6 3-15 10-16 10-2 1-7 4-12 6-3 1-6 1-8 1-5-1-10-2-12-2-3 1-1-13-1-13 1 0 1 0 2 0 3-1 6-3 8-6v-1c6-7 9-13 13-21 3-5 6-11 6-12 0-3 0-14 1-17s5-8 6-13c1-2 1-4 0-6 0-6 0-12 0-18l1-10c1-3 0-5 0-7-1-2-1-2-2-3 0-3 0-6 1-9 2-2 4-5 7-6 2-1 2-1 4-2 0-5 0-5-1-9 0-7 1-12 6-18 1-2 1-2 2-3 1-2 2-4 2-6 1-5 1-5 2-10 0-5 2-10 6-14 3-3 3-3 5-6 0 4 0 4 1 7 1-1 1-1 2-2 4-5 9-9 13-13 7-6 16-13 17-14 1 0 4-1 6-2 5-1 9-3 13-5 7-4 7-4 14-8 1 0 1-1 2-1 6-4 30-18 32-21 1-2 8-11 13-17 3-3 5-7 6-11s1-4 2-7c1-5 3-9 6-13 4-3 4-3 7-8 1 7 1 7 1 13 2-3 2-3 3-6 2-5 6-9 10-11 1-1 3-3 4-6 3-5 3-5 5-9 3-5 6-7 9-7 2 1 2 1 4 1 0-2 0-2 1-4 2-8 5-13 10-17 4-4 9-4 12-2 7 3 13 6 20 5 0 1 0 1 1 1v-1c0-5 1-10 3-15 0 0 1-1 1-2 2-6 2-6 5-11 1-3 2-4 3-6 1-1 1-1 2-3 2-3 5-5 8-6 1-1 1-1 2-1 2-1 4-3 5-5 1-4 2-6 2-9 0-2 0-3 0-5 0-1 0-5 1-6s3-1 5 2c3 6 7 10 12 13 2 2 6 2 9-1 1-2 3-3 4-4 2-2 5-2 6 3v1c1 2-1 6-1 6-2 4-2 4-4 7-3 3-4 7-5 11-1 2-1 4-2 4 0 1-1 3-2 4-2 4-6 12-5 11 0 0 1 2 2 5 2 3 3 7 5 10l2 3c1 0 1 1 1 3 1 3 1 3 1 6 1 3 2 4 3 5s2 2 3 2c1 2 4 2 6 0 3-2 5-6 7-11 3-5 5-11 7-15 3-9 5-21 8-30 1-5 3-14 4-22 2-9 4-16 6-24l3-7 1 1c0 9 0 9 0 17 0 6-1 10-1 16-1 5-1 5-2 10 0 5 1 8 3 6 1 0 1 0 2 0 0 3 0 3 0 5-1 7-1 12-3 20 0 4 0 4-1 7-1 7-2 12-3 19 0 5-1 11-1 11 1 2 1 5 2 8 0 2 0 4 0 6 0 3-1 7-3 12 0 1 0 1 0 2-1 3-3 11-2 10 0-2 2 0 2 0zM1906 1099c0 2 0 3 1 3 2 3 3 13 1 22 0 1 1 4 1 8-1 4 2 13 2 17 0 3 1 7 2 10 0 1 1 3 1 5 0 4 0 10-1 9 0-1-1-1-1-1-1 0-2 0-2-1h-1c-5-4-9-16-11-35 0-1-2 3-4 8-2 3-4 8-5 12-1 1-1 1-1 1-2 5-4 8-7 8-1 1-1 1-2 1s-3-1-3-2c-1 0-1 0-2-1-5-5-10-7-17-6-2 1-2 0-2-1 0-2 1-5 3-8 3-5 5-12 5-20l-1-7c0-3 0-6-1-8s-1-2-2-4c-1-3-2-4-4-5-6-4-6-4-13-7-1-1-3-2-5-3-1-1-1-1-2-2-2-2-3-2-5-1-1 0-1 0-1 0-3 0-5-2-6-5-1-4-2-8-2-9v-1c-4-9-7-17-12-24 0-1 0-1 0-1-2-2-3-7-2-10 1-4 2-7 5-8 2-1 2-1 4-2s3-2 4-2 2 0 3 0c3 1 6 2 10 1 1 0 2 2 2 3 0 10 2 18 4 27 1 6 3 9 5 11 3 2 6 1 9-2 15-16 29-16 40-2 4 5 8 11 11 15 1 3 2 7 2 12 0 2 0 4 0 5zM1724 1120c0 1 0 0 0-1zM1710 1010c-8-5-13 1-15 4-2 2-4 12-2 19 1 7 1 7 3 8s1 8 4 7c2-1 3-1 3-1 0-1 1-1 1-1 1 0 4-2 6-6 3-6 8-4 13-2 4 1 5 1 4 2-5 12-8 23-10 37-1 3-1 5 1 9 5 7 4 12 6 16 1 2 1 8 1 12-1 4-2 7-4 9s-5 3-7 2c-2 0-4-1-6-2 0 0-2-3-1-10 1-8-3-13-5-16 0-2 0-2 0-4 2-5 1-10-2-13-1-2-3-3-5-4-6-1 0 22 0 30 0 2 0 5 0 8-2 9-7 17-13 19-2 1-3 2-4 3-1 2 0-12 1-21 0-3 0-5 1-8 0-3-2-15-5-23-1-6-1-11 1-16 3-9 3-9 5-17 1-4 2-7 3-10 1-1 2-11 2-13s1-4 1-6c0-7 2-13 6-17 4-5 9-7 14-5 4 1 8 2 11 2 6 0 12 4 15 3 2-1 15-11 16-14 1-2 2 5 2 8 1 2-1 7-2 10-1 1-2 3-3 5-2 2-5 5-6 4-1-2-7 6-13 4-5-3-10-5-17-12zM1753 899c-5-3-3 3-2 10s1 18-1 16c-1-2-3-4-5-7-2-1-4-4-6-7-2-2-3-5-4-9-2-6-2-7-2-14 1-5-1-5-2-5-3 0-7-1-11-2-2 1-8 18-8 18l-1-5c0-3 1-9 1-14 1-3 2-6 5-7l1-1c0 0 2-4 3-10 1-2 1-2 1-2 6 4 13 4 17-2 1-1 3-2 4-3 1 0 2 0 1-2-2-7-4-14-6-23 0-1 0-2-1-3-1-4-3-7-6-8s-5 1-7 3c-1 2 1 6 3 8 1 1 1 2 2 3 2 3 2 6 2 9s-1 6-3 8c-1 0-2 1-3 1-2 2-7 1-9-3s-1-10-3-13c-1-3-4 1-7-4s-5-18-5-24c0-2 1-3 1-4 6-5 8-13 5-23-1-6-12-6-16-12-1 0-1 0-1 0-3 2-6 1-9-1-2-2-4-5-5-10 0-1 0-1 0-1 0 0-6-6-10-10-3-3-4-13-5-20-1-2-1-3-1-6v-1c3-12 5-22 5-35-1-1-1-1-1-2 0-4 2-8 5-9s5 0 8 3c2 2 4 5 5 9s4 14 6 19c0 2 0 3 1 5 5 31 17 58 36 80 2 1 3 5 6 5s4 1 5 4 3 9 5 12c0 1 0 6 0 9 0 1 0 3 0 5 0 3 0 6 1 7 7 14 12 28 15 45 1 8 2 18 3 21 1 4-1 6-7 2zM1651 598c-1 4-3 6-7 6-3 0-7-3-9-7s-3-7-3-12c0-3 0-5 0-6s0-2 0-3c1 0 1-1 1-2 0-5 3-7 7-6s7 5 9 10c0 0 0 1 1 3 3 4 1 11 1 14 0 0 0 1 0 3zM1527 636c3 3 1 9 1 9l-2 7c-1 5-3 7-6 10-2 1-2 1-4 2-3 2-6 3-9 1s-6-4-7-8c-1-1-1-3-1-4-1-4-1-7 0-10 4-4 4-4 6-9 1 1 1 1 1 0 3 2 5 2 7 1 2 0 2 0 3-1 1 0 3 0 4 0 3 1 5 1 7 2zM1565 1189c-1 0-5 0-9-1-7 0-13-1-19-3-5-1-8-6-7-12s5-10 10-11c5 0 9-1 10-1h1c9-3 17-4 26-3 3-1 7-2 9-2 1 0 2-1 3-1 4 0 12 0 13 3 0 0 0 1 0 2 1 9 5 16 12 18 2 1 3 2 5 3 3 1 10 1 13-1s5-3 8-4c1 0 1-1 2-1 2-1 4 2 12 2 8 1 8 4 11 3 3 0 4 0 10 1 5 2 13 2 15 2 2-1 14-6 16-10s7 1 12 2c4 3 12 0 12 0h1c4-1 7 1 8 6 1 4 0 9-3 12-6 7-16 20-20 24-4 5 0-6 2-11v-1c1-5 0-8-2-11-2-2-5-3-8-2 0 0 0 1-1 1-3 1-10-1-12-1s-2-2-10-3c-7 1-14 7-16 6-2-2-16 6-22-3s-17 4-22 6c-4 0-15 5-16 2-1-4-12-4-24-7-12-4-17-3-20-4zM1677 925c0 4-6 19-9 23-4 4-10 28-7 33 2 5 11 18 11 21 0 2 4 6 2 8s-14 1-14 7-2 18-3 24c-1 7-4 11-10 16-5 5-7 4-7 17 0 12 3 20 0 24-3 3-14 9-17 8-5-1-8-2-13-2-2 0-5-1-6-3-2-2-4-3-8-4s-7-2-11-4-9-1-12 2c-4 3-11 3-14-2-4-3-10-5-7-15s2-23-2-27-7-8-9-14-1-17-2-20c-2-2 1-9 4-13 1-3 1-6 1-9-1-1-1-1-1-4 3 1 3 1 7 2 10 2 19-4 23-14 0-1 0-1 0-1 1-2 1-4 3-5 2-3 8-9 12-10 30-13 51-41 58-78 0-1 1 0 2 1 3 3 17 19 19 22 2 4 10 14 10 17zM1489 1129c0 1-1 3-2 5-5 7-11 10-18 11s-13-3-17-9c-2-2-6-6-10-11-18-17-29-37-34-63-3-13-15-35-18-41-4-7-7-13-11-20-2-1-3-4-4-6-10-26-26-45-50-60-1 0-2-1-3-2-2-1-4-2-7-3s-8-3-8-5 1-3 2-5c3-5 10-6 15-4 15 9 15 9 29 16 18 10 31 23 44 40 2 3 3 5 4 5 3 2 5 4 7 6 2 1 4 2 6 4 17 13 29 30 38 52 0 0 0 1 1 1 4 3 13 11 19 16 2 2 4 5 5 8 2 4 2 4 4 9 2 4 7 7 11 6 2 0 2 0 3-1 0 0 11 1 4 8-7 8-13 26-11 30 1 4 4 5 1 13zM497 1276c0 0 5-6 6-3 1 1 2 2 3 4 3 6 10 18 10 27 1 8 1 22 1 28-1 2-1 3-1 5 0 0 0 1-1 1-1 6-14 2-12 6s3 9 2 18c0 4-1 9-3 13-4 11-6 22-6 34 0 10-4 13-6 27-2 12-3 12-4 26-1 7-2 14-3 18-1 5-1 9-2 13 0 1 0 3-2 5-4 8-5 9-8 10-1 2-8 4-10 5h-1c-2 1-11 3-14 1 0 0-1-1-2-2-4-3-7-6-11-9-2-1-4-3-5-5-3-4-11-18-10-20 1-1 1-3 1-5-1-15 1-28 7-41 1-3 2-10 3-13 0-2 0-5 0-7 0-1 0-1 0-3-1-8-2-14-4-21-1-3-1-3-2-5 0-2-1-4-2-5-1-4-4-11-1-16 3-6 5-12 6-19 1-1 2-1 3-2 4-1 7-1 11-3 7-2 7-2 14-5 2-1 3-2 4-2 4-3 12-9 13-13s9-16 12-21c2-4 4-8 8-12 3-5 6-9 6-9zM1651 285c5 6 10 11 15 17-7-8-8-9-15-17zM1612 249c12 10 23 21 33 31-7-7-25-24-29-28l-1-1zM1700 417c5 1 8 8 11 14 4 11 1 8 3 17 2 7 5 14 1 17-3 3-9-2-15-4-1 4-1 4-2 7-5-10-3-11-13-15-6-2-9 0-14-8 2-2 9-3 14-1 8 5 7 4 14 1 16-5-1-19 1-28zM1694 394c-2-6-2-6-5-12 4 4 8 11 12 15 5 6 6 6 12 14-4 1-3-2-5 2-5-4-5-4-11-9-2 3 2 1 0 6-3-6-3-6-6-12 1-2 1-2 3-4zM1689 376c-9-5-14-22-19-31-6-11-17-24-19-29 7 4 8 11 15 19 6 8 10 13 15 20-4-1-3-2-5-1 4 7 12 17 13 22zM1674 474c-1-5-1-7-4-13-4-9-4-4-2-11 9 7 12 19 6 24zM1682 458c2 0 3 0 7 2-1 6 0 5-6 6 0-4 0-4-1-8z">
          <text:p/>
        </draw:path>
        <draw:path draw:style-name="gr2" draw:text-style-name="P2" draw:layer="layout" svg:width="2.216cm" svg:height="2.217cm" svg:x="5.153cm" svg:y="18.125cm" svg:viewBox="0 0 2217 2218" svg:d="M353 1831l6-5-263-270c21 45 28 49 54 98l-4 3c-28-54-36-55-61-111l-12-31c-18-48-25-77-43-156-19-81-28-163-28-246h-2c1-2 1-4 2-5 0-46 3-93 8-139 21-168 80-326 169-463v-1h1c197-303 541-505 929-505 416 0 779 230 969 570l3 5c62 114 105 240 125 374l2 4-1 1c7 51 10 103 10 155 0 90-10 177-30 261l-2 6c-65 263-224 489-440 641h-1c-159 112-349 183-554 198-31 3-50 3-50 3v-1c-10 0-20 1-31 1-122 0-248-26-364-67l-5-2c-39-14-78-31-115-48-1 0-1 0-1 0h1c-134-64-249-147-323-232l-2-2 2 1-2-1c-12-14-21-23-33-37-16-20-37-45-60-78-22-31-43-62-61-93l4-3c18 31 39 62 60 93 24 33 45 59 61 78 11 14 21 23 33 37l1 1zM1836 1918c113-133 215-316 213-317-66 51-125 75-328 149v1c81 115 94 132 112 167 1-1 2 0 3 0zM1320 39l162 286c0-1 0-2 0-4h2l2-1c2 4 3 7 3 11h6c84-72 125-97 160-118-89-68-204-129-216-136 13 38 42 136 54 240v2l-5 1c-12-112-41-205-55-244-51-22-81-29-113-37zM135 1006l193 249 1-3 1 1c116-104 117-105 248-214-175-14-237-19-443-33zM907 660l230 62c-73-79-150-158-272-282l1-2c-19-19-39-40-61-61l-2-4-2 1zM40 1125l-8-62-3 2c-17 24-18 26-23 43 0 84 9 167 28 248 20 84 23 95 51 170-12-121-12-177-5-255-3-4-6-9-9-15-1 0-1 0-1 0-15-62-25-99-31-131zM807 2067c-18 28-34 48-59 80 112 40 233 65 352 66-124-35-130-39-291-145 0 0-1 0-1-1zM236 1500c-52 17-86 26-142 42l187 84 130 59 43 20c-109-95-114-100-218-203l1-2zM2154 1149c-46 6-83 10-115 14v1c0 97-3 112-9 192 33-51 72-119 124-207zM1706 1748c-197-98-202-100-441-231-6 137-6 142-11 265 142-3 222-11 452-34zM1710 1759l-403 299c-1 0-1 1-2 1 112-19 181-31 237-44 82-111 87-119 168-256zM1002 204c-49 37-97 77-183 146l-14 10h5l331-50zM586 1040h-1c-1 0-1 0-1 0h1c-50 186-51 189-90 364l355-343c-114-9-197-16-264-21zM1808 1330c-37 217-38 220-86 413 167-195 235-278 302-380-88-12-100-10-216-33zM1249 1787c-70 1-156 1-283 1 170 154 173 156 323 270-17-113-17-116-40-266v-1zM1157 724l386 170-106-237-280 66zM2030 1164c-116 13-180 18-452 38 117 61 120 62 229 121 122-80 124-82 225-158-1-1-1-1-2-1zM1838 970l197 186c36-216 36-220 44-414zM130 1007c38 234 40 242 108 484 38-106 39-111 88-231zM2153 1159l-1 3c-52 86-87 147-120 198l-1 1c0 0 25 220 25 229 1-4 6-6 6-4 15-12 32-27 52-44l1-1 5-5 6-5 5-5c21-50 38-103 51-157 4-92 3-97-25-212zM281 570v-1l-145 104c-15 75-15 141-13 314l1 1c66-205 69-212 157-418zM2210 1037c-9 43-12 49-51 110 0 1 0 1 0 1 28 113 31 125 28 198 17-76 26-155 26-237 0-24-1-48-3-72zM1868 557l-1-3c0 2-2 3-2 3h-1l-1-1-1 1c58 42 119 92 219 175 9-91 9-94-5-155-16-30-34-59-53-87zM584 819c-262 93-267 95-454 182 212 15 273 19 452 34 0-109 0-111 2-215zM1151 313v396c111-130 172-196 227-257l68-76 30-35-1-2zM84 1278c-6 76-6 134 7 260 57-16 91-25 142-42-84-113-91-121-149-218zM1449 379l-68 76c-55 61-116 128-228 259l1 2v1h1l-2 2 283-67 54-300-4 1-1-6h-1l-1-7zM961 1790c-86 160-122 226-151 272l1 1c234 12 236 12 475-1-150-115-153-117-325-272zM857 1062h-2l-357 345 412 55c-24-167-39-284-53-400zM1569 1205c-152 154-228 231-304 304v2c0 1 0 1 0 1 244 133 246 134 449 234 0-1-1-2-1-3h1zM786 367c-257 4-336 5-427 34-30 63-34 74-64 146l1 1-3 6 9-7 3 4-8 6c219-101 225-103 489-190zM1853 560l-412 96 108 241 5 2 218-245 1 1c33-38 58-67 80-95zM1150 736c14 182 14 188 28 385 103 20 188 37 384 76-163-185-259-294-342-385-21-24-42-46-63-69l-4-4zM2154 1144c0-3 4-7 4-4 39-62 40-64 51-118-2-25-4-49-8-72-36-95-38-100-114-204l1 1v1 1 1 1h1v1 1l-4 2c-1-3-2-6-2-8-7 190-8 196-43 411 32-4 68-8 114-14zM1783 363c-10-17-65-94-123-147-35 20-75 44-159 116 163 13 219 15 282 31zM1789 363c41 6 108 35 166 63l10-13c-3-5-7-9-11-14-70-83-151-156-242-215-20 11-35 21-48 30 72 67 113 131 125 149zM1136 726l-229-62-47 378v2h1c0 1-1 2-1 3 135-158 140-164 276-321zM1427 51c4 9 8 17 9 20 35 16 141 74 223 140 10-7 28-18 48-30-86-55-180-99-280-130zM1260 1514c-73 70-148 138-292 269 126 0 211 0 281-1 6-125 6-128 12-268zM1537 896l-388-171v3l4 5 5 5 2 2c21 23 42 45 64 69 91 100 196 218 343 385-7-123-13-214-18-287l-2-4c-4-2-7-4-11-5zM296 563l-9 3v1c-90 210-92 216-159 423 2-2 6-5 6-5l168-188 2 2-2-2c43-46 80-83 121-122zM1175 1133h-1-2l-253 330 338 46 1-2 1-1-24-108c-12-53-24-105-35-157zM202 480c-6 9-13 19-19 28-22 70-36 116-45 158l146-105 3-6zM1968 416l-9 12c10 5 20 10 30 15-7-9-14-18-21-27zM2123 1540l-5 4v13c3-7 6-14 9-21zM862 1063c13 115 29 232 53 398l255-333 1-4c-76-15-162-32-309-61zM793 372c-101 205-102 208-204 443 126 117 128 118 264 240l2-13-1-4h1l48-373-300 153-2-4 301-154-104-281-3-7zM1536 2021c-53 12-119 23-221 41l1 2-20 2-3 1c0 1 0 1 0 1-1 0-1 0-2 0-89 106-92 109-164 145 21-1 42-1 63-3 78-9 235-45 346-189zM1147 309h1l327 27v-3c-229-78-240-80-466-134-1 1-2 2-3 3zM1204 1240c12 53 24 105 36 158l23 104c75-72 151-149 300-300-196-39-282-56-385-76zM426 678c-41 39-78 76-120 122-2 2-176 196-176 196 185-86 191-89 450-180zM2084 592c11 47 10 58 1 144 76 104 83 113 113 192-20-120-59-233-114-336zM1725 2018c-24 19-47 34-84 59 32-18 64-38 94-59h-7zM951 30c-72 111-74 115-152 327 89-70 199-156 199-156-24-107-33-116-47-171zM1145 313l-339 55h-3c141 143 238 243 339 352l1-1 2-3 1-402zM731 72c-86 31-167 73-241 124 21 5 38 10 53 15 48-41 188-139 188-139zM1565 901l268 67 238-226zM1497 336c195 111 276 158 361 219 30-38 57-74 94-125-135-67-163-70-455-94zM1598 2099c115-74 118-76 226-173-136 52-193 73-279 93l-2 3h-1c-88 114-204 162-289 182 122-16 239-52 345-105zM353 402c-37 13-77 30-133 53-5 7-10 14-15 21l84 74c31-75 35-86 64-148zM1317 44c-127 41-182 62-293 144l-6 5-4 2c224 54 233 56 466 136zM1489 337l2 15 3 1-53 298 411-95c-84-60-167-107-363-219zM468 1712h2c5-141 6-143 19-300-131 46-200 70-249 86v1c107 107 108 108 228 213zM1253 1513l-337-45h-1c13 87 28 188 46 310 0-1 0-2 1-3l2 1 2 1c140-128 215-195 287-264zM797 2068v2c-79 32-135 33-159 32 34 16 69 30 105 43 24-30 40-50 57-76h-3zM779 374c-255 84-264 88-479 187l126 111c81-76 174-153 353-298zM174 523c-49 78-88 162-117 252 17-36 24-45 64-97l2 1-1-2 10-7c9-40 22-83 42-147zM120 1006l-7 4c-42 24-47 27-77 50l10 71h-1c6 29 15 65 30 123l5 10c6-60 19-133 40-258zM1866 553l154-67c-8-12-16-23-24-35-14-7-27-13-40-19-36 49-61 84-90 120zM1279 2067c-229 12-236 12-461 1 160 106 162 107 299 145h3 1l-1-2c75-37 77-38 163-141l-4 2-1-3-1-2c1 0 2 0 2 0zM1557 904l-1 1-1 1-1 1v1h1l-1 1c5 73 11 165 18 287 77-64 136-113 184-153l-1-1 74-70zM468 1717l-2-1-372-169 269 277c46-47 47-48 105-107zM1029 8c-1 0-1 0-1 0-15 1-55 8-74 18 16 57 23 61 48 168l12-5 5-3c113-83 168-105 296-146l-2-2v1c-95-16-187-28-284-31zM131 676l-6 5c-48 62-49 62-76 122-13 44-23 88-30 133h1l14 105h-2 2l1 13c31-22 35-25 84-53-3-180-3-249 12-325zM15 970c-5 40-8 82-9 122 4-7 8-14 20-30h1v-1l4-4-2-15-12-93c-1 7-2 14-2 21zM1730 2014l13-1c33-23 65-49 95-76-2-4-4-8-6-12-49 44-77 69-102 89zM494 1411c0 0 0 1-1 1-13 157-13 159-19 302l435-247zM986 12c-27 3-54 7-81 12 11-1 24-1 47-2 16-5 26-8 34-10zM1573 1205l145 535c48-191 48-195 86-411 0 0 1-3-1-3-105-57-111-60-230-121zM124 1009c-22 127-34 201-40 261 61 100 67 108 148 217-67-237-69-247-106-477zM1716 1761h-2c-80 135-85 145-165 252 85-19 142-41 280-94-18-34-31-51-111-163zM788 373c-183 148-277 226-359 302l156 139c101-235 103-239 203-441zM1310 35l-6-6 4-2 1 1 12 8c47 10 61 15 109 33l-9-19c-99-29-203-45-312-45-13 0-27 0-40 1 82 4 161 14 241 29zM308 1869c74 83 187 165 318 227 12 1 71 9 165-29-265-54-424-231-424-231l3-3c0 0 158 176 420 229l1-2h-1l2-4 7 3c-159-147-163-151-326-339h-1c-1 0-1 0-1 0-57 59-58 60-105 108 2 2-2 4-3 3h-2zM485 199c-100 69-188 153-260 249 54-23 93-39 131-51 2-6 5-10 8-17 0 1 133-130 175-166-15-5-32-9-54-15zM589 824l-2 211c66 5 148 12 260 21l-5-5c-125-111-132-118-246-223l-1 1zM732 76c-88 63-127 92-184 137 53 18 91 44 244 148-23-106-37-160-42-197zM2034 1169c-100 76-103 77-223 157 113 25 212 33 215 34 6-87 8-95 8-191zM1713 1752c-236 24-316 32-459 35v4c23 152 23 154 40 270 3-2 5-4 8-6zM479 1716l478 69c-18-124-33-226-46-314zM579 1043c-129 109-130 110-246 214h-1l-1 3 160 143c39-174 40-178 88-360zM329 1264c-47 118-49 123-87 229 48-16 117-41 244-85l-8-7 1-2zM1859 561c-55 68-124 145-296 336l515-162c-100-83-161-132-219-174zM948 27c-48 1-50 2-97 9-37 8-73 19-109 32l-6 4c11 53 59 284 59 284 78-214 80-218 153-329zM1834 973l-75 71 1 1c-48 40-106 89-183 153 274-21 337-25 455-39l-197-185zM544 216c-42 36-174 167-174 167-1 1-9 12-9 12 90-27 170-29 424-33-151-103-187-128-241-146zM1138 736l-2-2c-132 152-139 159-271 314l1 1-5 6v3c149 30 236 47 312 62-13-198-14-202-28-390l-1-1zM2027 1366c-67 103-133 184-299 377 199-73 252-93 319-145l4-16c-15-124-24-216-24-216zM480 1721c161 186 165 189 326 338 29-46 65-111 150-270zM2114 1548c-21 18-39 33-55 46-1 4-4 9-4 9-91 153-104 182-217 320l-2-2-1 1c3 4 5 8 7 12 114-101 208-227 272-368z">
          <text:p/>
        </draw:path>
        <draw:path draw:style-name="gr1" draw:text-style-name="P1" draw:layer="layout" svg:width="0.031cm" svg:height="0.032cm" svg:x="6.625cm" svg:y="18.444cm" svg:viewBox="0 0 32 33" svg:d="M15 33c8 0 17-6 17-17 0-8-6-16-17-16-7 0-15 6-15 16 0 11 6 17 15 17z">
          <text:p/>
        </draw:path>
        <draw:path draw:style-name="gr1" draw:text-style-name="P1" draw:layer="layout" svg:width="0.031cm" svg:height="0.031cm" svg:x="6.795cm" svg:y="18.321cm" svg:viewBox="0 0 32 32" svg:d="M17 32c7 0 15-5 15-15 0-9-6-17-15-17s-17 6-17 17c0 10 6 15 17 15z">
          <text:p/>
        </draw:path>
        <draw:path draw:style-name="gr1" draw:text-style-name="P1" draw:layer="layout" svg:width="0.031cm" svg:height="0.032cm" svg:x="6.141cm" svg:y="18.308cm" svg:viewBox="0 0 32 33" svg:d="M16 33c8 0 16-7 16-17 0-8-6-16-16-16-8 0-16 6-16 16 0 8 8 17 16 17z">
          <text:p/>
        </draw:path>
        <draw:path draw:style-name="gr1" draw:text-style-name="P1" draw:layer="layout" svg:width="0.031cm" svg:height="0.031cm" svg:x="6.285cm" svg:y="18.831cm" svg:viewBox="0 0 32 32" svg:d="M15 32c8 0 17-6 17-15 0-8-6-17-17-17-8 0-15 7-15 17 0 9 7 15 15 15z">
          <text:p/>
        </draw:path>
        <draw:path draw:style-name="gr1" draw:text-style-name="P1" draw:layer="layout" svg:width="0.031cm" svg:height="0.032cm" svg:x="5.991cm" svg:y="19.165cm" svg:viewBox="0 0 32 33" svg:d="M17 33c8 0 15-6 15-16 0-9-5-17-15-17-8 0-17 6-17 17 0 10 9 16 17 16z">
          <text:p/>
        </draw:path>
        <draw:path draw:style-name="gr1" draw:text-style-name="P1" draw:layer="layout" svg:width="0.031cm" svg:height="0.032cm" svg:x="5.721cm" svg:y="18.924cm" svg:viewBox="0 0 32 33" svg:d="M16 33c7 0 16-6 16-16 0-8-7-17-16-17-8 0-16 7-16 17s8 16 16 16z">
          <text:p/>
        </draw:path>
        <draw:path draw:style-name="gr1" draw:text-style-name="P1" draw:layer="layout" svg:width="0.031cm" svg:height="0.031cm" svg:x="5.432cm" svg:y="18.668cm" svg:viewBox="0 0 32 32" svg:d="M16 32c8 0 16-6 16-15s-6-17-16-17c-9 0-16 6-16 17 0 7 7 15 16 15z">
          <text:p/>
        </draw:path>
        <draw:path draw:style-name="gr1" draw:text-style-name="P1" draw:layer="layout" svg:width="0.032cm" svg:height="0.031cm" svg:x="5.262cm" svg:y="19.107cm" svg:viewBox="0 0 33 32" svg:d="M16 32c9 0 17-6 17-15 0-8-6-17-17-17-8 0-16 7-16 17 0 9 6 15 16 15z">
          <text:p/>
        </draw:path>
        <draw:path draw:style-name="gr1" draw:text-style-name="P1" draw:layer="layout" svg:width="0.031cm" svg:height="0.031cm" svg:x="5.375cm" svg:y="19.607cm" svg:viewBox="0 0 32 32" svg:d="M17 32c8 0 15-6 15-16s-6-16-15-16c-8 0-17 6-17 16s9 16 17 16z">
          <text:p/>
        </draw:path>
        <draw:path draw:style-name="gr1" draw:text-style-name="P1" draw:layer="layout" svg:width="0.031cm" svg:height="0.031cm" svg:x="5.608cm" svg:y="19.824cm" svg:viewBox="0 0 32 32" svg:d="M16 32c9 0 16-5 16-15 0-8-5-17-16-17-8 0-16 7-16 17 0 8 8 15 16 15z">
          <text:p/>
        </draw:path>
        <draw:path draw:style-name="gr1" draw:text-style-name="P1" draw:layer="layout" svg:width="0.031cm" svg:height="0.031cm" svg:x="6.094cm" svg:y="19.896cm" svg:viewBox="0 0 32 32" svg:d="M16 32c8 0 16-6 16-16 0-8-6-16-16-16-8 0-16 6-16 16 2 10 8 16 16 16z">
          <text:p/>
        </draw:path>
        <draw:path draw:style-name="gr1" draw:text-style-name="P1" draw:layer="layout" svg:width="0.031cm" svg:height="0.031cm" svg:x="6.31cm" svg:y="19.232cm" svg:viewBox="0 0 32 32" svg:d="M15 32c8 0 17-6 17-16s-7-16-17-16c-7 0-15 6-15 16s8 16 15 16z">
          <text:p/>
        </draw:path>
        <draw:path draw:style-name="gr1" draw:text-style-name="P1" draw:layer="layout" svg:width="0.031cm" svg:height="0.031cm" svg:x="5.628cm" svg:y="19.515cm" svg:viewBox="0 0 32 32" svg:d="M15 32c8 0 17-6 17-16 0-8-7-16-17-16-9 0-15 6-15 16 2 10 8 16 15 16z">
          <text:p/>
        </draw:path>
        <draw:path draw:style-name="gr1" draw:text-style-name="P1" draw:layer="layout" svg:width="0.031cm" svg:height="0.032cm" svg:x="6.048cm" svg:y="19.577cm" svg:viewBox="0 0 32 33" svg:d="M16 33c8 0 16-7 16-17 0-8-6-16-16-16-11 0-16 6-16 16s7 17 16 17z">
          <text:p/>
        </draw:path>
        <draw:path draw:style-name="gr1" draw:text-style-name="P1" draw:layer="layout" svg:width="0.031cm" svg:height="0.031cm" svg:x="6.708cm" svg:y="19.313cm" svg:viewBox="0 0 32 32" svg:d="M17 32c8 0 15-6 15-15s-5-17-15-17c-8 0-17 6-17 17 0 7 7 15 17 15z">
          <text:p/>
        </draw:path>
        <draw:path draw:style-name="gr1" draw:text-style-name="P1" draw:layer="layout" svg:width="0.031cm" svg:height="0.032cm" svg:x="7.171cm" svg:y="19.268cm" svg:viewBox="0 0 32 33" svg:d="M16 33c8 0 16-7 16-17 0-8-6-16-16-16-7 0-16 6-16 16 2 10 9 17 16 17z">
          <text:p/>
        </draw:path>
        <draw:path draw:style-name="gr1" draw:text-style-name="P1" draw:layer="layout" svg:width="0.031cm" svg:height="0.031cm" svg:x="7.216cm" svg:y="18.847cm" svg:viewBox="0 0 32 32" svg:d="M15 32c9 0 17-6 17-17 0-7-6-15-17-15-8 0-15 6-15 15 1 9 7 17 15 17z">
          <text:p/>
        </draw:path>
        <draw:path draw:style-name="gr1" draw:text-style-name="P1" draw:layer="layout" svg:width="0.031cm" svg:height="0.031cm" svg:x="6.992cm" svg:y="18.664cm" svg:viewBox="0 0 32 32" svg:d="M16 32c7 0 16-6 16-15s-7-17-16-17c-8 0-16 6-16 17 0 9 8 15 16 15z">
          <text:p/>
        </draw:path>
        <draw:path draw:style-name="gr1" draw:text-style-name="P1" draw:layer="layout" svg:width="0.031cm" svg:height="0.031cm" svg:x="5.931cm" svg:y="18.472cm" svg:viewBox="0 0 32 32" svg:d="M17 32c7 0 15-6 15-17 0-9-6-15-15-15-8 0-17 6-17 15 0 11 9 17 17 17z">
          <text:p/>
        </draw:path>
        <draw:path draw:style-name="gr1" draw:text-style-name="P1" draw:layer="layout" svg:width="0.031cm" svg:height="0.031cm" svg:x="5.498cm" svg:y="18.505cm" svg:viewBox="0 0 32 32" svg:d="M16 32c8 0 16-6 16-17 0-8-6-15-16-15-8 0-16 6-16 15 2 9 8 17 16 17z">
          <text:p/>
        </draw:path>
        <draw:path draw:style-name="gr1" draw:text-style-name="P1" draw:layer="layout" svg:width="0.031cm" svg:height="0.031cm" svg:x="6.687cm" svg:y="19.008cm" svg:viewBox="0 0 32 32" svg:d="M15 32c8 0 17-6 17-15s-6-17-17-17c-7 0-15 6-15 17 0 7 8 15 15 15z">
          <text:p/>
        </draw:path>
        <draw:path draw:style-name="gr1" draw:text-style-name="P1" draw:layer="layout" svg:width="0.031cm" svg:height="0.031cm" svg:x="6.854cm" svg:y="19.855cm" svg:viewBox="0 0 32 32" svg:d="M17 32c7 0 15-5 15-15 0-8-6-17-15-17s-17 7-17 17 8 15 17 15z">
          <text:p/>
        </draw:path>
        <draw:path draw:style-name="gr1" draw:text-style-name="P1" draw:layer="layout" svg:width="0.027cm" svg:height="0.027cm" svg:x="7.194cm" svg:y="19.702cm" svg:viewBox="0 0 28 28" svg:d="M15 28c8 0 13-7 13-15 0-7-5-13-13-13s-15 6-15 13c0 8 7 15 15 15z">
          <text:p/>
        </draw:path>
        <draw:path draw:style-name="gr1" draw:text-style-name="P1" draw:layer="layout" svg:width="0.031cm" svg:height="0.031cm" svg:x="7.293cm" svg:y="19.255cm" svg:viewBox="0 0 32 32" svg:d="M17 32c8 0 15-6 15-16 0-8-5-16-15-16-8 0-17 6-17 16 2 8 9 16 17 16z">
          <text:p/>
        </draw:path>
        <draw:path draw:style-name="gr1" draw:text-style-name="P1" draw:layer="layout" svg:width="0.031cm" svg:height="0.031cm" svg:x="6.399cm" svg:y="19.618cm" svg:viewBox="0 0 32 32" svg:d="M17 32c8 0 15-5 15-16 0-8-5-16-15-16-8 0-17 6-17 16 0 11 7 16 17 16z">
          <text:p/>
        </draw:path>
        <draw:path draw:style-name="gr1" draw:text-style-name="P1" draw:layer="layout" svg:width="0.031cm" svg:height="0.031cm" svg:x="5.941cm" svg:y="20.172cm" svg:viewBox="0 0 32 32" svg:d="M15 32c8 0 17-6 17-16 0-8-7-16-17-16-9 0-15 6-15 16s7 16 15 16z">
          <text:p/>
        </draw:path>
        <draw:path draw:style-name="gr1" draw:text-style-name="P1" draw:layer="layout" svg:width="0.032cm" svg:height="0.031cm" svg:x="6.428cm" svg:y="20.172cm" svg:viewBox="0 0 33 32" svg:d="M17 32c8 0 16-6 16-16 0-8-6-16-16-16-8 0-17 6-17 16 0 7 9 16 17 16z">
          <text:p/>
        </draw:path>
        <draw:path draw:style-name="gr1" draw:text-style-name="P1" draw:layer="layout" svg:width="0.031cm" svg:height="0.031cm" svg:x="5.496cm" svg:y="19.935cm" svg:viewBox="0 0 32 32" svg:d="M16 32c8 0 16-6 16-15 0-11-6-17-16-17-8 0-16 6-16 17 0 9 8 15 16 15z">
          <text:p/>
        </draw:path>
        <draw:path draw:style-name="gr1" draw:text-style-name="P1" draw:layer="layout" svg:width="0.031cm" svg:height="0.031cm" svg:x="6.971cm" svg:y="20.028cm" svg:viewBox="0 0 32 32" svg:d="M15 32c9 0 17-5 17-15 0-9-6-17-17-17-9 0-15 6-15 17 0 9 7 16 15 15z">
          <text:p/>
        </draw:path>
        <draw:path draw:style-name="gr1" draw:text-style-name="P1" draw:layer="layout" svg:width="0.031cm" svg:height="0.031cm" svg:x="6.454cm" svg:y="18.147cm" svg:viewBox="0 0 32 32" svg:d="M16 32c8 0 16-6 16-15 0-8-6-17-16-17-8 0-16 7-16 17 0 9 8 15 16 15z">
          <text:p/>
        </draw:path>
        <draw:path draw:style-name="gr2" draw:text-style-name="P2" draw:layer="layout" svg:width="0.072cm" svg:height="0.183cm" svg:x="6.939cm" svg:y="18.493cm" svg:viewBox="0 0 73 184" svg:d="M4 0h-4c30 57 50 106 70 184h3c-17-76-38-128-69-184z">
          <text:p/>
        </draw:path>
        <draw:line draw:style-name="gr238" draw:text-style-name="P236" draw:layer="layout" svg:x1="4.416cm" svg:y1="31.953cm" svg:x2="37.757cm" svg:y2="31.953cm">
          <text:p/>
        </draw:line>
        <draw:frame draw:style-name="gr239" draw:text-style-name="P239" draw:layer="layout" svg:width="30.408cm" svg:height="1.428cm" svg:x="4.416cm" svg:y="32.39cm">
          <draw:text-box>
            <text:p text:style-name="P238"><text:span text:style-name="T1">全國⼤專院校欲提升 </text:span><text:span text:style-name="T1">EMI </text:span><text:span text:style-name="T1">教學策略與⾃我專業教學成⻑之專兼任教師</text:span></text:p>
          </draw:text-box>
        </draw:frame>
        <draw:frame draw:style-name="gr236" draw:text-style-name="P236" draw:layer="layout" svg:width="3.624cm" svg:height="3.624cm" svg:x="13.852cm" svg:y="55.052cm">
          <draw:image xlink:href="Pictures/10000000000000E4000000E381032C60938F6BE0.png" xlink:type="simple" xlink:show="embed" xlink:actuate="onLoad" draw:mime-type="image/png">
            <text:p/>
          </draw:image>
        </draw:frame>
        <draw:frame draw:style-name="gr236" draw:text-style-name="P236" draw:layer="layout" svg:width="3.65cm" svg:height="3.624cm" svg:x="18.817cm" svg:y="55.052cm">
          <draw:image xlink:href="Pictures/10000000000000E2000000E0ACEB328D3A90148D.png" xlink:type="simple" xlink:show="embed" xlink:actuate="onLoad" draw:mime-type="image/png">
            <text:p/>
          </draw:image>
        </draw:frame>
        <draw:frame draw:style-name="gr236" draw:text-style-name="P236" draw:layer="layout" svg:width="4.761cm" svg:height="2.856cm" svg:x="36.452cm" svg:y="56.456cm">
          <draw:image xlink:href="Pictures/100002010000013E000000BE4461ADC3260F6707.png" xlink:type="simple" xlink:show="embed" xlink:actuate="onLoad" draw:mime-type="image/png">
            <text:p/>
          </draw:image>
        </draw:frame>
        <draw:frame draw:style-name="gr240" draw:text-style-name="P240" draw:layer="layout" svg:width="5.082cm" svg:height="1.838cm" svg:x="4.459cm" svg:y="29.877cm">
          <draw:text-box>
            <text:p text:style-name="P238"><text:span text:style-name="T2">招⽣對象</text:span></text:p>
          </draw:text-box>
        </draw:frame>
        <draw:line draw:style-name="gr238" draw:text-style-name="P236" draw:layer="layout" svg:x1="4.416cm" svg:y1="46.361cm" svg:x2="37.757cm" svg:y2="46.361cm">
          <text:p/>
        </draw:line>
        <draw:frame draw:style-name="gr241" draw:text-style-name="P241" draw:layer="layout" svg:width="8.469cm" svg:height="1.229cm" svg:x="4.613cm" svg:y="56.313cm">
          <draw:text-box>
            <text:p text:style-name="P238"><text:span text:style-name="T3">更多課程與報名資訊：</text:span></text:p>
          </draw:text-box>
        </draw:frame>
        <draw:frame draw:style-name="gr242" draw:text-style-name="P242" draw:layer="layout" svg:width="25.911cm" svg:height="1.025cm" svg:x="9.738cm" svg:y="44.931cm">
          <draw:text-box>
            <text:p text:style-name="P238"><text:span text:style-name="T4">（課程費⽤不包含 </text:span><text:span text:style-name="T4">HEA Fellowship </text:span><text:span text:style-name="T4">申請費⽤，須由申請者⾃付或所屬學校補助）</text:span></text:p>
          </draw:text-box>
        </draw:frame>
        <draw:frame draw:style-name="gr239" draw:text-style-name="P239" draw:layer="layout" svg:width="4.168cm" svg:height="1.428cm" svg:x="4.458cm" svg:y="46.813cm">
          <draw:text-box>
            <text:p text:style-name="P238"><text:span text:style-name="T1">課程原價 </text:span></text:p>
          </draw:text-box>
        </draw:frame>
        <draw:frame draw:style-name="gr239" draw:text-style-name="P239" draw:layer="layout" svg:width="7.893cm" svg:height="1.428cm" svg:x="4.458cm" svg:y="48.295cm">
          <draw:text-box>
            <text:p text:style-name="P238"><text:span text:style-name="T1">校外教師早⿃優惠</text:span></text:p>
          </draw:text-box>
        </draw:frame>
        <draw:frame draw:style-name="gr239" draw:text-style-name="P239" draw:layer="layout" svg:width="14.93cm" svg:height="1.428cm" svg:x="4.458cm" svg:y="49.777cm">
          <draw:text-box>
            <text:p text:style-name="P238"><text:span text:style-name="T1">校外教師三⼈</text:span><text:span text:style-name="T1">(</text:span><text:span text:style-name="T1">含</text:span><text:span text:style-name="T1">)</text:span><text:span text:style-name="T1">以上團報優惠 </text:span></text:p>
          </draw:text-box>
        </draw:frame>
        <draw:frame draw:style-name="gr239" draw:text-style-name="P239" draw:layer="layout" svg:width="8.113cm" svg:height="1.428cm" svg:x="4.458cm" svg:y="51.258cm">
          <draw:text-box>
            <text:p text:style-name="P238"><text:span text:style-name="T1">陽明交⼤教師優惠 </text:span></text:p>
          </draw:text-box>
        </draw:frame>
        <draw:frame draw:style-name="gr240" draw:text-style-name="P240" draw:layer="layout" svg:width="5.082cm" svg:height="1.838cm" svg:x="4.458cm" svg:y="44.285cm">
          <draw:text-box>
            <text:p text:style-name="P238"><text:span text:style-name="T2">課程費⽤</text:span></text:p>
          </draw:text-box>
        </draw:frame>
        <draw:frame draw:style-name="gr239" draw:text-style-name="P239" draw:layer="layout" svg:width="5.162cm" svg:height="1.428cm" svg:x="22.267cm" svg:y="46.813cm">
          <draw:text-box>
            <text:p text:style-name="P238"><text:span text:style-name="T1">NT$29,500</text:span></text:p>
          </draw:text-box>
        </draw:frame>
        <draw:frame draw:style-name="gr239" draw:text-style-name="P239" draw:layer="layout" svg:width="5.162cm" svg:height="1.428cm" svg:x="22.267cm" svg:y="48.295cm">
          <draw:text-box>
            <text:p text:style-name="P238"><text:span text:style-name="T1">NT$28,500</text:span></text:p>
          </draw:text-box>
        </draw:frame>
        <draw:frame draw:style-name="gr239" draw:text-style-name="P239" draw:layer="layout" svg:width="5.162cm" svg:height="1.428cm" svg:x="22.267cm" svg:y="49.777cm">
          <draw:text-box>
            <text:p text:style-name="P238"><text:span text:style-name="T1">NT$27,000</text:span></text:p>
          </draw:text-box>
        </draw:frame>
        <draw:frame draw:style-name="gr239" draw:text-style-name="P239" draw:layer="layout" svg:width="5.162cm" svg:height="1.428cm" svg:x="22.267cm" svg:y="51.258cm">
          <draw:text-box>
            <text:p text:style-name="P238"><text:span text:style-name="T1">NT$25,000</text:span></text:p>
          </draw:text-box>
        </draw:frame>
        <draw:frame draw:style-name="gr241" draw:text-style-name="P241" draw:layer="layout" svg:width="5.082cm" svg:height="1.229cm" svg:x="8.868cm" svg:y="24.941cm">
          <draw:text-box>
            <text:p text:style-name="P238"><text:span text:style-name="T5">結訓後可獲得</text:span></text:p>
          </draw:text-box>
        </draw:frame>
        <draw:frame draw:style-name="gr241" draw:text-style-name="P241" draw:layer="layout" svg:width="19.896cm" svg:height="1.229cm" svg:x="8.868cm" svg:y="26cm">
          <draw:text-box>
            <text:p text:style-name="P238"><text:span text:style-name="T5">1. </text:span><text:span text:style-name="T5">英國⾼等教育學院授予之 <text:s/></text:span><text:span text:style-name="T6">Advance HE EMI </text:span><text:span text:style-name="T6">證書</text:span></text:p>
          </draw:text-box>
        </draw:frame>
        <draw:frame draw:style-name="gr241" draw:text-style-name="P241" draw:layer="layout" svg:width="20.375cm" svg:height="1.229cm" svg:x="8.868cm" svg:y="27.058cm">
          <draw:text-box>
            <text:p text:style-name="P238"><text:span text:style-name="T5">2. </text:span><text:span text:style-name="T5">英國⾼等教育學院會⼠ </text:span><text:span text:style-name="T6">HEA Fellowship </text:span><text:span text:style-name="T6">申請諮詢</text:span></text:p>
          </draw:text-box>
        </draw:frame>
        <draw:frame draw:style-name="gr241" draw:text-style-name="P241" draw:layer="layout" svg:width="25.249cm" svg:height="1.229cm" svg:x="8.868cm" svg:y="21.739cm">
          <draw:text-box>
            <text:p text:style-name="P238"><text:span text:style-name="T6">跨國、跨領域授課團隊</text:span><text:span text:style-name="T5">含 </text:span><text:span text:style-name="T5">Advance HE </text:span><text:span text:style-name="T5">認證之國際⾼教培訓講師及</text:span></text:p>
          </draw:text-box>
        </draw:frame>
        <draw:frame draw:style-name="gr241" draw:text-style-name="P241" draw:layer="layout" svg:width="17.471cm" svg:height="1.229cm" svg:x="8.868cm" svg:y="22.798cm">
          <draw:text-box>
            <text:p text:style-name="P238"><text:span text:style-name="T5">陽明交⼤專業領域榮獲 </text:span><text:span text:style-name="T5">HEA Fellowship </text:span><text:span text:style-name="T5">教師</text:span></text:p>
          </draw:text-box>
        </draw:frame>
        <draw:frame draw:style-name="gr241" draw:text-style-name="P241" draw:layer="layout" svg:width="26.416cm" svg:height="1.229cm" svg:x="8.868cm" svg:y="18.067cm">
          <draw:text-box>
            <text:p text:style-name="P238"><text:span text:style-name="T5">英國⾼等教育學院 </text:span><text:span text:style-name="T6">Advance HE </text:span><text:span text:style-name="T6">全球⾸度授權</text:span><text:span text:style-name="T5">認證</text:span><text:span text:style-name="T5">EMI</text:span><text:span text:style-name="T5">專業發展課程</text:span></text:p>
          </draw:text-box>
        </draw:frame>
        <draw:frame draw:style-name="gr241" draw:text-style-name="P241" draw:layer="layout" svg:width="26.537cm" svg:height="1.229cm" svg:x="8.868cm" svg:y="19.125cm">
          <draw:text-box>
            <text:p text:style-name="P238"><text:span text:style-name="T5">共計</text:span><text:span text:style-name="T5">24</text:span><text:span text:style-name="T5">⼩時 </text:span><text:span text:style-name="T5">(18</text:span><text:span text:style-name="T5">⼩時線上同步＋</text:span><text:span text:style-name="T5">6</text:span><text:span text:style-name="T5">⼩時實體</text:span><text:span text:style-name="T5">EMI</text:span><text:span text:style-name="T5">教學演⽰與觀議課</text:span><text:span text:style-name="T5">)</text:span></text:p>
          </draw:text-box>
        </draw:frame>
        <draw:frame draw:style-name="gr243" draw:text-style-name="P243" draw:layer="layout" svg:width="17.511cm" svg:height="3.172cm" svg:x="3.86cm" svg:y="1.855cm">
          <draw:text-box>
            <text:p text:style-name="P238"><text:span text:style-name="T7">國⽴陽明交通⼤學</text:span></text:p>
          </draw:text-box>
        </draw:frame>
        <draw:frame draw:style-name="gr244" draw:text-style-name="P244" draw:layer="layout" svg:width="28.721cm" svg:height="5.2cm" svg:x="3.86cm" svg:y="4.445cm">
          <draw:text-box>
            <text:p text:style-name="P238"><text:span text:style-name="T8">國際⾼教英語授課</text:span></text:p>
          </draw:text-box>
        </draw:frame>
        <draw:frame draw:style-name="gr244" draw:text-style-name="P244" draw:layer="layout" svg:width="22.669cm" svg:height="5.2cm" svg:x="3.86cm" svg:y="8.572cm">
          <draw:text-box>
            <text:p text:style-name="P238"><text:span text:style-name="T8">EMI </text:span><text:span text:style-name="T8">認證課程</text:span></text:p>
          </draw:text-box>
        </draw:frame>
        <draw:line draw:style-name="gr238" draw:text-style-name="P236" draw:layer="layout" svg:x1="4.416cm" svg:y1="37.143cm" svg:x2="37.757cm" svg:y2="37.143cm">
          <text:p/>
        </draw:line>
        <draw:frame draw:style-name="gr239" draw:text-style-name="P239" draw:layer="layout" svg:width="25.381cm" svg:height="1.428cm" svg:x="3.86cm" svg:y="13.625cm">
          <draw:text-box>
            <text:p text:style-name="P238"><text:span text:style-name="T9">Advance HE EMI Training for Professional Academics</text:span></text:p>
          </draw:text-box>
        </draw:frame>
        <draw:frame draw:style-name="gr239" draw:text-style-name="P239" draw:layer="layout" svg:width="10.662cm" svg:height="1.428cm" svg:x="4.416cm" svg:y="37.581cm">
          <draw:text-box>
            <text:p text:style-name="P238"><text:span text:style-name="T1">每⽇ </text:span><text:span text:style-name="T1">09 : 30 </text:span><text:span text:style-name="T1">－ </text:span><text:span text:style-name="T1">16 : 30</text:span></text:p>
          </draw:text-box>
        </draw:frame>
        <draw:frame draw:style-name="gr245" draw:text-style-name="P245" draw:layer="layout" svg:width="24.024cm" svg:height="1.944cm" svg:x="4.416cm" svg:y="39.183cm">
          <draw:text-box>
            <text:p text:style-name="P238"><text:span text:style-name="T10">6 / 1 3 </text:span><text:span text:style-name="T10">、 </text:span><text:span text:style-name="T10">6 / 1 4 </text:span><text:span text:style-name="T10">、 </text:span><text:span text:style-name="T10">6 / 2 1 </text:span><text:span text:style-name="T10">、 </text:span><text:span text:style-name="T10">6 / 2 2 <text:s/></text:span></text:p>
          </draw:text-box>
        </draw:frame>
        <draw:frame draw:style-name="gr242" draw:text-style-name="P242" draw:layer="layout" svg:width="2.594cm" svg:height="1.025cm" svg:x="4.585cm" svg:y="41.596cm">
          <draw:text-box>
            <text:p text:style-name="P238"><text:span text:style-name="T11">(</text:span><text:span text:style-name="T11">線上同</text:span></text:p>
          </draw:text-box>
        </draw:frame>
        <draw:frame draw:style-name="gr242" draw:text-style-name="P242" draw:layer="layout" svg:width="0.709cm" svg:height="1.025cm" svg:x="6.967cm" svg:y="41.776cm">
          <draw:text-box>
            <text:p text:style-name="P238"><text:span text:style-name="T12">歩</text:span></text:p>
          </draw:text-box>
        </draw:frame>
        <draw:frame draw:style-name="gr242" draw:text-style-name="P242" draw:layer="layout" svg:width="0.704cm" svg:height="1.025cm" svg:x="7.672cm" svg:y="41.596cm">
          <draw:text-box>
            <text:p text:style-name="P238"><text:span text:style-name="T11">)</text:span></text:p>
          </draw:text-box>
        </draw:frame>
        <draw:frame draw:style-name="gr242" draw:text-style-name="P242" draw:layer="layout" svg:width="3.301cm" svg:height="1.025cm" svg:x="15.481cm" svg:y="41.12cm">
          <draw:text-box>
            <text:p text:style-name="P238"><text:span text:style-name="T11">(</text:span><text:span text:style-name="T11">陽明交⼤</text:span></text:p>
          </draw:text-box>
        </draw:frame>
        <draw:frame draw:style-name="gr242" draw:text-style-name="P242" draw:layer="layout" svg:width="4.715cm" svg:height="1.025cm" svg:x="14.776cm" svg:y="41.993cm">
          <draw:text-box>
            <text:p text:style-name="P238"><text:span text:style-name="T11">光復校區實體</text:span><text:span text:style-name="T11">)</text:span></text:p>
          </draw:text-box>
        </draw:frame>
        <draw:frame draw:style-name="gr242" draw:text-style-name="P242" draw:layer="layout" svg:width="2.594cm" svg:height="1.025cm" svg:x="20.859cm" svg:y="41.596cm">
          <draw:text-box>
            <text:p text:style-name="P238"><text:span text:style-name="T11">(</text:span><text:span text:style-name="T11">線上同</text:span></text:p>
          </draw:text-box>
        </draw:frame>
        <draw:frame draw:style-name="gr242" draw:text-style-name="P242" draw:layer="layout" svg:width="0.709cm" svg:height="1.025cm" svg:x="23.242cm" svg:y="41.776cm">
          <draw:text-box>
            <text:p text:style-name="P238"><text:span text:style-name="T12">歩</text:span></text:p>
          </draw:text-box>
        </draw:frame>
        <draw:frame draw:style-name="gr242" draw:text-style-name="P242" draw:layer="layout" svg:width="0.704cm" svg:height="1.025cm" svg:x="23.947cm" svg:y="41.596cm">
          <draw:text-box>
            <text:p text:style-name="P238"><text:span text:style-name="T11">)</text:span></text:p>
          </draw:text-box>
        </draw:frame>
        <draw:frame draw:style-name="gr242" draw:text-style-name="P242" draw:layer="layout" svg:width="2.594cm" svg:height="1.025cm" svg:x="9.925cm" svg:y="41.596cm">
          <draw:text-box>
            <text:p text:style-name="P238"><text:span text:style-name="T11">(</text:span><text:span text:style-name="T11">線上同</text:span></text:p>
          </draw:text-box>
        </draw:frame>
        <draw:frame draw:style-name="gr242" draw:text-style-name="P242" draw:layer="layout" svg:width="0.709cm" svg:height="1.025cm" svg:x="12.307cm" svg:y="41.776cm">
          <draw:text-box>
            <text:p text:style-name="P238"><text:span text:style-name="T12">歩</text:span></text:p>
          </draw:text-box>
        </draw:frame>
        <draw:frame draw:style-name="gr242" draw:text-style-name="P242" draw:layer="layout" svg:width="0.704cm" svg:height="1.025cm" svg:x="13.012cm" svg:y="41.596cm">
          <draw:text-box>
            <text:p text:style-name="P238"><text:span text:style-name="T11">)</text:span></text:p>
          </draw:text-box>
        </draw:frame>
        <draw:frame draw:style-name="gr240" draw:text-style-name="P240" draw:layer="layout" svg:width="5.082cm" svg:height="1.838cm" svg:x="4.459cm" svg:y="35.068cm">
          <draw:text-box>
            <text:p text:style-name="P238"><text:span text:style-name="T2">課程時間</text:span></text:p>
          </draw:text-box>
        </draw:frame>
        <draw:frame draw:style-name="gr242" draw:text-style-name="P242" draw:layer="layout" svg:width="6.365cm" svg:height="1.025cm" svg:x="31.409cm" svg:y="41.556cm">
          <draw:text-box>
            <text:p text:style-name="P238"><text:span text:style-name="T13">註：培訓以英語進⾏</text:span></text:p>
          </draw:text-box>
        </draw:frame>
      </draw:page>
      <draw:page draw:name="page2" draw:style-name="dp1" draw:master-page-name="master-page3">
        <draw:polygon draw:style-name="gr1" draw:text-style-name="P1" draw:layer="layout" svg:width="41.989cm" svg:height="59.398cm" svg:x="0cm" svg:y="0cm" svg:viewBox="0 0 41990 59399" draw:points="0,0 41990,0 41990,59399 0,59399">
          <text:p/>
        </draw:polygon>
        <draw:polygon draw:style-name="gr1" draw:text-style-name="P1" draw:layer="layout" svg:width="41.989cm" svg:height="59.398cm" svg:x="0cm" svg:y="0cm" svg:viewBox="0 0 41990 59399" draw:points="0,0 41990,0 41990,59399 0,59399">
          <text:p/>
        </draw:polygon>
        <draw:polygon draw:style-name="gr2" draw:text-style-name="P2" draw:layer="layout" svg:width="0cm" svg:height="0cm" svg:x="0cm" svg:y="-0.001cm" svg:viewBox="0 0 0 0" draw:points="0,0">
          <text:p/>
        </draw:polygon>
        <draw:polygon draw:style-name="gr2" draw:text-style-name="P2" draw:layer="layout" svg:width="0cm" svg:height="0cm" svg:x="0cm" svg:y="-0.001cm" svg:viewBox="0 0 0 0" draw:points="0,0">
          <text:p/>
        </draw:polygon>
        <draw:polygon draw:style-name="gr195" draw:text-style-name="P195" draw:layer="layout" svg:width="0cm" svg:height="0cm" svg:x="0cm" svg:y="-0.001cm" svg:viewBox="0 0 0 0" draw:points="0,0">
          <text:p/>
        </draw:polygon>
        <draw:polygon draw:style-name="gr195" draw:text-style-name="P195" draw:layer="layout" svg:width="0cm" svg:height="0cm" svg:x="0cm" svg:y="-0.001cm" svg:viewBox="0 0 0 0" draw:points="0,0">
          <text:p/>
        </draw:polygon>
        <draw:polygon draw:style-name="gr62" draw:text-style-name="P62" draw:layer="layout" svg:width="22.768cm" svg:height="21.007cm" svg:x="-0.001cm" svg:y="-20.926cm" svg:viewBox="0 0 22769 21008" draw:points="0,20926 22694,0 22769,81 76,21008">
          <text:p/>
        </draw:polygon>
        <draw:polygon draw:style-name="gr61" draw:text-style-name="P61" draw:layer="layout" svg:width="22.767cm" svg:height="21.008cm" svg:x="0.075cm" svg:y="-20.845cm" svg:viewBox="0 0 22768 21009" draw:points="0,20927 22693,0 22768,82 75,21009">
          <text:p/>
        </draw:polygon>
        <draw:polygon draw:style-name="gr59" draw:text-style-name="P59" draw:layer="layout" svg:width="22.768cm" svg:height="21.008cm" svg:x="0.15cm" svg:y="-20.763cm" svg:viewBox="0 0 22769 21009" draw:points="0,20927 22693,0 22769,82 76,21009">
          <text:p/>
        </draw:polygon>
        <draw:polygon draw:style-name="gr207" draw:text-style-name="P207" draw:layer="layout" svg:width="22.767cm" svg:height="21.007cm" svg:x="0.226cm" svg:y="-20.681cm" svg:viewBox="0 0 22768 21008" draw:points="0,20927 22693,0 22768,82 75,21008">
          <text:p/>
        </draw:polygon>
        <draw:polygon draw:style-name="gr57" draw:text-style-name="P57" draw:layer="layout" svg:width="22.767cm" svg:height="21.007cm" svg:x="0.301cm" svg:y="-20.599cm" svg:viewBox="0 0 22768 21008" draw:points="0,20926 22693,0 22768,81 75,21008">
          <text:p/>
        </draw:polygon>
        <draw:polygon draw:style-name="gr206" draw:text-style-name="P206" draw:layer="layout" svg:width="22.768cm" svg:height="21.008cm" svg:x="0.376cm" svg:y="-20.518cm" svg:viewBox="0 0 22769 21009" draw:points="0,20927 22693,0 22769,82 76,21009">
          <text:p/>
        </draw:polygon>
        <draw:polygon draw:style-name="gr55" draw:text-style-name="P55" draw:layer="layout" svg:width="22.767cm" svg:height="21.008cm" svg:x="0.452cm" svg:y="-20.436cm" svg:viewBox="0 0 22768 21009" draw:points="0,20927 22693,0 22768,82 75,21009">
          <text:p/>
        </draw:polygon>
        <draw:polygon draw:style-name="gr205" draw:text-style-name="P205" draw:layer="layout" svg:width="22.768cm" svg:height="21.007cm" svg:x="0.527cm" svg:y="-20.354cm" svg:viewBox="0 0 22769 21008" draw:points="0,20927 22693,0 22769,81 76,21008">
          <text:p/>
        </draw:polygon>
        <draw:polygon draw:style-name="gr53" draw:text-style-name="P53" draw:layer="layout" svg:width="22.767cm" svg:height="21.008cm" svg:x="0.603cm" svg:y="-20.273cm" svg:viewBox="0 0 22768 21009" draw:points="0,20927 22693,0 22768,82 75,21009">
          <text:p/>
        </draw:polygon>
        <draw:polygon draw:style-name="gr204" draw:text-style-name="P204" draw:layer="layout" svg:width="22.767cm" svg:height="21.008cm" svg:x="0.678cm" svg:y="-20.191cm" svg:viewBox="0 0 22768 21009" draw:points="0,20927 22693,0 22768,82 75,21009">
          <text:p/>
        </draw:polygon>
        <draw:polygon draw:style-name="gr51" draw:text-style-name="P51" draw:layer="layout" svg:width="22.768cm" svg:height="21.008cm" svg:x="0.753cm" svg:y="-20.109cm" svg:viewBox="0 0 22769 21009" draw:points="0,20927 22693,0 22769,82 76,21009">
          <text:p/>
        </draw:polygon>
        <draw:polygon draw:style-name="gr50" draw:text-style-name="P50" draw:layer="layout" svg:width="22.767cm" svg:height="21.007cm" svg:x="0.829cm" svg:y="-20.027cm" svg:viewBox="0 0 22768 21008" draw:points="0,20927 22693,0 22768,81 75,21008">
          <text:p/>
        </draw:polygon>
        <draw:polygon draw:style-name="gr49" draw:text-style-name="P49" draw:layer="layout" svg:width="22.768cm" svg:height="21.008cm" svg:x="0.904cm" svg:y="-19.946cm" svg:viewBox="0 0 22769 21009" draw:points="0,20927 22693,0 22769,82 75,21009">
          <text:p/>
        </draw:polygon>
        <draw:polygon draw:style-name="gr48" draw:text-style-name="P48" draw:layer="layout" svg:width="22.768cm" svg:height="21.008cm" svg:x="0.979cm" svg:y="-19.864cm" svg:viewBox="0 0 22769 21009" draw:points="0,20927 22694,0 22769,82 76,21009">
          <text:p/>
        </draw:polygon>
        <draw:polygon draw:style-name="gr47" draw:text-style-name="P47" draw:layer="layout" svg:width="22.767cm" svg:height="21.008cm" svg:x="1.055cm" svg:y="-19.782cm" svg:viewBox="0 0 22768 21009" draw:points="0,20927 22693,0 22768,82 75,21009">
          <text:p/>
        </draw:polygon>
        <draw:polygon draw:style-name="gr232" draw:text-style-name="P232" draw:layer="layout" svg:width="22.768cm" svg:height="21.007cm" svg:x="1.13cm" svg:y="-19.7cm" svg:viewBox="0 0 22769 21008" draw:points="0,20927 22693,0 22769,81 76,21008">
          <text:p/>
        </draw:polygon>
        <draw:polygon draw:style-name="gr45" draw:text-style-name="P45" draw:layer="layout" svg:width="22.767cm" svg:height="21.008cm" svg:x="1.206cm" svg:y="-19.619cm" svg:viewBox="0 0 22768 21009" draw:points="0,20927 22693,0 22768,82 75,21009">
          <text:p/>
        </draw:polygon>
        <draw:polygon draw:style-name="gr201" draw:text-style-name="P201" draw:layer="layout" svg:width="22.767cm" svg:height="21.008cm" svg:x="1.281cm" svg:y="-19.537cm" svg:viewBox="0 0 22768 21009" draw:points="0,20927 22693,0 22768,82 75,21009">
          <text:p/>
        </draw:polygon>
        <draw:polygon draw:style-name="gr42" draw:text-style-name="P42" draw:layer="layout" svg:width="22.768cm" svg:height="21.008cm" svg:x="1.356cm" svg:y="-19.455cm" svg:viewBox="0 0 22769 21009" draw:points="0,20927 22693,0 22769,82 76,21009">
          <text:p/>
        </draw:polygon>
        <draw:polygon draw:style-name="gr200" draw:text-style-name="P200" draw:layer="layout" svg:width="22.767cm" svg:height="21.007cm" svg:x="1.432cm" svg:y="-19.373cm" svg:viewBox="0 0 22768 21008" draw:points="0,20927 22693,0 22768,81 75,21008">
          <text:p/>
        </draw:polygon>
        <draw:polygon draw:style-name="gr40" draw:text-style-name="P40" draw:layer="layout" svg:width="22.768cm" svg:height="21.008cm" svg:x="1.507cm" svg:y="-19.292cm" svg:viewBox="0 0 22769 21009" draw:points="0,20927 22693,0 22769,82 75,21009">
          <text:p/>
        </draw:polygon>
        <draw:polygon draw:style-name="gr199" draw:text-style-name="P199" draw:layer="layout" svg:width="22.768cm" svg:height="21.008cm" svg:x="1.582cm" svg:y="-19.21cm" svg:viewBox="0 0 22769 21009" draw:points="0,20927 22694,0 22769,82 76,21009">
          <text:p/>
        </draw:polygon>
        <draw:polygon draw:style-name="gr38" draw:text-style-name="P38" draw:layer="layout" svg:width="22.767cm" svg:height="21.008cm" svg:x="1.658cm" svg:y="-19.128cm" svg:viewBox="0 0 22768 21009" draw:points="0,20927 22693,0 22768,82 75,21009">
          <text:p/>
        </draw:polygon>
        <draw:polygon draw:style-name="gr198" draw:text-style-name="P198" draw:layer="layout" svg:width="22.768cm" svg:height="21.007cm" svg:x="1.733cm" svg:y="-19.046cm" svg:viewBox="0 0 22769 21008" draw:points="0,20927 22693,0 22769,81 76,21008">
          <text:p/>
        </draw:polygon>
        <draw:polygon draw:style-name="gr36" draw:text-style-name="P36" draw:layer="layout" svg:width="22.767cm" svg:height="21.008cm" svg:x="1.809cm" svg:y="-18.965cm" svg:viewBox="0 0 22768 21009" draw:points="0,20927 22693,0 22768,82 75,21009">
          <text:p/>
        </draw:polygon>
        <draw:polygon draw:style-name="gr35" draw:text-style-name="P35" draw:layer="layout" svg:width="22.767cm" svg:height="21.008cm" svg:x="1.884cm" svg:y="-18.883cm" svg:viewBox="0 0 22768 21009" draw:points="0,20927 22693,0 22768,82 75,21009">
          <text:p/>
        </draw:polygon>
        <draw:polygon draw:style-name="gr34" draw:text-style-name="P34" draw:layer="layout" svg:width="22.768cm" svg:height="21.008cm" svg:x="1.959cm" svg:y="-18.801cm" svg:viewBox="0 0 22769 21009" draw:points="0,20927 22693,0 22769,82 76,21009">
          <text:p/>
        </draw:polygon>
        <draw:polygon draw:style-name="gr33" draw:text-style-name="P33" draw:layer="layout" svg:width="22.767cm" svg:height="21.007cm" svg:x="2.035cm" svg:y="-18.719cm" svg:viewBox="0 0 22768 21008" draw:points="0,20927 22693,0 22768,81 75,21008">
          <text:p/>
        </draw:polygon>
        <draw:polygon draw:style-name="gr32" draw:text-style-name="P32" draw:layer="layout" svg:width="22.768cm" svg:height="21.008cm" svg:x="2.11cm" svg:y="-18.638cm" svg:viewBox="0 0 22769 21009" draw:points="0,20927 22693,0 22769,82 76,21009">
          <text:p/>
        </draw:polygon>
        <draw:polygon draw:style-name="gr246" draw:text-style-name="P246" draw:layer="layout" svg:width="22.767cm" svg:height="21.008cm" svg:x="2.186cm" svg:y="-18.556cm" svg:viewBox="0 0 22768 21009" draw:points="0,20927 22693,0 22768,82 75,21009">
          <text:p/>
        </draw:polygon>
        <draw:polygon draw:style-name="gr30" draw:text-style-name="P30" draw:layer="layout" svg:width="22.767cm" svg:height="21.008cm" svg:x="2.261cm" svg:y="-18.474cm" svg:viewBox="0 0 22768 21009" draw:points="0,20927 22693,0 22768,82 75,21009">
          <text:p/>
        </draw:polygon>
        <draw:polygon draw:style-name="gr247" draw:text-style-name="P247" draw:layer="layout" svg:width="22.768cm" svg:height="21.007cm" svg:x="2.336cm" svg:y="-18.392cm" svg:viewBox="0 0 22769 21008" draw:points="0,20927 22693,0 22769,81 76,21008">
          <text:p/>
        </draw:polygon>
        <draw:polygon draw:style-name="gr27" draw:text-style-name="P27" draw:layer="layout" svg:width="22.767cm" svg:height="21.008cm" svg:x="2.412cm" svg:y="-18.311cm" svg:viewBox="0 0 22768 21009" draw:points="0,20927 22693,0 22768,82 75,21009">
          <text:p/>
        </draw:polygon>
        <draw:polygon draw:style-name="gr248" draw:text-style-name="P248" draw:layer="layout" svg:width="22.767cm" svg:height="21.008cm" svg:x="2.487cm" svg:y="-18.229cm" svg:viewBox="0 0 22768 21009" draw:points="0,20927 22693,0 22768,82 75,21009">
          <text:p/>
        </draw:polygon>
        <draw:polygon draw:style-name="gr25" draw:text-style-name="P25" draw:layer="layout" svg:width="22.768cm" svg:height="21.007cm" svg:x="2.562cm" svg:y="-18.147cm" svg:viewBox="0 0 22769 21008" draw:points="0,20927 22693,0 22769,82 76,21008">
          <text:p/>
        </draw:polygon>
        <draw:polygon draw:style-name="gr249" draw:text-style-name="P249" draw:layer="layout" svg:width="22.767cm" svg:height="21.007cm" svg:x="2.638cm" svg:y="-18.065cm" svg:viewBox="0 0 22768 21008" draw:points="0,20926 22693,0 22768,81 75,21008">
          <text:p/>
        </draw:polygon>
        <draw:polygon draw:style-name="gr23" draw:text-style-name="P23" draw:layer="layout" svg:width="22.768cm" svg:height="21.008cm" svg:x="2.713cm" svg:y="-17.984cm" svg:viewBox="0 0 22769 21009" draw:points="0,20927 22693,0 22769,82 76,21009">
          <text:p/>
        </draw:polygon>
        <draw:polygon draw:style-name="gr250" draw:text-style-name="P250" draw:layer="layout" svg:width="22.767cm" svg:height="21.008cm" svg:x="2.789cm" svg:y="-17.902cm" svg:viewBox="0 0 22768 21009" draw:points="0,20927 22693,0 22768,82 75,21009">
          <text:p/>
        </draw:polygon>
        <draw:polygon draw:style-name="gr21" draw:text-style-name="P21" draw:layer="layout" svg:width="22.767cm" svg:height="21.007cm" svg:x="2.864cm" svg:y="-17.82cm" svg:viewBox="0 0 22768 21008" draw:points="0,20927 22693,0 22768,81 75,21008">
          <text:p/>
        </draw:polygon>
        <draw:polygon draw:style-name="gr20" draw:text-style-name="P20" draw:layer="layout" svg:width="22.768cm" svg:height="21.008cm" svg:x="2.939cm" svg:y="-17.739cm" svg:viewBox="0 0 22769 21009" draw:points="0,20927 22693,0 22769,82 76,21009">
          <text:p/>
        </draw:polygon>
        <draw:polygon draw:style-name="gr19" draw:text-style-name="P19" draw:layer="layout" svg:width="22.767cm" svg:height="21.008cm" svg:x="3.015cm" svg:y="-17.657cm" svg:viewBox="0 0 22768 21009" draw:points="0,20927 22693,0 22768,82 75,21009">
          <text:p/>
        </draw:polygon>
        <draw:polygon draw:style-name="gr251" draw:text-style-name="P251" draw:layer="layout" svg:width="22.768cm" svg:height="21.008cm" svg:x="3.09cm" svg:y="-17.575cm" svg:viewBox="0 0 22769 21009" draw:points="0,20927 22693,0 22769,82 75,21009">
          <text:p/>
        </draw:polygon>
        <draw:polygon draw:style-name="gr17" draw:text-style-name="P17" draw:layer="layout" svg:width="22.768cm" svg:height="21.007cm" svg:x="3.165cm" svg:y="-17.493cm" svg:viewBox="0 0 22769 21008" draw:points="0,20927 22694,0 22769,81 76,21008">
          <text:p/>
        </draw:polygon>
        <draw:polygon draw:style-name="gr252" draw:text-style-name="P252" draw:layer="layout" svg:width="22.767cm" svg:height="21.008cm" svg:x="3.241cm" svg:y="-17.412cm" svg:viewBox="0 0 22768 21009" draw:points="0,20927 22693,0 22768,82 75,21009">
          <text:p/>
        </draw:polygon>
        <draw:polygon draw:style-name="gr15" draw:text-style-name="P15" draw:layer="layout" svg:width="22.768cm" svg:height="21.008cm" svg:x="3.316cm" svg:y="-17.33cm" svg:viewBox="0 0 22769 21009" draw:points="0,20927 22693,0 22769,82 76,21009">
          <text:p/>
        </draw:polygon>
        <draw:polygon draw:style-name="gr253" draw:text-style-name="P253" draw:layer="layout" svg:width="22.767cm" svg:height="21.008cm" svg:x="3.392cm" svg:y="-17.248cm" svg:viewBox="0 0 22768 21009" draw:points="0,20927 22693,0 22768,82 75,21009">
          <text:p/>
        </draw:polygon>
        <draw:polygon draw:style-name="gr12" draw:text-style-name="P12" draw:layer="layout" svg:width="22.767cm" svg:height="21.007cm" svg:x="3.467cm" svg:y="-17.166cm" svg:viewBox="0 0 22768 21008" draw:points="0,20927 22693,0 22768,81 75,21008">
          <text:p/>
        </draw:polygon>
        <draw:polygon draw:style-name="gr254" draw:text-style-name="P254" draw:layer="layout" svg:width="22.768cm" svg:height="21.008cm" svg:x="3.542cm" svg:y="-17.085cm" svg:viewBox="0 0 22769 21009" draw:points="0,20927 22693,0 22769,82 76,21009">
          <text:p/>
        </draw:polygon>
        <draw:polygon draw:style-name="gr10" draw:text-style-name="P10" draw:layer="layout" svg:width="22.767cm" svg:height="21.008cm" svg:x="3.618cm" svg:y="-17.003cm" svg:viewBox="0 0 22768 21009" draw:points="0,20927 22693,0 22768,82 75,21009">
          <text:p/>
        </draw:polygon>
        <draw:polygon draw:style-name="gr255" draw:text-style-name="P255" draw:layer="layout" svg:width="22.768cm" svg:height="21.008cm" svg:x="3.693cm" svg:y="-16.921cm" svg:viewBox="0 0 22769 21009" draw:points="0,20927 22693,0 22769,82 76,21009">
          <text:p/>
        </draw:polygon>
        <draw:polygon draw:style-name="gr8" draw:text-style-name="P8" draw:layer="layout" svg:width="22.767cm" svg:height="21.007cm" svg:x="3.769cm" svg:y="-16.839cm" svg:viewBox="0 0 22768 21008" draw:points="0,20927 22693,0 22768,81 75,21008">
          <text:p/>
        </draw:polygon>
        <draw:polygon draw:style-name="gr233" draw:text-style-name="P233" draw:layer="layout" svg:width="22.767cm" svg:height="21.008cm" svg:x="3.844cm" svg:y="-16.758cm" svg:viewBox="0 0 22768 21009" draw:points="0,20927 22693,0 22768,82 75,21009">
          <text:p/>
        </draw:polygon>
        <draw:polygon draw:style-name="gr6" draw:text-style-name="P6" draw:layer="layout" svg:width="22.768cm" svg:height="21.008cm" svg:x="3.919cm" svg:y="-16.676cm" svg:viewBox="0 0 22769 21009" draw:points="0,20927 22693,0 22769,82 76,21009">
          <text:p/>
        </draw:polygon>
        <draw:polygon draw:style-name="gr5" draw:text-style-name="P5" draw:layer="layout" svg:width="22.767cm" svg:height="21.008cm" svg:x="3.995cm" svg:y="-16.594cm" svg:viewBox="0 0 22768 21009" draw:points="0,20927 22693,0 22768,82 75,21009">
          <text:p/>
        </draw:polygon>
        <draw:polygon draw:style-name="gr4" draw:text-style-name="P4" draw:layer="layout" svg:width="22.767cm" svg:height="21.007cm" svg:x="4.07cm" svg:y="-16.512cm" svg:viewBox="0 0 22768 21008" draw:points="0,20927 22693,0 22768,81 75,21008">
          <text:p/>
        </draw:polygon>
        <draw:polygon draw:style-name="gr2" draw:text-style-name="P2" draw:layer="layout" svg:width="22.768cm" svg:height="21.008cm" svg:x="4.145cm" svg:y="-16.431cm" svg:viewBox="0 0 22769 21009" draw:points="0,20927 22693,0 22769,82 76,21009">
          <text:p/>
        </draw:polygon>
        <draw:polygon draw:style-name="gr2" draw:text-style-name="P2" draw:layer="layout" svg:width="23.295cm" svg:height="21.58cm" svg:x="4.221cm" svg:y="-16.349cm" svg:viewBox="0 0 23296 21581" draw:points="0,20927 22693,0 23296,654 603,21581">
          <text:p/>
        </draw:polygon>
        <draw:polygon draw:style-name="gr2" draw:text-style-name="P2" draw:layer="layout" svg:width="27.516cm" svg:height="26.157cm" svg:x="4.824cm" svg:y="-15.695cm" svg:viewBox="0 0 27517 26158" draw:points="0,20927 22693,0 27517,5233 4824,26158">
          <text:p/>
        </draw:polygon>
        <draw:polygon draw:style-name="gr2" draw:text-style-name="P2" draw:layer="layout" svg:width="32.341cm" svg:height="31.388cm" svg:x="9.648cm" svg:y="-10.463cm" svg:viewBox="0 0 32342 31389" draw:points="0,20925 22693,0 32342,10462 9650,31389">
          <text:p/>
        </draw:polygon>
        <draw:polygon draw:style-name="gr195" draw:text-style-name="P195" draw:layer="layout" svg:width="32.341cm" svg:height="31.388cm" svg:x="-0.001cm" svg:y="-20.926cm" svg:viewBox="0 0 32342 31389" draw:points="0,20926 22694,0 32342,10464 9649,31389">
          <text:p/>
        </draw:polygon>
        <draw:polygon draw:style-name="gr195" draw:text-style-name="P195" draw:layer="layout" svg:width="32.341cm" svg:height="31.388cm" svg:x="9.648cm" svg:y="-10.463cm" svg:viewBox="0 0 32342 31389" draw:points="0,20925 22693,0 32342,10462 9650,31389">
          <text:p/>
        </draw:polygon>
        <draw:polygon draw:style-name="gr146" draw:text-style-name="P146" draw:layer="layout" svg:width="29.718cm" svg:height="27.424cm" svg:x="-29.603cm" svg:y="-0.001cm" svg:viewBox="0 0 29719 27425" draw:points="0,27300 29603,0 29719,126 116,27425">
          <text:p/>
        </draw:polygon>
        <draw:polygon draw:style-name="gr189" draw:text-style-name="P189" draw:layer="layout" svg:width="29.718cm" svg:height="27.424cm" svg:x="-29.487cm" svg:y="0.125cm" svg:viewBox="0 0 29719 27425" draw:points="0,27299 29603,0 29719,125 116,27425">
          <text:p/>
        </draw:polygon>
        <draw:polygon draw:style-name="gr149" draw:text-style-name="P149" draw:layer="layout" svg:width="29.717cm" svg:height="27.424cm" svg:x="-29.371cm" svg:y="0.25cm" svg:viewBox="0 0 29718 27425" draw:points="0,27300 29603,0 29718,126 115,27425">
          <text:p/>
        </draw:polygon>
        <draw:polygon draw:style-name="gr151" draw:text-style-name="P151" draw:layer="layout" svg:width="29.718cm" svg:height="27.423cm" svg:x="-29.256cm" svg:y="0.376cm" svg:viewBox="0 0 29719 27424" draw:points="0,27299 29603,0 29719,125 116,27424">
          <text:p/>
        </draw:polygon>
        <draw:polygon draw:style-name="gr152" draw:text-style-name="P152" draw:layer="layout" svg:width="29.718cm" svg:height="27.424cm" svg:x="-29.14cm" svg:y="0.501cm" svg:viewBox="0 0 29719 27425" draw:points="0,27299 29603,0 29719,125 115,27425">
          <text:p/>
        </draw:polygon>
        <draw:polygon draw:style-name="gr154" draw:text-style-name="P154" draw:layer="layout" svg:width="29.718cm" svg:height="27.424cm" svg:x="-29.025cm" svg:y="0.626cm" svg:viewBox="0 0 29719 27425" draw:points="0,27300 29604,0 29719,126 116,27425">
          <text:p/>
        </draw:polygon>
        <draw:polygon draw:style-name="gr185" draw:text-style-name="P185" draw:layer="layout" svg:width="29.718cm" svg:height="27.424cm" svg:x="-28.909cm" svg:y="0.752cm" svg:viewBox="0 0 29719 27425" draw:points="0,27299 29603,0 29719,125 116,27425">
          <text:p/>
        </draw:polygon>
        <draw:polygon draw:style-name="gr184" draw:text-style-name="P184" draw:layer="layout" svg:width="29.718cm" svg:height="27.424cm" svg:x="-28.793cm" svg:y="0.877cm" svg:viewBox="0 0 29719 27425" draw:points="0,27300 29603,0 29719,126 115,27425">
          <text:p/>
        </draw:polygon>
        <draw:polygon draw:style-name="gr159" draw:text-style-name="P159" draw:layer="layout" svg:width="29.718cm" svg:height="27.423cm" svg:x="-28.678cm" svg:y="1.003cm" svg:viewBox="0 0 29719 27424" draw:points="0,27299 29604,0 29719,125 116,27424">
          <text:p/>
        </draw:polygon>
        <draw:polygon draw:style-name="gr183" draw:text-style-name="P183" draw:layer="layout" svg:width="29.718cm" svg:height="27.424cm" svg:x="-28.562cm" svg:y="1.128cm" svg:viewBox="0 0 29719 27425" draw:points="0,27299 29603,0 29719,125 116,27425">
          <text:p/>
        </draw:polygon>
        <draw:polygon draw:style-name="gr182" draw:text-style-name="P182" draw:layer="layout" svg:width="29.717cm" svg:height="27.424cm" svg:x="-28.446cm" svg:y="1.253cm" svg:viewBox="0 0 29718 27425" draw:points="0,27300 29603,0 29718,126 115,27425">
          <text:p/>
        </draw:polygon>
        <draw:polygon draw:style-name="gr164" draw:text-style-name="P164" draw:layer="layout" svg:width="29.718cm" svg:height="27.424cm" svg:x="-28.331cm" svg:y="1.379cm" svg:viewBox="0 0 29719 27425" draw:points="0,27299 29603,0 29719,125 116,27425">
          <text:p/>
        </draw:polygon>
        <draw:polygon draw:style-name="gr166" draw:text-style-name="P166" draw:layer="layout" svg:width="29.718cm" svg:height="27.424cm" svg:x="-28.215cm" svg:y="1.504cm" svg:viewBox="0 0 29719 27425" draw:points="0,27300 29603,0 29719,126 115,27425">
          <text:p/>
        </draw:polygon>
        <draw:polygon draw:style-name="gr167" draw:text-style-name="P167" draw:layer="layout" svg:width="29.718cm" svg:height="27.423cm" svg:x="-28.1cm" svg:y="1.63cm" svg:viewBox="0 0 29719 27424" draw:points="0,27299 29604,0 29719,125 116,27424">
          <text:p/>
        </draw:polygon>
        <draw:polygon draw:style-name="gr179" draw:text-style-name="P179" draw:layer="layout" svg:width="29.718cm" svg:height="27.424cm" svg:x="-27.984cm" svg:y="1.755cm" svg:viewBox="0 0 29719 27425" draw:points="0,27299 29603,0 29719,125 116,27425">
          <text:p/>
        </draw:polygon>
        <draw:polygon draw:style-name="gr178" draw:text-style-name="P178" draw:layer="layout" svg:width="29.718cm" svg:height="27.424cm" svg:x="-27.868cm" svg:y="1.88cm" svg:viewBox="0 0 29719 27425" draw:points="0,27300 29603,0 29719,126 115,27425">
          <text:p/>
        </draw:polygon>
        <draw:polygon draw:style-name="gr170" draw:text-style-name="P170" draw:layer="layout" svg:width="30.528cm" svg:height="28.301cm" svg:x="-27.753cm" svg:y="2.006cm" svg:viewBox="0 0 30529 28302" draw:points="0,27299 29604,0 30529,1003 925,28302">
          <text:p/>
        </draw:polygon>
        <draw:polygon draw:style-name="gr179" draw:text-style-name="P179" draw:layer="layout" svg:width="29.718cm" svg:height="27.424cm" svg:x="-26.828cm" svg:y="3.009cm" svg:viewBox="0 0 29719 27425" draw:points="0,27299 29604,0 29719,125 116,27425">
          <text:p/>
        </draw:polygon>
        <draw:polygon draw:style-name="gr180" draw:text-style-name="P180" draw:layer="layout" svg:width="29.718cm" svg:height="27.424cm" svg:x="-26.712cm" svg:y="3.134cm" svg:viewBox="0 0 29719 27425" draw:points="0,27300 29603,0 29719,126 116,27425">
          <text:p/>
        </draw:polygon>
        <draw:polygon draw:style-name="gr165" draw:text-style-name="P165" draw:layer="layout" svg:width="29.718cm" svg:height="27.423cm" svg:x="-26.596cm" svg:y="3.26cm" svg:viewBox="0 0 29719 27424" draw:points="0,27299 29603,0 29719,125 115,27424">
          <text:p/>
        </draw:polygon>
        <draw:polygon draw:style-name="gr163" draw:text-style-name="P163" draw:layer="layout" svg:width="29.718cm" svg:height="27.424cm" svg:x="-26.481cm" svg:y="3.385cm" svg:viewBox="0 0 29719 27425" draw:points="0,27299 29604,0 29719,126 116,27425">
          <text:p/>
        </draw:polygon>
        <draw:polygon draw:style-name="gr162" draw:text-style-name="P162" draw:layer="layout" svg:width="29.718cm" svg:height="27.423cm" svg:x="-26.365cm" svg:y="3.511cm" svg:viewBox="0 0 29719 27424" draw:points="0,27299 29603,0 29719,125 116,27424">
          <text:p/>
        </draw:polygon>
        <draw:polygon draw:style-name="gr183" draw:text-style-name="P183" draw:layer="layout" svg:width="29.718cm" svg:height="27.424cm" svg:x="-26.249cm" svg:y="3.636cm" svg:viewBox="0 0 29719 27425" draw:points="0,27299 29603,0 29719,125 115,27425">
          <text:p/>
        </draw:polygon>
        <draw:polygon draw:style-name="gr158" draw:text-style-name="P158" draw:layer="layout" svg:width="29.718cm" svg:height="27.424cm" svg:x="-26.134cm" svg:y="3.761cm" svg:viewBox="0 0 29719 27425" draw:points="0,27300 29604,0 29719,126 116,27425">
          <text:p/>
        </draw:polygon>
        <draw:polygon draw:style-name="gr157" draw:text-style-name="P157" draw:layer="layout" svg:width="29.718cm" svg:height="27.423cm" svg:x="-26.018cm" svg:y="3.887cm" svg:viewBox="0 0 29719 27424" draw:points="0,27299 29603,0 29719,125 116,27424">
          <text:p/>
        </draw:polygon>
        <draw:polygon draw:style-name="gr155" draw:text-style-name="P155" draw:layer="layout" svg:width="29.717cm" svg:height="27.424cm" svg:x="-25.902cm" svg:y="4.012cm" svg:viewBox="0 0 29718 27425" draw:points="0,27299 29603,0 29718,125 115,27425">
          <text:p/>
        </draw:polygon>
        <draw:polygon draw:style-name="gr186" draw:text-style-name="P186" draw:layer="layout" svg:width="29.718cm" svg:height="27.424cm" svg:x="-25.787cm" svg:y="4.137cm" svg:viewBox="0 0 29719 27425" draw:points="0,27300 29603,0 29719,126 116,27425">
          <text:p/>
        </draw:polygon>
        <draw:polygon draw:style-name="gr187" draw:text-style-name="P187" draw:layer="layout" svg:width="29.718cm" svg:height="27.424cm" svg:x="-25.671cm" svg:y="4.263cm" svg:viewBox="0 0 29719 27425" draw:points="0,27299 29603,0 29719,125 115,27425">
          <text:p/>
        </draw:polygon>
        <draw:polygon draw:style-name="gr150" draw:text-style-name="P150" draw:layer="layout" svg:width="29.718cm" svg:height="27.424cm" svg:x="-25.556cm" svg:y="4.388cm" svg:viewBox="0 0 29719 27425" draw:points="0,27300 29604,0 29719,126 116,27425">
          <text:p/>
        </draw:polygon>
        <draw:polygon draw:style-name="gr149" draw:text-style-name="P149" draw:layer="layout" svg:width="29.718cm" svg:height="27.423cm" svg:x="-25.44cm" svg:y="4.514cm" svg:viewBox="0 0 29719 27424" draw:points="0,27299 29603,0 29719,125 116,27424">
          <text:p/>
        </draw:polygon>
        <draw:polygon draw:style-name="gr147" draw:text-style-name="P147" draw:layer="layout" svg:width="29.718cm" svg:height="27.424cm" svg:x="-25.324cm" svg:y="4.639cm" svg:viewBox="0 0 29719 27425" draw:points="0,27299 29603,0 29719,125 115,27425">
          <text:p/>
        </draw:polygon>
        <draw:polygon draw:style-name="gr190" draw:text-style-name="P190" draw:layer="layout" svg:width="29.718cm" svg:height="27.424cm" svg:x="-25.209cm" svg:y="4.764cm" svg:viewBox="0 0 29719 27425" draw:points="0,27300 29604,0 29719,126 116,27425">
          <text:p/>
        </draw:polygon>
        <draw:polygon draw:style-name="gr143" draw:text-style-name="P143" draw:layer="layout" svg:width="29.718cm" svg:height="27.424cm" svg:x="-25.093cm" svg:y="4.89cm" svg:viewBox="0 0 29719 27425" draw:points="0,27299 29603,0 29719,125 116,27425">
          <text:p/>
        </draw:polygon>
        <draw:polygon draw:style-name="gr142" draw:text-style-name="P142" draw:layer="layout" svg:width="29.717cm" svg:height="27.424cm" svg:x="-24.977cm" svg:y="5.015cm" svg:viewBox="0 0 29718 27425" draw:points="0,27300 29603,0 29718,126 115,27425">
          <text:p/>
        </draw:polygon>
        <draw:polygon draw:style-name="gr192" draw:text-style-name="P192" draw:layer="layout" svg:width="29.718cm" svg:height="27.423cm" svg:x="-24.862cm" svg:y="5.141cm" svg:viewBox="0 0 29719 27424" draw:points="0,27299 29603,0 29719,125 116,27424">
          <text:p/>
        </draw:polygon>
        <draw:polygon draw:style-name="gr193" draw:text-style-name="P193" draw:layer="layout" svg:width="29.718cm" svg:height="27.424cm" svg:x="-24.746cm" svg:y="5.266cm" svg:viewBox="0 0 29719 27425" draw:points="0,27299 29603,0 29719,125 115,27425">
          <text:p/>
        </draw:polygon>
        <draw:polygon draw:style-name="gr137" draw:text-style-name="P137" draw:layer="layout" svg:width="29.718cm" svg:height="27.424cm" svg:x="-24.631cm" svg:y="5.391cm" svg:viewBox="0 0 29719 27425" draw:points="0,27300 29604,0 29719,126 116,27425">
          <text:p/>
        </draw:polygon>
        <draw:polygon draw:style-name="gr135" draw:text-style-name="P135" draw:layer="layout" svg:width="29.718cm" svg:height="27.424cm" svg:x="-24.515cm" svg:y="5.517cm" svg:viewBox="0 0 29719 27425" draw:points="0,27299 29603,0 29719,125 116,27425">
          <text:p/>
        </draw:polygon>
        <draw:polygon draw:style-name="gr134" draw:text-style-name="P134" draw:layer="layout" svg:width="29.718cm" svg:height="27.424cm" svg:x="-24.399cm" svg:y="5.642cm" svg:viewBox="0 0 29719 27425" draw:points="0,27300 29603,0 29719,126 115,27425">
          <text:p/>
        </draw:polygon>
        <draw:polygon draw:style-name="gr256" draw:text-style-name="P256" draw:layer="layout" svg:width="29.718cm" svg:height="27.423cm" svg:x="-24.284cm" svg:y="5.768cm" svg:viewBox="0 0 29719 27424" draw:points="0,27299 29604,0 29719,125 116,27424">
          <text:p/>
        </draw:polygon>
        <draw:polygon draw:style-name="gr130" draw:text-style-name="P130" draw:layer="layout" svg:width="29.718cm" svg:height="27.424cm" svg:x="-24.168cm" svg:y="5.893cm" svg:viewBox="0 0 29719 27425" draw:points="0,27299 29603,0 29719,125 116,27425">
          <text:p/>
        </draw:polygon>
        <draw:polygon draw:style-name="gr129" draw:text-style-name="P129" draw:layer="layout" svg:width="29.718cm" svg:height="27.424cm" svg:x="-24.052cm" svg:y="6.018cm" svg:viewBox="0 0 29719 27425" draw:points="0,27300 29603,0 29719,126 115,27425">
          <text:p/>
        </draw:polygon>
        <draw:polygon draw:style-name="gr127" draw:text-style-name="P127" draw:layer="layout" svg:width="29.718cm" svg:height="27.423cm" svg:x="-23.937cm" svg:y="6.144cm" svg:viewBox="0 0 29719 27424" draw:points="0,27299 29604,0 29719,125 116,27424">
          <text:p/>
        </draw:polygon>
        <draw:polygon draw:style-name="gr225" draw:text-style-name="P225" draw:layer="layout" svg:width="29.718cm" svg:height="27.424cm" svg:x="-23.821cm" svg:y="6.269cm" svg:viewBox="0 0 29719 27425" draw:points="0,27299 29603,0 29719,126 116,27425">
          <text:p/>
        </draw:polygon>
        <draw:polygon draw:style-name="gr124" draw:text-style-name="P124" draw:layer="layout" svg:width="29.717cm" svg:height="27.423cm" svg:x="-23.705cm" svg:y="6.395cm" svg:viewBox="0 0 29718 27424" draw:points="0,27299 29603,0 29718,125 115,27424">
          <text:p/>
        </draw:polygon>
        <draw:polygon draw:style-name="gr122" draw:text-style-name="P122" draw:layer="layout" svg:width="29.718cm" svg:height="27.424cm" svg:x="-23.59cm" svg:y="6.52cm" svg:viewBox="0 0 29719 27425" draw:points="0,27299 29603,0 29719,125 116,27425">
          <text:p/>
        </draw:polygon>
        <draw:polygon draw:style-name="gr121" draw:text-style-name="P121" draw:layer="layout" svg:width="29.718cm" svg:height="27.424cm" svg:x="-23.474cm" svg:y="6.645cm" svg:viewBox="0 0 29719 27425" draw:points="0,27300 29603,0 29719,126 115,27425">
          <text:p/>
        </draw:polygon>
        <draw:polygon draw:style-name="gr119" draw:text-style-name="P119" draw:layer="layout" svg:width="29.718cm" svg:height="27.423cm" svg:x="-23.359cm" svg:y="6.771cm" svg:viewBox="0 0 29719 27424" draw:points="0,27299 29604,0 29719,125 116,27424">
          <text:p/>
        </draw:polygon>
        <draw:polygon draw:style-name="gr220" draw:text-style-name="P220" draw:layer="layout" svg:width="29.718cm" svg:height="27.424cm" svg:x="-23.243cm" svg:y="6.896cm" svg:viewBox="0 0 29719 27425" draw:points="0,27299 29603,0 29719,126 116,27425">
          <text:p/>
        </draw:polygon>
        <draw:polygon draw:style-name="gr116" draw:text-style-name="P116" draw:layer="layout" svg:width="29.718cm" svg:height="27.423cm" svg:x="-23.127cm" svg:y="7.022cm" svg:viewBox="0 0 29719 27424" draw:points="0,27299 29603,0 29719,125 115,27424">
          <text:p/>
        </draw:polygon>
        <draw:polygon draw:style-name="gr114" draw:text-style-name="P114" draw:layer="layout" svg:width="29.718cm" svg:height="27.424cm" svg:x="-23.012cm" svg:y="7.147cm" svg:viewBox="0 0 29719 27425" draw:points="0,27299 29604,0 29719,125 116,27425">
          <text:p/>
        </draw:polygon>
        <draw:polygon draw:style-name="gr217" draw:text-style-name="P217" draw:layer="layout" svg:width="29.718cm" svg:height="27.424cm" svg:x="-22.896cm" svg:y="7.272cm" svg:viewBox="0 0 29719 27425" draw:points="0,27300 29603,0 29719,126 116,27425">
          <text:p/>
        </draw:polygon>
        <draw:polygon draw:style-name="gr216" draw:text-style-name="P216" draw:layer="layout" svg:width="29.718cm" svg:height="27.423cm" svg:x="-22.78cm" svg:y="7.398cm" svg:viewBox="0 0 29719 27424" draw:points="0,27299 29603,0 29719,125 115,27424">
          <text:p/>
        </draw:polygon>
        <draw:polygon draw:style-name="gr109" draw:text-style-name="P109" draw:layer="layout" svg:width="29.718cm" svg:height="27.424cm" svg:x="-22.665cm" svg:y="7.523cm" svg:viewBox="0 0 29719 27425" draw:points="0,27299 29604,0 29719,125 116,27425">
          <text:p/>
        </draw:polygon>
        <draw:polygon draw:style-name="gr107" draw:text-style-name="P107" draw:layer="layout" svg:width="29.718cm" svg:height="27.424cm" svg:x="-22.549cm" svg:y="7.648cm" svg:viewBox="0 0 29719 27425" draw:points="0,27300 29603,0 29719,126 116,27425">
          <text:p/>
        </draw:polygon>
        <draw:polygon draw:style-name="gr106" draw:text-style-name="P106" draw:layer="layout" svg:width="29.717cm" svg:height="27.424cm" svg:x="-22.433cm" svg:y="7.774cm" svg:viewBox="0 0 29718 27425" draw:points="0,27299 29603,0 29718,125 115,27425">
          <text:p/>
        </draw:polygon>
        <draw:polygon draw:style-name="gr257" draw:text-style-name="P257" draw:layer="layout" svg:width="29.718cm" svg:height="27.424cm" svg:x="-22.318cm" svg:y="7.899cm" svg:viewBox="0 0 29719 27425" draw:points="0,27300 29603,0 29719,126 116,27425">
          <text:p/>
        </draw:polygon>
        <draw:polygon draw:style-name="gr102" draw:text-style-name="P102" draw:layer="layout" svg:width="29.718cm" svg:height="27.423cm" svg:x="-22.202cm" svg:y="8.025cm" svg:viewBox="0 0 29719 27424" draw:points="0,27299 29603,0 29719,125 115,27424">
          <text:p/>
        </draw:polygon>
        <draw:polygon draw:style-name="gr101" draw:text-style-name="P101" draw:layer="layout" svg:width="29.718cm" svg:height="27.424cm" svg:x="-22.087cm" svg:y="8.15cm" svg:viewBox="0 0 29719 27425" draw:points="0,27299 29604,0 29719,125 116,27425">
          <text:p/>
        </draw:polygon>
        <draw:polygon draw:style-name="gr99" draw:text-style-name="P99" draw:layer="layout" svg:width="29.718cm" svg:height="27.424cm" svg:x="-21.971cm" svg:y="8.275cm" svg:viewBox="0 0 29719 27425" draw:points="0,27300 29603,0 29719,126 116,27425">
          <text:p/>
        </draw:polygon>
        <draw:polygon draw:style-name="gr212" draw:text-style-name="P212" draw:layer="layout" svg:width="29.718cm" svg:height="27.424cm" svg:x="-21.855cm" svg:y="8.401cm" svg:viewBox="0 0 29719 27425" draw:points="0,27299 29603,0 29719,125 115,27425">
          <text:p/>
        </draw:polygon>
        <draw:polygon draw:style-name="gr96" draw:text-style-name="P96" draw:layer="layout" svg:width="29.718cm" svg:height="27.424cm" svg:x="-21.74cm" svg:y="8.526cm" svg:viewBox="0 0 29719 27425" draw:points="0,27300 29604,0 29719,126 116,27425">
          <text:p/>
        </draw:polygon>
        <draw:polygon draw:style-name="gr94" draw:text-style-name="P94" draw:layer="layout" svg:width="29.718cm" svg:height="27.423cm" svg:x="-21.624cm" svg:y="8.652cm" svg:viewBox="0 0 29719 27424" draw:points="0,27299 29603,0 29719,125 116,27424">
          <text:p/>
        </draw:polygon>
        <draw:polygon draw:style-name="gr93" draw:text-style-name="P93" draw:layer="layout" svg:width="29.718cm" svg:height="27.424cm" svg:x="-21.508cm" svg:y="8.777cm" svg:viewBox="0 0 29719 27425" draw:points="0,27299 29603,0 29719,125 115,27425">
          <text:p/>
        </draw:polygon>
        <draw:polygon draw:style-name="gr91" draw:text-style-name="P91" draw:layer="layout" svg:width="29.718cm" svg:height="27.424cm" svg:x="-21.393cm" svg:y="8.902cm" svg:viewBox="0 0 29719 27425" draw:points="0,27300 29604,0 29719,126 116,27425">
          <text:p/>
        </draw:polygon>
        <draw:polygon draw:style-name="gr208" draw:text-style-name="P208" draw:layer="layout" svg:width="29.718cm" svg:height="27.424cm" svg:x="-21.277cm" svg:y="9.028cm" svg:viewBox="0 0 29719 27425" draw:points="0,27299 29603,0 29719,125 116,27425">
          <text:p/>
        </draw:polygon>
        <draw:polygon draw:style-name="gr88" draw:text-style-name="P88" draw:layer="layout" svg:width="29.717cm" svg:height="27.424cm" svg:x="-21.161cm" svg:y="9.153cm" svg:viewBox="0 0 29718 27425" draw:points="0,27300 29603,0 29718,126 115,27425">
          <text:p/>
        </draw:polygon>
        <draw:polygon draw:style-name="gr86" draw:text-style-name="P86" draw:layer="layout" svg:width="29.718cm" svg:height="27.423cm" svg:x="-21.046cm" svg:y="9.279cm" svg:viewBox="0 0 29719 27424" draw:points="0,27299 29603,0 29719,125 116,27424">
          <text:p/>
        </draw:polygon>
        <draw:polygon draw:style-name="gr258" draw:text-style-name="P258" draw:layer="layout" svg:width="29.718cm" svg:height="27.424cm" svg:x="-20.93cm" svg:y="9.404cm" svg:viewBox="0 0 29719 27425" draw:points="0,27299 29603,0 29719,125 115,27425">
          <text:p/>
        </draw:polygon>
        <draw:polygon draw:style-name="gr259" draw:text-style-name="P259" draw:layer="layout" svg:width="29.718cm" svg:height="27.424cm" svg:x="-20.815cm" svg:y="9.529cm" svg:viewBox="0 0 29719 27425" draw:points="0,27300 29604,0 29719,126 116,27425">
          <text:p/>
        </draw:polygon>
        <draw:polygon draw:style-name="gr81" draw:text-style-name="P81" draw:layer="layout" svg:width="29.718cm" svg:height="27.423cm" svg:x="-20.699cm" svg:y="9.655cm" svg:viewBox="0 0 29719 27424" draw:points="0,27299 29603,0 29719,125 116,27424">
          <text:p/>
        </draw:polygon>
        <draw:polygon draw:style-name="gr80" draw:text-style-name="P80" draw:layer="layout" svg:width="29.718cm" svg:height="27.424cm" svg:x="-20.583cm" svg:y="9.78cm" svg:viewBox="0 0 29719 27425" draw:points="0,27299 29603,0 29719,126 115,27425">
          <text:p/>
        </draw:polygon>
        <draw:polygon draw:style-name="gr78" draw:text-style-name="P78" draw:layer="layout" svg:width="29.718cm" svg:height="27.423cm" svg:x="-20.468cm" svg:y="9.906cm" svg:viewBox="0 0 29719 27424" draw:points="0,27299 29604,0 29719,125 116,27424">
          <text:p/>
        </draw:polygon>
        <draw:polygon draw:style-name="gr227" draw:text-style-name="P227" draw:layer="layout" svg:width="29.718cm" svg:height="27.424cm" svg:x="-20.352cm" svg:y="10.031cm" svg:viewBox="0 0 29719 27425" draw:points="0,27299 29603,0 29719,125 116,27425">
          <text:p/>
        </draw:polygon>
        <draw:polygon draw:style-name="gr74" draw:text-style-name="P74" draw:layer="layout" svg:width="29.717cm" svg:height="27.424cm" svg:x="-20.236cm" svg:y="10.156cm" svg:viewBox="0 0 29718 27425" draw:points="0,27300 29603,0 29718,126 115,27425">
          <text:p/>
        </draw:polygon>
        <draw:polygon draw:style-name="gr73" draw:text-style-name="P73" draw:layer="layout" svg:width="29.718cm" svg:height="27.423cm" svg:x="-20.121cm" svg:y="10.282cm" svg:viewBox="0 0 29719 27424" draw:points="0,27299 29603,0 29719,125 116,27424">
          <text:p/>
        </draw:polygon>
        <draw:polygon draw:style-name="gr260" draw:text-style-name="P260" draw:layer="layout" svg:width="29.718cm" svg:height="27.424cm" svg:x="-20.005cm" svg:y="10.407cm" svg:viewBox="0 0 29719 27425" draw:points="0,27299 29603,0 29719,126 115,27425">
          <text:p/>
        </draw:polygon>
        <draw:polygon draw:style-name="gr228" draw:text-style-name="P228" draw:layer="layout" svg:width="29.718cm" svg:height="27.423cm" svg:x="-19.89cm" svg:y="10.533cm" svg:viewBox="0 0 29719 27424" draw:points="0,27299 29604,0 29719,125 116,27424">
          <text:p/>
        </draw:polygon>
        <draw:polygon draw:style-name="gr68" draw:text-style-name="P68" draw:layer="layout" svg:width="29.718cm" svg:height="27.424cm" svg:x="-19.774cm" svg:y="10.658cm" svg:viewBox="0 0 29719 27425" draw:points="0,27299 29603,0 29719,125 116,27425">
          <text:p/>
        </draw:polygon>
        <draw:polygon draw:style-name="gr66" draw:text-style-name="P66" draw:layer="layout" svg:width="29.718cm" svg:height="27.424cm" svg:x="-19.658cm" svg:y="10.783cm" svg:viewBox="0 0 29719 27425" draw:points="0,27300 29603,0 29719,126 115,27425">
          <text:p/>
        </draw:polygon>
        <draw:polygon draw:style-name="gr65" draw:text-style-name="P65" draw:layer="layout" svg:width="29.718cm" svg:height="27.423cm" svg:x="-19.543cm" svg:y="10.909cm" svg:viewBox="0 0 29719 27424" draw:points="0,27299 29604,0 29719,125 116,27424">
          <text:p/>
        </draw:polygon>
        <draw:polygon draw:style-name="gr63" draw:text-style-name="P63" draw:layer="layout" svg:width="29.718cm" svg:height="27.424cm" svg:x="-19.427cm" svg:y="11.034cm" svg:viewBox="0 0 29719 27425" draw:points="0,27299 29603,0 29719,125 116,27425">
          <text:p/>
        </draw:polygon>
        <draw:polygon draw:style-name="gr261" draw:text-style-name="P261" draw:layer="layout" svg:width="29.718cm" svg:height="27.424cm" svg:x="-19.311cm" svg:y="11.159cm" svg:viewBox="0 0 29719 27425" draw:points="0,27300 29603,0 29719,126 115,27425">
          <text:p/>
        </draw:polygon>
        <draw:polygon draw:style-name="gr60" draw:text-style-name="P60" draw:layer="layout" svg:width="29.718cm" svg:height="27.424cm" svg:x="-19.196cm" svg:y="11.285cm" svg:viewBox="0 0 29719 27425" draw:points="0,27299 29604,0 29719,125 116,27425">
          <text:p/>
        </draw:polygon>
        <draw:polygon draw:style-name="gr58" draw:text-style-name="P58" draw:layer="layout" svg:width="29.718cm" svg:height="27.424cm" svg:x="-19.08cm" svg:y="11.41cm" svg:viewBox="0 0 29719 27425" draw:points="0,27300 29603,0 29719,126 116,27425">
          <text:p/>
        </draw:polygon>
        <draw:polygon draw:style-name="gr206" draw:text-style-name="P206" draw:layer="layout" svg:width="29.717cm" svg:height="27.423cm" svg:x="-18.964cm" svg:y="11.536cm" svg:viewBox="0 0 29718 27424" draw:points="0,27299 29603,0 29718,125 115,27424">
          <text:p/>
        </draw:polygon>
        <draw:polygon draw:style-name="gr205" draw:text-style-name="P205" draw:layer="layout" svg:width="29.718cm" svg:height="27.424cm" svg:x="-18.849cm" svg:y="11.661cm" svg:viewBox="0 0 29719 27425" draw:points="0,27299 29603,0 29719,125 116,27425">
          <text:p/>
        </draw:polygon>
        <draw:polygon draw:style-name="gr53" draw:text-style-name="P53" draw:layer="layout" svg:width="29.718cm" svg:height="27.424cm" svg:x="-18.733cm" svg:y="11.786cm" svg:viewBox="0 0 29719 27425" draw:points="0,27300 29603,0 29719,126 115,27425">
          <text:p/>
        </draw:polygon>
        <draw:polygon draw:style-name="gr52" draw:text-style-name="P52" draw:layer="layout" svg:width="29.718cm" svg:height="27.424cm" svg:x="-18.618cm" svg:y="11.912cm" svg:viewBox="0 0 29719 27425" draw:points="0,27299 29604,0 29719,125 116,27425">
          <text:p/>
        </draw:polygon>
        <draw:polygon draw:style-name="gr50" draw:text-style-name="P50" draw:layer="layout" svg:width="29.718cm" svg:height="27.424cm" svg:x="-18.502cm" svg:y="12.037cm" svg:viewBox="0 0 29719 27425" draw:points="0,27300 29603,0 29719,126 116,27425">
          <text:p/>
        </draw:polygon>
        <draw:polygon draw:style-name="gr202" draw:text-style-name="P202" draw:layer="layout" svg:width="29.718cm" svg:height="27.423cm" svg:x="-18.386cm" svg:y="12.163cm" svg:viewBox="0 0 29719 27424" draw:points="0,27299 29603,0 29719,125 115,27424">
          <text:p/>
        </draw:polygon>
        <draw:polygon draw:style-name="gr46" draw:text-style-name="P46" draw:layer="layout" svg:width="29.718cm" svg:height="27.424cm" svg:x="-18.271cm" svg:y="12.288cm" svg:viewBox="0 0 29719 27425" draw:points="0,27299 29604,0 29719,125 116,27425">
          <text:p/>
        </draw:polygon>
        <draw:polygon draw:style-name="gr45" draw:text-style-name="P45" draw:layer="layout" svg:width="29.718cm" svg:height="27.424cm" svg:x="-18.155cm" svg:y="12.413cm" svg:viewBox="0 0 29719 27425" draw:points="0,27300 29603,0 29719,126 116,27425">
          <text:p/>
        </draw:polygon>
        <draw:polygon draw:style-name="gr201" draw:text-style-name="P201" draw:layer="layout" svg:width="29.718cm" svg:height="27.424cm" svg:x="-18.039cm" svg:y="12.539cm" svg:viewBox="0 0 29719 27425" draw:points="0,27299 29603,0 29719,125 115,27425">
          <text:p/>
        </draw:polygon>
        <draw:polygon draw:style-name="gr200" draw:text-style-name="P200" draw:layer="layout" svg:width="29.718cm" svg:height="27.424cm" svg:x="-17.924cm" svg:y="12.664cm" svg:viewBox="0 0 29719 27425" draw:points="0,27300 29604,0 29719,126 116,27425">
          <text:p/>
        </draw:polygon>
        <draw:polygon draw:style-name="gr40" draw:text-style-name="P40" draw:layer="layout" svg:width="29.718cm" svg:height="27.423cm" svg:x="-17.808cm" svg:y="12.79cm" svg:viewBox="0 0 29719 27424" draw:points="0,27299 29603,0 29719,125 116,27424">
          <text:p/>
        </draw:polygon>
        <draw:polygon draw:style-name="gr38" draw:text-style-name="P38" draw:layer="layout" svg:width="29.717cm" svg:height="27.424cm" svg:x="-17.692cm" svg:y="12.915cm" svg:viewBox="0 0 29718 27425" draw:points="0,27299 29603,0 29718,125 115,27425">
          <text:p/>
        </draw:polygon>
        <draw:polygon draw:style-name="gr37" draw:text-style-name="P37" draw:layer="layout" svg:width="29.718cm" svg:height="27.424cm" svg:x="-17.577cm" svg:y="13.04cm" svg:viewBox="0 0 29719 27425" draw:points="0,27300 29603,0 29719,126 116,27425">
          <text:p/>
        </draw:polygon>
        <draw:polygon draw:style-name="gr197" draw:text-style-name="P197" draw:layer="layout" svg:width="29.718cm" svg:height="27.423cm" svg:x="-17.461cm" svg:y="13.166cm" svg:viewBox="0 0 29719 27424" draw:points="0,27299 29603,0 29719,125 115,27424">
          <text:p/>
        </draw:polygon>
        <draw:polygon draw:style-name="gr196" draw:text-style-name="P196" draw:layer="layout" svg:width="29.718cm" svg:height="27.424cm" svg:x="-17.346cm" svg:y="13.291cm" svg:viewBox="0 0 29719 27425" draw:points="0,27299 29604,0 29719,126 116,27425">
          <text:p/>
        </draw:polygon>
        <draw:polygon draw:style-name="gr32" draw:text-style-name="P32" draw:layer="layout" svg:width="29.718cm" svg:height="27.423cm" svg:x="-17.23cm" svg:y="13.417cm" svg:viewBox="0 0 29719 27424" draw:points="0,27299 29603,0 29719,125 116,27424">
          <text:p/>
        </draw:polygon>
        <draw:polygon draw:style-name="gr30" draw:text-style-name="P30" draw:layer="layout" svg:width="29.718cm" svg:height="27.424cm" svg:x="-17.114cm" svg:y="13.542cm" svg:viewBox="0 0 29719 27425" draw:points="0,27299 29603,0 29719,125 115,27425">
          <text:p/>
        </draw:polygon>
        <draw:polygon draw:style-name="gr247" draw:text-style-name="P247" draw:layer="layout" svg:width="29.718cm" svg:height="27.424cm" svg:x="-16.999cm" svg:y="13.667cm" svg:viewBox="0 0 29719 27425" draw:points="0,27300 29604,0 29719,127 116,27425">
          <text:p/>
        </draw:polygon>
        <draw:polygon draw:style-name="gr27" draw:text-style-name="P27" draw:layer="layout" svg:width="29.718cm" svg:height="27.423cm" svg:x="-16.883cm" svg:y="13.793cm" svg:viewBox="0 0 29719 27424" draw:points="0,27298 29603,0 29719,125 116,27424">
          <text:p/>
        </draw:polygon>
        <draw:polygon draw:style-name="gr25" draw:text-style-name="P25" draw:layer="layout" svg:width="29.717cm" svg:height="27.424cm" svg:x="-16.767cm" svg:y="13.918cm" svg:viewBox="0 0 29718 27425" draw:points="0,27299 29603,0 29718,126 115,27425">
          <text:p/>
        </draw:polygon>
        <draw:polygon draw:style-name="gr24" draw:text-style-name="P24" draw:layer="layout" svg:width="29.718cm" svg:height="27.423cm" svg:x="-16.652cm" svg:y="14.044cm" svg:viewBox="0 0 29719 27424" draw:points="0,27299 29603,0 29719,125 116,27424">
          <text:p/>
        </draw:polygon>
        <draw:polygon draw:style-name="gr22" draw:text-style-name="P22" draw:layer="layout" svg:width="29.718cm" svg:height="27.424cm" svg:x="-16.536cm" svg:y="14.169cm" svg:viewBox="0 0 29719 27425" draw:points="0,27299 29603,0 29719,125 115,27425">
          <text:p/>
        </draw:polygon>
        <draw:polygon draw:style-name="gr262" draw:text-style-name="P262" draw:layer="layout" svg:width="29.718cm" svg:height="27.424cm" svg:x="-16.421cm" svg:y="14.294cm" svg:viewBox="0 0 29719 27425" draw:points="0,27300 29604,0 29719,126 116,27425">
          <text:p/>
        </draw:polygon>
        <draw:polygon draw:style-name="gr18" draw:text-style-name="P18" draw:layer="layout" svg:width="29.718cm" svg:height="27.423cm" svg:x="-16.305cm" svg:y="14.42cm" svg:viewBox="0 0 29719 27424" draw:points="0,27299 29603,0 29719,125 116,27424">
          <text:p/>
        </draw:polygon>
        <draw:polygon draw:style-name="gr17" draw:text-style-name="P17" draw:layer="layout" svg:width="29.718cm" svg:height="27.424cm" svg:x="-16.189cm" svg:y="14.545cm" svg:viewBox="0 0 29719 27425" draw:points="0,27299 29603,0 29719,125 115,27425">
          <text:p/>
        </draw:polygon>
        <draw:polygon draw:style-name="gr252" draw:text-style-name="P252" draw:layer="layout" svg:width="29.718cm" svg:height="27.424cm" svg:x="-16.074cm" svg:y="14.67cm" svg:viewBox="0 0 29719 27425" draw:points="0,27300 29604,0 29719,126 116,27425">
          <text:p/>
        </draw:polygon>
        <draw:polygon draw:style-name="gr253" draw:text-style-name="P253" draw:layer="layout" svg:width="29.718cm" svg:height="27.424cm" svg:x="-15.958cm" svg:y="14.796cm" svg:viewBox="0 0 29719 27425" draw:points="0,27299 29603,0 29719,125 116,27425">
          <text:p/>
        </draw:polygon>
        <draw:polygon draw:style-name="gr12" draw:text-style-name="P12" draw:layer="layout" svg:width="29.718cm" svg:height="27.424cm" svg:x="-15.842cm" svg:y="14.921cm" svg:viewBox="0 0 29719 27425" draw:points="0,27300 29603,0 29719,126 115,27425">
          <text:p/>
        </draw:polygon>
        <draw:polygon draw:style-name="gr10" draw:text-style-name="P10" draw:layer="layout" svg:width="29.718cm" svg:height="27.423cm" svg:x="-15.727cm" svg:y="15.047cm" svg:viewBox="0 0 29719 27424" draw:points="0,27299 29604,0 29719,125 116,27424">
          <text:p/>
        </draw:polygon>
        <draw:polygon draw:style-name="gr9" draw:text-style-name="P9" draw:layer="layout" svg:width="29.718cm" svg:height="27.424cm" svg:x="-15.611cm" svg:y="15.172cm" svg:viewBox="0 0 29719 27425" draw:points="0,27299 29603,0 29719,125 116,27425">
          <text:p/>
        </draw:polygon>
        <draw:polygon draw:style-name="gr233" draw:text-style-name="P233" draw:layer="layout" svg:width="29.717cm" svg:height="27.424cm" svg:x="-15.495cm" svg:y="15.297cm" svg:viewBox="0 0 29718 27425" draw:points="0,27300 29603,0 29718,126 115,27425">
          <text:p/>
        </draw:polygon>
        <draw:polygon draw:style-name="gr234" draw:text-style-name="P234" draw:layer="layout" svg:width="29.718cm" svg:height="27.424cm" svg:x="-15.38cm" svg:y="15.423cm" svg:viewBox="0 0 29719 27425" draw:points="0,27299 29603,0 29719,125 116,27425">
          <text:p/>
        </draw:polygon>
        <draw:polygon draw:style-name="gr4" draw:text-style-name="P4" draw:layer="layout" svg:width="29.718cm" svg:height="27.424cm" svg:x="-15.264cm" svg:y="15.548cm" svg:viewBox="0 0 29719 27425" draw:points="0,27300 29603,0 29719,126 115,27425">
          <text:p/>
        </draw:polygon>
        <draw:polygon draw:style-name="gr2" draw:text-style-name="P2" draw:layer="layout" svg:width="29.718cm" svg:height="27.423cm" svg:x="-15.149cm" svg:y="15.674cm" svg:viewBox="0 0 29719 27424" draw:points="0,27299 29604,0 29719,125 116,27424">
          <text:p/>
        </draw:polygon>
        <draw:polygon draw:style-name="gr2" draw:text-style-name="P2" draw:layer="layout" svg:width="29.834cm" svg:height="27.549cm" svg:x="-15.033cm" svg:y="15.799cm" svg:viewBox="0 0 29835 27550" draw:points="0,27299 29603,0 29835,251 232,27550">
          <text:p/>
        </draw:polygon>
        <draw:polygon draw:style-name="gr2" draw:text-style-name="P2" draw:layer="layout" svg:width="44.404cm" svg:height="43.348cm" svg:x="-14.802cm" svg:y="16.05cm" svg:viewBox="0 0 44405 43349" draw:points="0,27299 29603,0 44405,16051 14802,43349">
          <text:p/>
        </draw:polygon>
        <draw:polygon draw:style-name="gr195" draw:text-style-name="P195" draw:layer="layout" svg:width="44.404cm" svg:height="43.349cm" svg:x="-29.603cm" svg:y="-0.001cm" svg:viewBox="0 0 44405 43350" draw:points="0,27300 29603,0 44405,16051 14802,43350">
          <text:p/>
        </draw:polygon>
        <draw:polygon draw:style-name="gr195" draw:text-style-name="P195" draw:layer="layout" svg:width="44.404cm" svg:height="43.348cm" svg:x="-14.802cm" svg:y="16.05cm" svg:viewBox="0 0 44405 43349" draw:points="0,27299 29603,0 44405,16051 14802,43349">
          <text:p/>
        </draw:polygon>
        <draw:polygon draw:style-name="gr2" draw:text-style-name="P2" draw:layer="layout" svg:width="58.407cm" svg:height="54.852cm" svg:x="-29.603cm" svg:y="-20.926cm" svg:viewBox="0 0 58408 54853" draw:points="0,48224 52296,0 58408,6628 6114,54853">
          <text:p/>
        </draw:polygon>
        <draw:polygon draw:style-name="gr2" draw:text-style-name="P2" draw:layer="layout" svg:width="55.35cm" svg:height="51.538cm" svg:x="-23.49cm" svg:y="-14.298cm" svg:viewBox="0 0 55351 51539" draw:points="0,48225 52295,0 55351,3314 3056,51539">
          <text:p/>
        </draw:polygon>
        <draw:polygon draw:style-name="gr4" draw:text-style-name="P4" draw:layer="layout" svg:width="52.485cm" svg:height="48.431cm" svg:x="-20.434cm" svg:y="-10.984cm" svg:viewBox="0 0 52486 48432" draw:points="0,48225 52295,0 52486,207 191,48432">
          <text:p/>
        </draw:polygon>
        <draw:polygon draw:style-name="gr234" draw:text-style-name="P234" draw:layer="layout" svg:width="52.485cm" svg:height="48.432cm" svg:x="-20.243cm" svg:y="-10.777cm" svg:viewBox="0 0 52486 48433" draw:points="0,48225 52295,0 52486,207 191,48433">
          <text:p/>
        </draw:polygon>
        <draw:polygon draw:style-name="gr8" draw:text-style-name="P8" draw:layer="layout" svg:width="52.485cm" svg:height="48.432cm" svg:x="-20.052cm" svg:y="-10.57cm" svg:viewBox="0 0 52486 48433" draw:points="0,48226 52295,0 52486,207 191,48433">
          <text:p/>
        </draw:polygon>
        <draw:polygon draw:style-name="gr11" draw:text-style-name="P11" draw:layer="layout" svg:width="52.485cm" svg:height="48.432cm" svg:x="-19.861cm" svg:y="-10.363cm" svg:viewBox="0 0 52486 48433" draw:points="0,48226 52295,0 52486,208 191,48433">
          <text:p/>
        </draw:polygon>
        <draw:polygon draw:style-name="gr253" draw:text-style-name="P253" draw:layer="layout" svg:width="52.485cm" svg:height="48.431cm" svg:x="-19.67cm" svg:y="-10.155cm" svg:viewBox="0 0 52486 48432" draw:points="0,48225 52295,0 52486,207 191,48432">
          <text:p/>
        </draw:polygon>
        <draw:polygon draw:style-name="gr16" draw:text-style-name="P16" draw:layer="layout" svg:width="52.485cm" svg:height="48.431cm" svg:x="-19.479cm" svg:y="-9.948cm" svg:viewBox="0 0 52486 48432" draw:points="0,48225 52295,0 52486,207 191,48432">
          <text:p/>
        </draw:polygon>
        <draw:polygon draw:style-name="gr19" draw:text-style-name="P19" draw:layer="layout" svg:width="52.485cm" svg:height="48.431cm" svg:x="-19.288cm" svg:y="-9.741cm" svg:viewBox="0 0 52486 48432" draw:points="0,48225 52295,0 52486,207 191,48432">
          <text:p/>
        </draw:polygon>
        <draw:polygon draw:style-name="gr22" draw:text-style-name="P22" draw:layer="layout" svg:width="52.485cm" svg:height="48.431cm" svg:x="-19.097cm" svg:y="-9.534cm" svg:viewBox="0 0 52486 48432" draw:points="0,48225 52295,0 52486,207 191,48432">
          <text:p/>
        </draw:polygon>
        <draw:polygon draw:style-name="gr249" draw:text-style-name="P249" draw:layer="layout" svg:width="52.485cm" svg:height="48.432cm" svg:x="-18.906cm" svg:y="-9.327cm" svg:viewBox="0 0 52486 48433" draw:points="0,48225 52295,0 52486,207 191,48433">
          <text:p/>
        </draw:polygon>
        <draw:polygon draw:style-name="gr27" draw:text-style-name="P27" draw:layer="layout" svg:width="52.485cm" svg:height="48.432cm" svg:x="-18.715cm" svg:y="-9.12cm" svg:viewBox="0 0 52486 48433" draw:points="0,48226 52295,0 52486,207 191,48433">
          <text:p/>
        </draw:polygon>
        <draw:polygon draw:style-name="gr30" draw:text-style-name="P30" draw:layer="layout" svg:width="52.485cm" svg:height="48.432cm" svg:x="-18.524cm" svg:y="-8.913cm" svg:viewBox="0 0 52486 48433" draw:points="0,48226 52295,0 52486,208 191,48433">
          <text:p/>
        </draw:polygon>
        <draw:polygon draw:style-name="gr33" draw:text-style-name="P33" draw:layer="layout" svg:width="52.485cm" svg:height="48.431cm" svg:x="-18.333cm" svg:y="-8.705cm" svg:viewBox="0 0 52486 48432" draw:points="0,48225 52295,0 52486,207 191,48432">
          <text:p/>
        </draw:polygon>
        <draw:polygon draw:style-name="gr197" draw:text-style-name="P197" draw:layer="layout" svg:width="52.485cm" svg:height="48.431cm" svg:x="-18.142cm" svg:y="-8.498cm" svg:viewBox="0 0 52486 48432" draw:points="0,48225 52295,0 52486,207 191,48432">
          <text:p/>
        </draw:polygon>
        <draw:polygon draw:style-name="gr38" draw:text-style-name="P38" draw:layer="layout" svg:width="52.485cm" svg:height="48.431cm" svg:x="-17.951cm" svg:y="-8.291cm" svg:viewBox="0 0 52486 48432" draw:points="0,48225 52295,0 52486,207 191,48432">
          <text:p/>
        </draw:polygon>
        <draw:polygon draw:style-name="gr41" draw:text-style-name="P41" draw:layer="layout" svg:width="52.485cm" svg:height="48.431cm" svg:x="-17.76cm" svg:y="-8.084cm" svg:viewBox="0 0 52486 48432" draw:points="0,48225 52295,0 52486,207 191,48432">
          <text:p/>
        </draw:polygon>
        <draw:polygon draw:style-name="gr201" draw:text-style-name="P201" draw:layer="layout" svg:width="52.485cm" svg:height="48.431cm" svg:x="-17.569cm" svg:y="-7.877cm" svg:viewBox="0 0 52486 48432" draw:points="0,48225 52295,0 52486,207 191,48432">
          <text:p/>
        </draw:polygon>
        <draw:polygon draw:style-name="gr46" draw:text-style-name="P46" draw:layer="layout" svg:width="52.485cm" svg:height="48.432cm" svg:x="-17.378cm" svg:y="-7.67cm" svg:viewBox="0 0 52486 48433" draw:points="0,48225 52295,0 52486,207 191,48433">
          <text:p/>
        </draw:polygon>
        <draw:polygon draw:style-name="gr49" draw:text-style-name="P49" draw:layer="layout" svg:width="52.485cm" svg:height="48.432cm" svg:x="-17.187cm" svg:y="-7.463cm" svg:viewBox="0 0 52486 48433" draw:points="0,48226 52295,0 52486,207 191,48433">
          <text:p/>
        </draw:polygon>
        <draw:polygon draw:style-name="gr52" draw:text-style-name="P52" draw:layer="layout" svg:width="52.485cm" svg:height="48.432cm" svg:x="-16.996cm" svg:y="-7.256cm" svg:viewBox="0 0 52486 48433" draw:points="0,48226 52295,0 52486,208 191,48433">
          <text:p/>
        </draw:polygon>
        <draw:polygon draw:style-name="gr205" draw:text-style-name="P205" draw:layer="layout" svg:width="52.486cm" svg:height="48.431cm" svg:x="-16.805cm" svg:y="-7.048cm" svg:viewBox="0 0 52487 48432" draw:points="0,48225 52295,0 52487,207 191,48432">
          <text:p/>
        </draw:polygon>
        <draw:polygon draw:style-name="gr57" draw:text-style-name="P57" draw:layer="layout" svg:width="52.486cm" svg:height="48.431cm" svg:x="-16.614cm" svg:y="-6.841cm" svg:viewBox="0 0 52487 48432" draw:points="0,48225 52296,0 52487,207 191,48432">
          <text:p/>
        </draw:polygon>
        <draw:polygon draw:style-name="gr60" draw:text-style-name="P60" draw:layer="layout" svg:width="52.486cm" svg:height="48.431cm" svg:x="-16.423cm" svg:y="-6.634cm" svg:viewBox="0 0 52487 48432" draw:points="0,48225 52296,0 52487,207 191,48432">
          <text:p/>
        </draw:polygon>
        <draw:polygon draw:style-name="gr63" draw:text-style-name="P63" draw:layer="layout" svg:width="52.486cm" svg:height="48.431cm" svg:x="-16.232cm" svg:y="-6.427cm" svg:viewBox="0 0 52487 48432" draw:points="0,48225 52296,0 52487,207 191,48432">
          <text:p/>
        </draw:polygon>
        <draw:polygon draw:style-name="gr230" draw:text-style-name="P230" draw:layer="layout" svg:width="52.486cm" svg:height="48.432cm" svg:x="-16.041cm" svg:y="-6.22cm" svg:viewBox="0 0 52487 48433" draw:points="0,48225 52296,0 52487,207 191,48433">
          <text:p/>
        </draw:polygon>
        <draw:polygon draw:style-name="gr68" draw:text-style-name="P68" draw:layer="layout" svg:width="52.486cm" svg:height="48.432cm" svg:x="-15.85cm" svg:y="-6.013cm" svg:viewBox="0 0 52487 48433" draw:points="0,48226 52296,0 52487,207 191,48433">
          <text:p/>
        </draw:polygon>
        <draw:polygon draw:style-name="gr71" draw:text-style-name="P71" draw:layer="layout" svg:width="52.486cm" svg:height="48.432cm" svg:x="-15.659cm" svg:y="-5.806cm" svg:viewBox="0 0 52487 48433" draw:points="0,48226 52296,0 52487,208 191,48433">
          <text:p/>
        </draw:polygon>
        <draw:polygon draw:style-name="gr263" draw:text-style-name="P263" draw:layer="layout" svg:width="52.486cm" svg:height="48.431cm" svg:x="-15.468cm" svg:y="-5.598cm" svg:viewBox="0 0 52487 48432" draw:points="0,48225 52296,0 52487,207 191,48432">
          <text:p/>
        </draw:polygon>
        <draw:polygon draw:style-name="gr227" draw:text-style-name="P227" draw:layer="layout" svg:width="52.486cm" svg:height="48.431cm" svg:x="-15.277cm" svg:y="-5.391cm" svg:viewBox="0 0 52487 48432" draw:points="0,48225 52296,0 52487,207 191,48432">
          <text:p/>
        </draw:polygon>
        <draw:polygon draw:style-name="gr79" draw:text-style-name="P79" draw:layer="layout" svg:width="52.486cm" svg:height="48.431cm" svg:x="-15.086cm" svg:y="-5.184cm" svg:viewBox="0 0 52487 48432" draw:points="0,48225 52296,0 52487,207 191,48432">
          <text:p/>
        </draw:polygon>
        <draw:polygon draw:style-name="gr82" draw:text-style-name="P82" draw:layer="layout" svg:width="52.486cm" svg:height="48.431cm" svg:x="-14.895cm" svg:y="-4.977cm" svg:viewBox="0 0 52487 48432" draw:points="0,48225 52296,0 52487,207 191,48432">
          <text:p/>
        </draw:polygon>
        <draw:polygon draw:style-name="gr258" draw:text-style-name="P258" draw:layer="layout" svg:width="52.486cm" svg:height="48.432cm" svg:x="-14.704cm" svg:y="-4.77cm" svg:viewBox="0 0 52487 48433" draw:points="0,48225 52296,0 52487,207 191,48433">
          <text:p/>
        </draw:polygon>
        <draw:polygon draw:style-name="gr87" draw:text-style-name="P87" draw:layer="layout" svg:width="52.486cm" svg:height="48.432cm" svg:x="-14.513cm" svg:y="-4.563cm" svg:viewBox="0 0 52487 48433" draw:points="0,48226 52296,0 52487,207 191,48433">
          <text:p/>
        </draw:polygon>
        <draw:polygon draw:style-name="gr90" draw:text-style-name="P90" draw:layer="layout" svg:width="52.486cm" svg:height="48.432cm" svg:x="-14.322cm" svg:y="-4.356cm" svg:viewBox="0 0 52487 48433" draw:points="0,48226 52296,0 52487,207 191,48433">
          <text:p/>
        </draw:polygon>
        <draw:polygon draw:style-name="gr93" draw:text-style-name="P93" draw:layer="layout" svg:width="52.486cm" svg:height="48.432cm" svg:x="-14.131cm" svg:y="-4.149cm" svg:viewBox="0 0 52487 48433" draw:points="0,48226 52296,0 52487,208 191,48433">
          <text:p/>
        </draw:polygon>
        <draw:polygon draw:style-name="gr211" draw:text-style-name="P211" draw:layer="layout" svg:width="52.486cm" svg:height="48.431cm" svg:x="-13.94cm" svg:y="-3.941cm" svg:viewBox="0 0 52487 48432" draw:points="0,48225 52296,0 52487,207 191,48432">
          <text:p/>
        </draw:polygon>
        <draw:polygon draw:style-name="gr212" draw:text-style-name="P212" draw:layer="layout" svg:width="52.486cm" svg:height="48.431cm" svg:x="-13.749cm" svg:y="-3.734cm" svg:viewBox="0 0 52487 48432" draw:points="0,48225 52296,0 52487,207 191,48432">
          <text:p/>
        </draw:polygon>
        <draw:polygon draw:style-name="gr100" draw:text-style-name="P100" draw:layer="layout" svg:width="52.486cm" svg:height="48.431cm" svg:x="-13.558cm" svg:y="-3.527cm" svg:viewBox="0 0 52487 48432" draw:points="0,48225 52296,0 52487,207 191,48432">
          <text:p/>
        </draw:polygon>
        <draw:polygon draw:style-name="gr103" draw:text-style-name="P103" draw:layer="layout" svg:width="52.486cm" svg:height="48.431cm" svg:x="-13.367cm" svg:y="-3.32cm" svg:viewBox="0 0 52487 48432" draw:points="0,48225 52296,0 52487,207 191,48432">
          <text:p/>
        </draw:polygon>
        <draw:polygon draw:style-name="gr106" draw:text-style-name="P106" draw:layer="layout" svg:width="52.486cm" svg:height="48.432cm" svg:x="-13.176cm" svg:y="-3.113cm" svg:viewBox="0 0 52487 48433" draw:points="0,48225 52296,0 52487,207 191,48433">
          <text:p/>
        </draw:polygon>
        <draw:polygon draw:style-name="gr215" draw:text-style-name="P215" draw:layer="layout" svg:width="52.486cm" svg:height="48.432cm" svg:x="-12.985cm" svg:y="-2.906cm" svg:viewBox="0 0 52487 48433" draw:points="0,48226 52296,0 52487,207 191,48433">
          <text:p/>
        </draw:polygon>
        <draw:polygon draw:style-name="gr111" draw:text-style-name="P111" draw:layer="layout" svg:width="52.486cm" svg:height="48.432cm" svg:x="-12.794cm" svg:y="-2.699cm" svg:viewBox="0 0 52487 48433" draw:points="0,48226 52296,0 52487,208 191,48433">
          <text:p/>
        </draw:polygon>
        <draw:polygon draw:style-name="gr114" draw:text-style-name="P114" draw:layer="layout" svg:width="52.486cm" svg:height="48.431cm" svg:x="-12.603cm" svg:y="-2.491cm" svg:viewBox="0 0 52487 48432" draw:points="0,48225 52296,0 52487,207 191,48432">
          <text:p/>
        </draw:polygon>
        <draw:polygon draw:style-name="gr117" draw:text-style-name="P117" draw:layer="layout" svg:width="52.486cm" svg:height="48.431cm" svg:x="-12.412cm" svg:y="-2.284cm" svg:viewBox="0 0 52487 48432" draw:points="0,48225 52296,0 52487,207 192,48432">
          <text:p/>
        </draw:polygon>
        <draw:polygon draw:style-name="gr221" draw:text-style-name="P221" draw:layer="layout" svg:width="52.485cm" svg:height="48.431cm" svg:x="-12.22cm" svg:y="-2.077cm" svg:viewBox="0 0 52486 48432" draw:points="0,48225 52295,0 52486,207 191,48432">
          <text:p/>
        </draw:polygon>
        <draw:polygon draw:style-name="gr122" draw:text-style-name="P122" draw:layer="layout" svg:width="52.485cm" svg:height="48.431cm" svg:x="-12.029cm" svg:y="-1.87cm" svg:viewBox="0 0 52486 48432" draw:points="0,48225 52295,0 52486,207 191,48432">
          <text:p/>
        </draw:polygon>
        <draw:polygon draw:style-name="gr125" draw:text-style-name="P125" draw:layer="layout" svg:width="52.485cm" svg:height="48.432cm" svg:x="-11.838cm" svg:y="-1.663cm" svg:viewBox="0 0 52486 48433" draw:points="0,48225 52295,0 52486,207 191,48433">
          <text:p/>
        </draw:polygon>
        <draw:polygon draw:style-name="gr224" draw:text-style-name="P224" draw:layer="layout" svg:width="52.485cm" svg:height="48.432cm" svg:x="-11.647cm" svg:y="-1.456cm" svg:viewBox="0 0 52486 48433" draw:points="0,48226 52295,0 52486,207 191,48433">
          <text:p/>
        </draw:polygon>
        <draw:polygon draw:style-name="gr130" draw:text-style-name="P130" draw:layer="layout" svg:width="52.485cm" svg:height="48.432cm" svg:x="-11.456cm" svg:y="-1.249cm" svg:viewBox="0 0 52486 48433" draw:points="0,48226 52295,0 52486,208 191,48433">
          <text:p/>
        </draw:polygon>
        <draw:polygon draw:style-name="gr133" draw:text-style-name="P133" draw:layer="layout" svg:width="52.485cm" svg:height="48.431cm" svg:x="-11.265cm" svg:y="-1.041cm" svg:viewBox="0 0 52486 48432" draw:points="0,48225 52295,0 52486,207 191,48432">
          <text:p/>
        </draw:polygon>
        <draw:polygon draw:style-name="gr136" draw:text-style-name="P136" draw:layer="layout" svg:width="52.485cm" svg:height="48.431cm" svg:x="-11.074cm" svg:y="-0.834cm" svg:viewBox="0 0 52486 48432" draw:points="0,48225 52295,0 52486,207 191,48432">
          <text:p/>
        </draw:polygon>
        <draw:polygon draw:style-name="gr193" draw:text-style-name="P193" draw:layer="layout" svg:width="52.485cm" svg:height="48.431cm" svg:x="-10.883cm" svg:y="-0.627cm" svg:viewBox="0 0 52486 48432" draw:points="0,48225 52295,0 52486,207 191,48432">
          <text:p/>
        </draw:polygon>
        <draw:polygon draw:style-name="gr141" draw:text-style-name="P141" draw:layer="layout" svg:width="52.485cm" svg:height="48.431cm" svg:x="-10.692cm" svg:y="-0.42cm" svg:viewBox="0 0 52486 48432" draw:points="0,48225 52295,0 52486,207 191,48432">
          <text:p/>
        </draw:polygon>
        <draw:polygon draw:style-name="gr144" draw:text-style-name="P144" draw:layer="layout" svg:width="52.485cm" svg:height="48.431cm" svg:x="-10.501cm" svg:y="-0.213cm" svg:viewBox="0 0 52486 48432" draw:points="0,48225 52295,0 52486,207 191,48432">
          <text:p/>
        </draw:polygon>
        <draw:polygon draw:style-name="gr147" draw:text-style-name="P147" draw:layer="layout" svg:width="52.485cm" svg:height="48.432cm" svg:x="-10.31cm" svg:y="-0.006cm" svg:viewBox="0 0 52486 48433" draw:points="0,48225 52295,0 52486,207 191,48433">
          <text:p/>
        </draw:polygon>
        <draw:polygon draw:style-name="gr188" draw:text-style-name="P188" draw:layer="layout" svg:width="52.485cm" svg:height="48.432cm" svg:x="-10.119cm" svg:y="0.201cm" svg:viewBox="0 0 52486 48433" draw:points="0,48226 52295,0 52486,207 191,48433">
          <text:p/>
        </draw:polygon>
        <draw:polygon draw:style-name="gr152" draw:text-style-name="P152" draw:layer="layout" svg:width="52.485cm" svg:height="48.432cm" svg:x="-9.928cm" svg:y="0.408cm" svg:viewBox="0 0 52486 48433" draw:points="0,48226 52295,0 52486,208 191,48433">
          <text:p/>
        </draw:polygon>
        <draw:polygon draw:style-name="gr155" draw:text-style-name="P155" draw:layer="layout" svg:width="52.485cm" svg:height="48.431cm" svg:x="-9.737cm" svg:y="0.616cm" svg:viewBox="0 0 52486 48432" draw:points="0,48225 52295,0 52486,207 191,48432">
          <text:p/>
        </draw:polygon>
        <draw:polygon draw:style-name="gr184" draw:text-style-name="P184" draw:layer="layout" svg:width="52.485cm" svg:height="48.431cm" svg:x="-9.546cm" svg:y="0.823cm" svg:viewBox="0 0 52486 48432" draw:points="0,48225 52295,0 52486,207 191,48432">
          <text:p/>
        </draw:polygon>
        <draw:polygon draw:style-name="gr183" draw:text-style-name="P183" draw:layer="layout" svg:width="52.485cm" svg:height="48.431cm" svg:x="-9.355cm" svg:y="1.03cm" svg:viewBox="0 0 52486 48432" draw:points="0,48225 52295,0 52486,207 191,48432">
          <text:p/>
        </draw:polygon>
        <draw:polygon draw:style-name="gr163" draw:text-style-name="P163" draw:layer="layout" svg:width="52.485cm" svg:height="48.431cm" svg:x="-9.164cm" svg:y="1.237cm" svg:viewBox="0 0 52486 48432" draw:points="0,48225 52295,0 52486,207 191,48432">
          <text:p/>
        </draw:polygon>
        <draw:polygon draw:style-name="gr166" draw:text-style-name="P166" draw:layer="layout" svg:width="52.485cm" svg:height="48.432cm" svg:x="-8.973cm" svg:y="1.444cm" svg:viewBox="0 0 52486 48433" draw:points="0,48225 52295,0 52486,207 191,48433">
          <text:p/>
        </draw:polygon>
        <draw:polygon draw:style-name="gr179" draw:text-style-name="P179" draw:layer="layout" svg:width="52.485cm" svg:height="48.432cm" svg:x="-8.782cm" svg:y="1.651cm" svg:viewBox="0 0 52486 48433" draw:points="0,48226 52295,0 52486,207 191,48433">
          <text:p/>
        </draw:polygon>
        <draw:polygon draw:style-name="gr171" draw:text-style-name="P171" draw:layer="layout" svg:width="52.485cm" svg:height="48.432cm" svg:x="-8.591cm" svg:y="1.858cm" svg:viewBox="0 0 52486 48433" draw:points="0,48226 52295,0 52486,208 191,48433">
          <text:p/>
        </draw:polygon>
        <draw:polygon draw:style-name="gr174" draw:text-style-name="P174" draw:layer="layout" svg:width="52.485cm" svg:height="48.431cm" svg:x="-8.4cm" svg:y="2.066cm" svg:viewBox="0 0 52486 48432" draw:points="0,48225 52295,0 52486,207 191,48432">
          <text:p/>
        </draw:polygon>
        <draw:polygon draw:style-name="gr174" draw:text-style-name="P174" draw:layer="layout" svg:width="52.676cm" svg:height="48.638cm" svg:x="-8.209cm" svg:y="2.273cm" svg:viewBox="0 0 52677 48639" draw:points="0,48225 52295,0 52677,414 382,48639">
          <text:p/>
        </draw:polygon>
        <draw:polygon draw:style-name="gr171" draw:text-style-name="P171" draw:layer="layout" svg:width="52.485cm" svg:height="48.431cm" svg:x="-7.827cm" svg:y="2.687cm" svg:viewBox="0 0 52486 48432" draw:points="0,48225 52295,0 52486,207 191,48432">
          <text:p/>
        </draw:polygon>
        <draw:polygon draw:style-name="gr179" draw:text-style-name="P179" draw:layer="layout" svg:width="52.485cm" svg:height="48.432cm" svg:x="-7.636cm" svg:y="2.894cm" svg:viewBox="0 0 52486 48433" draw:points="0,48225 52295,0 52486,207 191,48433">
          <text:p/>
        </draw:polygon>
        <draw:polygon draw:style-name="gr166" draw:text-style-name="P166" draw:layer="layout" svg:width="52.485cm" svg:height="48.432cm" svg:x="-7.445cm" svg:y="3.101cm" svg:viewBox="0 0 52486 48433" draw:points="0,48226 52295,0 52486,207 191,48433">
          <text:p/>
        </draw:polygon>
        <draw:polygon draw:style-name="gr163" draw:text-style-name="P163" draw:layer="layout" svg:width="52.485cm" svg:height="48.432cm" svg:x="-7.254cm" svg:y="3.308cm" svg:viewBox="0 0 52486 48433" draw:points="0,48226 52295,0 52486,207 191,48433">
          <text:p/>
        </draw:polygon>
        <draw:polygon draw:style-name="gr183" draw:text-style-name="P183" draw:layer="layout" svg:width="52.485cm" svg:height="48.432cm" svg:x="-7.063cm" svg:y="3.515cm" svg:viewBox="0 0 52486 48433" draw:points="0,48226 52295,0 52486,208 191,48433">
          <text:p/>
        </draw:polygon>
        <draw:polygon draw:style-name="gr184" draw:text-style-name="P184" draw:layer="layout" svg:width="52.485cm" svg:height="48.431cm" svg:x="-6.872cm" svg:y="3.723cm" svg:viewBox="0 0 52486 48432" draw:points="0,48225 52295,0 52486,207 191,48432">
          <text:p/>
        </draw:polygon>
        <draw:polygon draw:style-name="gr155" draw:text-style-name="P155" draw:layer="layout" svg:width="52.485cm" svg:height="48.431cm" svg:x="-6.681cm" svg:y="3.93cm" svg:viewBox="0 0 52486 48432" draw:points="0,48225 52295,0 52486,207 191,48432">
          <text:p/>
        </draw:polygon>
        <draw:polygon draw:style-name="gr152" draw:text-style-name="P152" draw:layer="layout" svg:width="52.485cm" svg:height="48.431cm" svg:x="-6.49cm" svg:y="4.137cm" svg:viewBox="0 0 52486 48432" draw:points="0,48225 52295,0 52486,207 191,48432">
          <text:p/>
        </draw:polygon>
        <draw:polygon draw:style-name="gr188" draw:text-style-name="P188" draw:layer="layout" svg:width="52.485cm" svg:height="48.431cm" svg:x="-6.299cm" svg:y="4.344cm" svg:viewBox="0 0 52486 48432" draw:points="0,48225 52295,0 52486,207 191,48432">
          <text:p/>
        </draw:polygon>
        <draw:polygon draw:style-name="gr147" draw:text-style-name="P147" draw:layer="layout" svg:width="52.485cm" svg:height="48.432cm" svg:x="-6.108cm" svg:y="4.551cm" svg:viewBox="0 0 52486 48433" draw:points="0,48225 52295,0 52486,207 191,48433">
          <text:p/>
        </draw:polygon>
        <draw:polygon draw:style-name="gr144" draw:text-style-name="P144" draw:layer="layout" svg:width="52.485cm" svg:height="48.432cm" svg:x="-5.917cm" svg:y="4.758cm" svg:viewBox="0 0 52486 48433" draw:points="0,48226 52295,0 52486,207 191,48433">
          <text:p/>
        </draw:polygon>
        <draw:polygon draw:style-name="gr141" draw:text-style-name="P141" draw:layer="layout" svg:width="52.485cm" svg:height="48.432cm" svg:x="-5.726cm" svg:y="4.965cm" svg:viewBox="0 0 52486 48433" draw:points="0,48226 52295,0 52486,208 191,48433">
          <text:p/>
        </draw:polygon>
        <draw:polygon draw:style-name="gr193" draw:text-style-name="P193" draw:layer="layout" svg:width="52.485cm" svg:height="48.431cm" svg:x="-5.535cm" svg:y="5.173cm" svg:viewBox="0 0 52486 48432" draw:points="0,48225 52295,0 52486,207 191,48432">
          <text:p/>
        </draw:polygon>
        <draw:polygon draw:style-name="gr194" draw:text-style-name="P194" draw:layer="layout" svg:width="52.485cm" svg:height="48.431cm" svg:x="-5.344cm" svg:y="5.38cm" svg:viewBox="0 0 52486 48432" draw:points="0,48225 52295,0 52486,207 191,48432">
          <text:p/>
        </draw:polygon>
        <draw:polygon draw:style-name="gr134" draw:text-style-name="P134" draw:layer="layout" svg:width="52.485cm" svg:height="48.431cm" svg:x="-5.153cm" svg:y="5.587cm" svg:viewBox="0 0 52486 48432" draw:points="0,48225 52295,0 52486,207 191,48432">
          <text:p/>
        </draw:polygon>
        <draw:polygon draw:style-name="gr131" draw:text-style-name="P131" draw:layer="layout" svg:width="52.485cm" svg:height="48.431cm" svg:x="-4.962cm" svg:y="5.794cm" svg:viewBox="0 0 52486 48432" draw:points="0,48225 52295,0 52486,207 191,48432">
          <text:p/>
        </draw:polygon>
        <draw:polygon draw:style-name="gr128" draw:text-style-name="P128" draw:layer="layout" svg:width="52.485cm" svg:height="48.432cm" svg:x="-4.771cm" svg:y="6.001cm" svg:viewBox="0 0 52486 48433" draw:points="0,48225 52295,0 52486,207 191,48433">
          <text:p/>
        </draw:polygon>
        <draw:polygon draw:style-name="gr225" draw:text-style-name="P225" draw:layer="layout" svg:width="52.485cm" svg:height="48.432cm" svg:x="-4.58cm" svg:y="6.208cm" svg:viewBox="0 0 52486 48433" draw:points="0,48226 52295,0 52486,207 191,48433">
          <text:p/>
        </draw:polygon>
        <draw:polygon draw:style-name="gr123" draw:text-style-name="P123" draw:layer="layout" svg:width="52.485cm" svg:height="48.432cm" svg:x="-4.389cm" svg:y="6.415cm" svg:viewBox="0 0 52486 48433" draw:points="0,48226 52295,0 52486,208 191,48433">
          <text:p/>
        </draw:polygon>
        <draw:polygon draw:style-name="gr120" draw:text-style-name="P120" draw:layer="layout" svg:width="52.485cm" svg:height="48.431cm" svg:x="-4.198cm" svg:y="6.623cm" svg:viewBox="0 0 52486 48432" draw:points="0,48225 52295,0 52486,207 191,48432">
          <text:p/>
        </draw:polygon>
        <draw:polygon draw:style-name="gr220" draw:text-style-name="P220" draw:layer="layout" svg:width="52.485cm" svg:height="48.431cm" svg:x="-4.007cm" svg:y="6.83cm" svg:viewBox="0 0 52486 48432" draw:points="0,48225 52295,0 52486,207 191,48432">
          <text:p/>
        </draw:polygon>
        <draw:polygon draw:style-name="gr218" draw:text-style-name="P218" draw:layer="layout" svg:width="52.485cm" svg:height="48.431cm" svg:x="-3.816cm" svg:y="7.037cm" svg:viewBox="0 0 52486 48432" draw:points="0,48225 52295,0 52486,207 191,48432">
          <text:p/>
        </draw:polygon>
        <draw:polygon draw:style-name="gr112" draw:text-style-name="P112" draw:layer="layout" svg:width="52.485cm" svg:height="48.431cm" svg:x="-3.625cm" svg:y="7.244cm" svg:viewBox="0 0 52486 48432" draw:points="0,48225 52295,0 52486,207 191,48432">
          <text:p/>
        </draw:polygon>
        <draw:polygon draw:style-name="gr109" draw:text-style-name="P109" draw:layer="layout" svg:width="52.485cm" svg:height="48.431cm" svg:x="-3.434cm" svg:y="7.451cm" svg:viewBox="0 0 52486 48432" draw:points="0,48225 52295,0 52486,207 191,48432">
          <text:p/>
        </draw:polygon>
        <draw:polygon draw:style-name="gr219" draw:text-style-name="P219" draw:layer="layout" svg:width="52.486cm" svg:height="48.432cm" svg:x="-3.243cm" svg:y="7.658cm" svg:viewBox="0 0 52487 48433" draw:points="0,48225 52295,0 52487,207 191,48433">
          <text:p/>
        </draw:polygon>
        <draw:polygon draw:style-name="gr104" draw:text-style-name="P104" draw:layer="layout" svg:width="52.486cm" svg:height="48.432cm" svg:x="-3.052cm" svg:y="7.865cm" svg:viewBox="0 0 52487 48433" draw:points="0,48226 52296,0 52487,207 191,48433">
          <text:p/>
        </draw:polygon>
        <draw:polygon draw:style-name="gr101" draw:text-style-name="P101" draw:layer="layout" svg:width="52.486cm" svg:height="48.432cm" svg:x="-2.861cm" svg:y="8.072cm" svg:viewBox="0 0 52487 48433" draw:points="0,48226 52296,0 52487,208 191,48433">
          <text:p/>
        </draw:polygon>
        <draw:polygon draw:style-name="gr98" draw:text-style-name="P98" draw:layer="layout" svg:width="52.486cm" svg:height="48.431cm" svg:x="-2.67cm" svg:y="8.28cm" svg:viewBox="0 0 52487 48432" draw:points="0,48225 52296,0 52487,207 191,48432">
          <text:p/>
        </draw:polygon>
        <draw:polygon draw:style-name="gr211" draw:text-style-name="P211" draw:layer="layout" svg:width="52.486cm" svg:height="48.431cm" svg:x="-2.479cm" svg:y="8.487cm" svg:viewBox="0 0 52487 48432" draw:points="0,48225 52296,0 52487,207 191,48432">
          <text:p/>
        </draw:polygon>
        <draw:polygon draw:style-name="gr93" draw:text-style-name="P93" draw:layer="layout" svg:width="52.486cm" svg:height="48.431cm" svg:x="-2.288cm" svg:y="8.694cm" svg:viewBox="0 0 52487 48432" draw:points="0,48225 52296,0 52487,207 191,48432">
          <text:p/>
        </draw:polygon>
        <draw:polygon draw:style-name="gr90" draw:text-style-name="P90" draw:layer="layout" svg:width="52.486cm" svg:height="48.431cm" svg:x="-2.097cm" svg:y="8.901cm" svg:viewBox="0 0 52487 48432" draw:points="0,48225 52296,0 52487,207 191,48432">
          <text:p/>
        </draw:polygon>
        <draw:polygon draw:style-name="gr87" draw:text-style-name="P87" draw:layer="layout" svg:width="52.486cm" svg:height="48.432cm" svg:x="-1.906cm" svg:y="9.108cm" svg:viewBox="0 0 52487 48433" draw:points="0,48225 52296,0 52487,207 191,48433">
          <text:p/>
        </draw:polygon>
        <draw:polygon draw:style-name="gr258" draw:text-style-name="P258" draw:layer="layout" svg:width="52.486cm" svg:height="48.432cm" svg:x="-1.715cm" svg:y="9.315cm" svg:viewBox="0 0 52487 48433" draw:points="0,48226 52296,0 52487,207 191,48433">
          <text:p/>
        </draw:polygon>
        <draw:polygon draw:style-name="gr82" draw:text-style-name="P82" draw:layer="layout" svg:width="52.486cm" svg:height="48.432cm" svg:x="-1.524cm" svg:y="9.522cm" svg:viewBox="0 0 52487 48433" draw:points="0,48226 52296,0 52487,208 191,48433">
          <text:p/>
        </draw:polygon>
        <draw:polygon draw:style-name="gr79" draw:text-style-name="P79" draw:layer="layout" svg:width="52.486cm" svg:height="48.431cm" svg:x="-1.333cm" svg:y="9.73cm" svg:viewBox="0 0 52487 48432" draw:points="0,48225 52296,0 52487,207 191,48432">
          <text:p/>
        </draw:polygon>
        <draw:polygon draw:style-name="gr227" draw:text-style-name="P227" draw:layer="layout" svg:width="52.486cm" svg:height="48.431cm" svg:x="-1.142cm" svg:y="9.937cm" svg:viewBox="0 0 52487 48432" draw:points="0,48225 52296,0 52487,207 191,48432">
          <text:p/>
        </draw:polygon>
        <draw:polygon draw:style-name="gr263" draw:text-style-name="P263" draw:layer="layout" svg:width="52.486cm" svg:height="48.431cm" svg:x="-0.951cm" svg:y="10.144cm" svg:viewBox="0 0 52487 48432" draw:points="0,48225 52296,0 52487,207 191,48432">
          <text:p/>
        </draw:polygon>
        <draw:polygon draw:style-name="gr71" draw:text-style-name="P71" draw:layer="layout" svg:width="52.486cm" svg:height="48.431cm" svg:x="-0.76cm" svg:y="10.351cm" svg:viewBox="0 0 52487 48432" draw:points="0,48225 52296,0 52487,207 191,48432">
          <text:p/>
        </draw:polygon>
        <draw:polygon draw:style-name="gr68" draw:text-style-name="P68" draw:layer="layout" svg:width="52.486cm" svg:height="48.432cm" svg:x="-0.569cm" svg:y="10.558cm" svg:viewBox="0 0 52487 48433" draw:points="0,48225 52296,0 52487,207 191,48433">
          <text:p/>
        </draw:polygon>
        <draw:polygon draw:style-name="gr230" draw:text-style-name="P230" draw:layer="layout" svg:width="52.486cm" svg:height="48.432cm" svg:x="-0.378cm" svg:y="10.765cm" svg:viewBox="0 0 52487 48433" draw:points="0,48226 52296,0 52487,207 191,48433">
          <text:p/>
        </draw:polygon>
        <draw:polygon draw:style-name="gr63" draw:text-style-name="P63" draw:layer="layout" svg:width="52.486cm" svg:height="48.432cm" svg:x="-0.187cm" svg:y="10.972cm" svg:viewBox="0 0 52487 48433" draw:points="0,48226 52296,0 52487,207 191,48433">
          <text:p/>
        </draw:polygon>
        <draw:polygon draw:style-name="gr60" draw:text-style-name="P60" draw:layer="layout" svg:width="52.486cm" svg:height="48.432cm" svg:x="0.004cm" svg:y="11.179cm" svg:viewBox="0 0 52487 48433" draw:points="0,48226 52296,0 52487,208 191,48433">
          <text:p/>
        </draw:polygon>
        <draw:polygon draw:style-name="gr57" draw:text-style-name="P57" draw:layer="layout" svg:width="52.486cm" svg:height="48.431cm" svg:x="0.195cm" svg:y="11.387cm" svg:viewBox="0 0 52487 48432" draw:points="0,48225 52296,0 52487,207 191,48432">
          <text:p/>
        </draw:polygon>
        <draw:polygon draw:style-name="gr205" draw:text-style-name="P205" draw:layer="layout" svg:width="52.486cm" svg:height="48.431cm" svg:x="0.386cm" svg:y="11.594cm" svg:viewBox="0 0 52487 48432" draw:points="0,48225 52296,0 52487,207 191,48432">
          <text:p/>
        </draw:polygon>
        <draw:polygon draw:style-name="gr52" draw:text-style-name="P52" draw:layer="layout" svg:width="52.486cm" svg:height="48.431cm" svg:x="0.577cm" svg:y="11.801cm" svg:viewBox="0 0 52487 48432" draw:points="0,48225 52296,0 52487,207 191,48432">
          <text:p/>
        </draw:polygon>
        <draw:polygon draw:style-name="gr49" draw:text-style-name="P49" draw:layer="layout" svg:width="52.486cm" svg:height="48.431cm" svg:x="0.768cm" svg:y="12.008cm" svg:viewBox="0 0 52487 48432" draw:points="0,48225 52296,0 52487,207 191,48432">
          <text:p/>
        </draw:polygon>
        <draw:polygon draw:style-name="gr46" draw:text-style-name="P46" draw:layer="layout" svg:width="52.486cm" svg:height="48.432cm" svg:x="0.959cm" svg:y="12.215cm" svg:viewBox="0 0 52487 48433" draw:points="0,48225 52296,0 52487,207 191,48433">
          <text:p/>
        </draw:polygon>
        <draw:polygon draw:style-name="gr201" draw:text-style-name="P201" draw:layer="layout" svg:width="52.486cm" svg:height="48.432cm" svg:x="1.15cm" svg:y="12.422cm" svg:viewBox="0 0 52487 48433" draw:points="0,48226 52296,0 52487,207 191,48433">
          <text:p/>
        </draw:polygon>
        <draw:polygon draw:style-name="gr41" draw:text-style-name="P41" draw:layer="layout" svg:width="52.486cm" svg:height="48.432cm" svg:x="1.341cm" svg:y="12.629cm" svg:viewBox="0 0 52487 48433" draw:points="0,48226 52296,0 52487,208 192,48433">
          <text:p/>
        </draw:polygon>
        <draw:polygon draw:style-name="gr38" draw:text-style-name="P38" draw:layer="layout" svg:width="52.485cm" svg:height="48.431cm" svg:x="1.533cm" svg:y="12.837cm" svg:viewBox="0 0 52486 48432" draw:points="0,48225 52295,0 52486,207 191,48432">
          <text:p/>
        </draw:polygon>
        <draw:polygon draw:style-name="gr197" draw:text-style-name="P197" draw:layer="layout" svg:width="52.485cm" svg:height="48.431cm" svg:x="1.724cm" svg:y="13.044cm" svg:viewBox="0 0 52486 48432" draw:points="0,48225 52295,0 52486,207 191,48432">
          <text:p/>
        </draw:polygon>
        <draw:polygon draw:style-name="gr33" draw:text-style-name="P33" draw:layer="layout" svg:width="52.485cm" svg:height="48.431cm" svg:x="1.915cm" svg:y="13.251cm" svg:viewBox="0 0 52486 48432" draw:points="0,48225 52295,0 52486,207 191,48432">
          <text:p/>
        </draw:polygon>
        <draw:polygon draw:style-name="gr30" draw:text-style-name="P30" draw:layer="layout" svg:width="52.485cm" svg:height="48.431cm" svg:x="2.106cm" svg:y="13.458cm" svg:viewBox="0 0 52486 48432" draw:points="0,48225 52295,0 52486,207 191,48432">
          <text:p/>
        </draw:polygon>
        <draw:polygon draw:style-name="gr27" draw:text-style-name="P27" draw:layer="layout" svg:width="52.485cm" svg:height="48.432cm" svg:x="2.297cm" svg:y="13.665cm" svg:viewBox="0 0 52486 48433" draw:points="0,48225 52295,0 52486,207 191,48433">
          <text:p/>
        </draw:polygon>
        <draw:polygon draw:style-name="gr249" draw:text-style-name="P249" draw:layer="layout" svg:width="52.485cm" svg:height="48.432cm" svg:x="2.488cm" svg:y="13.872cm" svg:viewBox="0 0 52486 48433" draw:points="0,48226 52295,0 52486,207 191,48433">
          <text:p/>
        </draw:polygon>
        <draw:polygon draw:style-name="gr22" draw:text-style-name="P22" draw:layer="layout" svg:width="52.485cm" svg:height="48.432cm" svg:x="2.679cm" svg:y="14.079cm" svg:viewBox="0 0 52486 48433" draw:points="0,48226 52295,0 52486,208 191,48433">
          <text:p/>
        </draw:polygon>
        <draw:polygon draw:style-name="gr20" draw:text-style-name="P20" draw:layer="layout" svg:width="52.485cm" svg:height="48.431cm" svg:x="2.87cm" svg:y="14.287cm" svg:viewBox="0 0 52486 48432" draw:points="0,48225 52295,0 52486,207 191,48432">
          <text:p/>
        </draw:polygon>
        <draw:polygon draw:style-name="gr17" draw:text-style-name="P17" draw:layer="layout" svg:width="52.485cm" svg:height="48.431cm" svg:x="3.061cm" svg:y="14.494cm" svg:viewBox="0 0 52486 48432" draw:points="0,48225 52295,0 52486,207 191,48432">
          <text:p/>
        </draw:polygon>
        <draw:polygon draw:style-name="gr14" draw:text-style-name="P14" draw:layer="layout" svg:width="52.485cm" svg:height="48.431cm" svg:x="3.252cm" svg:y="14.701cm" svg:viewBox="0 0 52486 48432" draw:points="0,48225 52295,0 52486,207 191,48432">
          <text:p/>
        </draw:polygon>
        <draw:polygon draw:style-name="gr254" draw:text-style-name="P254" draw:layer="layout" svg:width="52.485cm" svg:height="48.431cm" svg:x="3.443cm" svg:y="14.908cm" svg:viewBox="0 0 52486 48432" draw:points="0,48225 52295,0 52486,207 191,48432">
          <text:p/>
        </draw:polygon>
        <draw:polygon draw:style-name="gr9" draw:text-style-name="P9" draw:layer="layout" svg:width="52.485cm" svg:height="48.431cm" svg:x="3.634cm" svg:y="15.115cm" svg:viewBox="0 0 52486 48432" draw:points="0,48225 52295,0 52486,207 191,48432">
          <text:p/>
        </draw:polygon>
        <draw:polygon draw:style-name="gr6" draw:text-style-name="P6" draw:layer="layout" svg:width="52.485cm" svg:height="48.432cm" svg:x="3.825cm" svg:y="15.322cm" svg:viewBox="0 0 52486 48433" draw:points="0,48225 52295,0 52486,207 191,48433">
          <text:p/>
        </draw:polygon>
        <draw:polygon draw:style-name="gr4" draw:text-style-name="P4" draw:layer="layout" svg:width="52.485cm" svg:height="48.432cm" svg:x="4.016cm" svg:y="15.529cm" svg:viewBox="0 0 52486 48433" draw:points="0,48226 52295,0 52486,207 191,48433">
          <text:p/>
        </draw:polygon>
        <draw:polygon draw:style-name="gr2" draw:text-style-name="P2" draw:layer="layout" svg:width="52.485cm" svg:height="48.432cm" svg:x="4.207cm" svg:y="15.736cm" svg:viewBox="0 0 52486 48433" draw:points="0,48226 52295,0 52486,208 191,48433">
          <text:p/>
        </draw:polygon>
        <draw:polygon draw:style-name="gr2" draw:text-style-name="P2" draw:layer="layout" svg:width="52.676cm" svg:height="48.638cm" svg:x="4.398cm" svg:y="15.944cm" svg:viewBox="0 0 52677 48639" draw:points="0,48225 52295,0 52677,414 382,48639">
          <text:p/>
        </draw:polygon>
        <draw:polygon draw:style-name="gr2" draw:text-style-name="P2" draw:layer="layout" svg:width="53.058cm" svg:height="49.053cm" svg:x="4.78cm" svg:y="16.358cm" svg:viewBox="0 0 53059 49054" draw:points="0,48225 52295,0 53059,828 764,49054">
          <text:p/>
        </draw:polygon>
        <draw:polygon draw:style-name="gr2" draw:text-style-name="P2" draw:layer="layout" svg:width="53.822cm" svg:height="49.882cm" svg:x="5.544cm" svg:y="17.186cm" svg:viewBox="0 0 53823 49883" draw:points="0,48226 52295,0 53823,1657 1528,49883">
          <text:p/>
        </draw:polygon>
        <draw:polygon draw:style-name="gr2" draw:text-style-name="P2" draw:layer="layout" svg:width="64.519cm" svg:height="61.481cm" svg:x="7.072cm" svg:y="18.843cm" svg:viewBox="0 0 64520 61482" draw:points="0,48226 52295,0 64520,13258 12225,61482">
          <text:p/>
        </draw:polygon>
        <draw:polygon draw:style-name="gr195" draw:text-style-name="P195" draw:layer="layout" svg:width="76.744cm" svg:height="74.737cm" svg:x="-29.603cm" svg:y="-20.926cm" svg:viewBox="0 0 76745 74738" draw:points="0,48224 52295,0 76745,26513 24450,74738">
          <text:p/>
        </draw:polygon>
        <draw:polygon draw:style-name="gr195" draw:text-style-name="P195" draw:layer="layout" svg:width="76.744cm" svg:height="74.737cm" svg:x="-5.153cm" svg:y="5.587cm" svg:viewBox="0 0 76745 74738" draw:points="0,48225 52295,0 76745,26513 24450,74738">
          <text:p/>
        </draw:polygon>
        <draw:frame draw:style-name="gr236" draw:text-style-name="P236" draw:layer="layout" svg:width="8.889cm" svg:height="1.851cm" svg:x="26.654cm" svg:y="56.951cm">
          <draw:image xlink:href="Pictures/10000201000001A000000057D99B98688FA660C8.png" xlink:type="simple" xlink:show="embed" xlink:actuate="onLoad" draw:mime-type="image/png">
            <text:p/>
          </draw:image>
        </draw:frame>
        <draw:frame draw:style-name="gr236" draw:text-style-name="P236" draw:layer="layout" svg:width="4.761cm" svg:height="2.856cm" svg:x="36.452cm" svg:y="56.456cm">
          <draw:image xlink:href="Pictures/100002010000013E000000BE4461ADC3260F6707.png" xlink:type="simple" xlink:show="embed" xlink:actuate="onLoad" draw:mime-type="image/png">
            <text:p/>
          </draw:image>
        </draw:frame>
        <draw:path draw:style-name="gr264" draw:text-style-name="P264" draw:layer="layout" svg:width="0.005cm" svg:height="0.008cm" svg:x="31.945cm" svg:y="7.852cm" svg:viewBox="0 0 6 9" svg:d="M6 2c-10-6-4 1-3 7z">
          <text:p/>
        </draw:path>
        <draw:path draw:style-name="gr264" draw:text-style-name="P264" draw:layer="layout" svg:width="0.003cm" svg:height="0.005cm" svg:x="31.945cm" svg:y="7.86cm" svg:viewBox="0 0 4 6" svg:d="M4 0l-4 6c2-2 4-3 4-6z">
          <text:p/>
        </draw:path>
        <draw:path draw:style-name="gr264" draw:text-style-name="P264" draw:layer="layout" svg:width="0.008cm" svg:height="0.029cm" svg:x="31.93cm" svg:y="7.875cm" svg:viewBox="0 0 9 30" svg:d="M9 30c-4-10 5-24-4-30-7 12-6 30 4 30z">
          <text:p/>
        </draw:path>
        <draw:polygon draw:style-name="gr264" draw:text-style-name="P264" draw:layer="layout" svg:width="0.006cm" svg:height="0.008cm" svg:x="31.94cm" svg:y="7.887cm" svg:viewBox="0 0 7 9" draw:points="5,1 0,0 7,9">
          <text:p/>
        </draw:polygon>
        <draw:path draw:style-name="gr264" draw:text-style-name="P264" draw:layer="layout" svg:width="0.003cm" svg:height="0.013cm" svg:x="31.947cm" svg:y="7.881cm" svg:viewBox="0 0 4 14" svg:d="M3 0l-3 2c1 5 3 9 4 12 0-4-1-8-1-14z">
          <text:p/>
        </draw:path>
        <draw:path draw:style-name="gr264" draw:text-style-name="P264" draw:layer="layout" svg:width="0.02cm" svg:height="0.034cm" svg:x="31.922cm" svg:y="7.908cm" svg:viewBox="0 0 21 35" svg:d="M9 32v-10c7-12 8 2 12-6 2-11-12 1-8-16-7 3-3 26-12 27-4 17 5-1 8 5z">
          <text:p/>
        </draw:path>
        <draw:path draw:style-name="gr264" draw:text-style-name="P264" draw:layer="layout" svg:width="0.001cm" svg:height="0cm" svg:x="32.13cm" svg:y="7.764cm" svg:viewBox="0 0 2 1" svg:d="M0 1c1-1 1-1 2-1-1 0-2 0-2 1z">
          <text:p/>
        </draw:path>
        <draw:path draw:style-name="gr264" draw:text-style-name="P264" draw:layer="layout" svg:width="0.006cm" svg:height="0.005cm" svg:x="32.205cm" svg:y="7.623cm" svg:viewBox="0 0 7 6" svg:d="M0 6c2-2 4-4 7-6-3 0-4 0-5 1z">
          <text:p/>
        </draw:path>
        <draw:path draw:style-name="gr264" draw:text-style-name="P264" draw:layer="layout" svg:width="0.005cm" svg:height="0.005cm" svg:x="32.091cm" svg:y="7.858cm" svg:viewBox="0 0 6 6" svg:d="M6 0c-2 2-5 3-6 6 3-2 5-3 6-6z">
          <text:p/>
        </draw:path>
        <draw:path draw:style-name="gr264" draw:text-style-name="P264" draw:layer="layout" svg:width="0.003cm" svg:height="0.004cm" svg:x="32.425cm" svg:y="7.048cm" svg:viewBox="0 0 4 5" svg:d="M1 5c2 0 2-2 3-3v-2l-4 3z">
          <text:p/>
        </draw:path>
        <draw:path draw:style-name="gr264" draw:text-style-name="P264" draw:layer="layout" svg:width="0.003cm" svg:height="0.006cm" svg:x="32.281cm" svg:y="7.464cm" svg:viewBox="0 0 4 7" svg:d="M0 7c3-2 3-5 4-7-3 4-4 6-4 7z">
          <text:p/>
        </draw:path>
        <draw:path draw:style-name="gr264" draw:text-style-name="P264" draw:layer="layout" svg:width="0.002cm" svg:height="0.002cm" svg:x="32.067cm" svg:y="7.904cm" svg:viewBox="0 0 3 3" svg:d="M1 3l2-3c-2 2-3 2-3 3z">
          <text:p/>
        </draw:path>
        <draw:path draw:style-name="gr264" draw:text-style-name="P264" draw:layer="layout" svg:width="0.005cm" svg:height="0.004cm" svg:x="32.167cm" svg:y="7.66cm" svg:viewBox="0 0 6 5" svg:d="M0 5c3-1 4-2 6-5-3 1-4 4-6 5z">
          <text:p/>
        </draw:path>
        <draw:path draw:style-name="gr264" draw:text-style-name="P264" draw:layer="layout" svg:width="0.005cm" svg:height="0.005cm" svg:x="31.918cm" svg:y="8.104cm" svg:viewBox="0 0 6 6" svg:d="M0 0c2 4 3 5 6 6 0-3-2-6-6-6z">
          <text:p/>
        </draw:path>
        <draw:path draw:style-name="gr264" draw:text-style-name="P264" draw:layer="layout" svg:width="0cm" svg:height="0cm" svg:x="31.964cm" svg:y="8.125cm" svg:viewBox="0 0 1 1" svg:d="M1 0h-1c0 1 1 1 1 0z">
          <text:p/>
        </draw:path>
        <draw:path draw:style-name="gr264" draw:text-style-name="P264" draw:layer="layout" svg:width="0cm" svg:height="0.001cm" svg:x="31.986cm" svg:y="8.107cm" svg:viewBox="0 0 0 2" svg:d="M0 0v1c0 1 0 1 0-1z">
          <text:p/>
        </draw:path>
        <draw:path draw:style-name="gr264" draw:text-style-name="P264" draw:layer="layout" svg:width="0.019cm" svg:height="0.015cm" svg:x="31.922cm" svg:y="8.108cm" svg:viewBox="0 0 20 16" svg:d="M1 1c0 7-4 22 7 11v-2c1 6 8 4 12 6 0-2 0-3 0-5-3-1-6-4-7-7-3-7-7-3-12-3z">
          <text:p/>
        </draw:path>
        <draw:path draw:style-name="gr264" draw:text-style-name="P264" draw:layer="layout" svg:width="0.002cm" svg:height="0.002cm" svg:x="32.13cm" svg:y="7.766cm" svg:viewBox="0 0 3 3" svg:d="M3 0c-3-2-4 6 0 0z">
          <text:p/>
        </draw:path>
        <draw:path draw:style-name="gr264" draw:text-style-name="P264" draw:layer="layout" svg:width="0.004cm" svg:height="0.004cm" svg:x="32.116cm" svg:y="7.809cm" svg:viewBox="0 0 5 5" svg:d="M0 5l5-5c-2 1-3 3-5 5z">
          <text:p/>
        </draw:path>
        <draw:path draw:style-name="gr264" draw:text-style-name="P264" draw:layer="layout" svg:width="-0.001cm" svg:height="0.001cm" svg:x="32.033cm" svg:y="7.942cm" svg:viewBox="0 0 0 2" svg:d="M0 1v1c0-2-1-2 0-1z">
          <text:p/>
        </draw:path>
        <draw:path draw:style-name="gr264" draw:text-style-name="P264" draw:layer="layout" svg:width="0.002cm" svg:height="0.004cm" svg:x="32.119cm" svg:y="7.805cm" svg:viewBox="0 0 3 5" svg:d="M3 0c0 2-2 4-3 5 1-1 3-3 3-5z">
          <text:p/>
        </draw:path>
        <draw:polygon draw:style-name="gr264" draw:text-style-name="P264" draw:layer="layout" svg:width="0cm" svg:height="0cm" svg:x="32.056cm" svg:y="7.921cm" svg:viewBox="0 0 0 0" draw:points="0,0">
          <text:p/>
        </draw:polygon>
        <draw:path draw:style-name="gr264" draw:text-style-name="P264" draw:layer="layout" svg:width="0.01cm" svg:height="0.014cm" svg:x="32.002cm" svg:y="7.522cm" svg:viewBox="0 0 11 15" svg:d="M5 11c-1-4 3-5 5-8-6-11-4 16-10 2 0 3 0 6 0 10l11-2c-2-9-4 3-6-2z">
          <text:p/>
        </draw:path>
        <draw:path draw:style-name="gr264" draw:text-style-name="P264" draw:layer="layout" svg:width="0.017cm" svg:height="0.021cm" svg:x="32.374cm" svg:y="7.01cm" svg:viewBox="0 0 18 22" svg:d="M16 8l1 1c0-4 3-5-3-9-7 4-2 16-14 20 3 0 5 1 7 2-2-6 4-11 9-14z">
          <text:p/>
        </draw:path>
        <draw:path draw:style-name="gr264" draw:text-style-name="P264" draw:layer="layout" svg:width="0.005cm" svg:height="0.005cm" svg:x="32.38cm" svg:y="7.031cm" svg:viewBox="0 0 6 6" svg:d="M0 0v1c0 2 0 2 2 3 1 1 2 1 4 2-2-2-3-3-6-6z">
          <text:p/>
        </draw:path>
        <draw:path draw:style-name="gr264" draw:text-style-name="P264" draw:layer="layout" svg:width="0.002cm" svg:height="0.004cm" svg:x="32.041cm" svg:y="7.413cm" svg:viewBox="0 0 3 5" svg:d="M0 5l3-5c-3 1-3 3-3 5z">
          <text:p/>
        </draw:path>
        <draw:path draw:style-name="gr264" draw:text-style-name="P264" draw:layer="layout" svg:width="0cm" svg:height="0.005cm" svg:x="32.368cm" svg:y="7.536cm" svg:viewBox="0 0 1 6" svg:d="M1 0c0 2-1 4-1 6 1-2 1-4 1-6z">
          <text:p/>
        </draw:path>
        <draw:path draw:style-name="gr264" draw:text-style-name="P264" draw:layer="layout" svg:width="0.006cm" svg:height="0.004cm" svg:x="32.468cm" svg:y="7.059cm" svg:viewBox="0 0 7 5" svg:d="M0 0c2 3 3 4 4 4 1 1 2 1 3 1z">
          <text:p/>
        </draw:path>
        <draw:path draw:style-name="gr264" draw:text-style-name="P264" draw:layer="layout" svg:width="0.007cm" svg:height="0.013cm" svg:x="32.248cm" svg:y="7.093cm" svg:viewBox="0 0 8 14" svg:d="M8 3c-9-7 0 2-8 4l3 7c3-3 4-7 5-11z">
          <text:p/>
        </draw:path>
        <draw:polygon draw:style-name="gr264" draw:text-style-name="P264" draw:layer="layout" svg:width="0cm" svg:height="0cm" svg:x="32.002cm" svg:y="7.536cm" svg:viewBox="0 0 1 1" draw:points="0,0 1,1">
          <text:p/>
        </draw:polygon>
        <draw:path draw:style-name="gr264" draw:text-style-name="P264" draw:layer="layout" svg:width="0.002cm" svg:height="0.002cm" svg:x="32.207cm" svg:y="7.248cm" svg:viewBox="0 0 3 3" svg:d="M3 0l-3 3c1-1 3-1 3-3z">
          <text:p/>
        </draw:path>
        <draw:path draw:style-name="gr264" draw:text-style-name="P264" draw:layer="layout" svg:width="0.02cm" svg:height="0.01cm" svg:x="32.411cm" svg:y="7.046cm" svg:viewBox="0 0 21 11" svg:d="M0 1l21 10-6-6c-5 4-10-8-15-4z">
          <text:p/>
        </draw:path>
        <draw:path draw:style-name="gr264" draw:text-style-name="P264" draw:layer="layout" svg:width="0.668cm" svg:height="1.157cm" svg:x="31.915cm" svg:y="6.973cm" svg:viewBox="0 0 669 1158" svg:d="M351 112c-4-3-10-8-8-1 1 1 9 5 3 5-3-3-5-6-7-9-3 2-5 5-6 8-2 4-1 7 0 11-2 2-3 5-5 8l-2-4c-4 7-12 12-6 23-3-5-11-13-14-5l3 8c-2 1-5-4-5 9 6-1 1 11-7 12 7 1 13-6 20-3-8 10 12 13 4 23l-6-4c-4 8-4 16-1 23l-3-2c-9 15-4 28-20 36l2 10c-2-4-4-3-7 0-4 6 2 19 6 17-17 18-4 29-15 53-8-3-6 9-12 3l2 8c0-1-2 0-3 0-3 2-1 4 1 6l-1-1-5 10 6 2-8 6c-6-7 3-17-5-22-2 3-16 13-8 26l-11 20c-4 0-1-1-4 5-4 5 0 6-3 13 0-2 0-4-1-5-6 8 2 13 4 20 1-4 1-9 0-13 2 0 2 1 3 1v-12c3 2-1 2 4-3-2 5-3 10-4 16 5 5 9-2 12 4-14 75-62 103-57 180-9 6-21 24-20 32l3-1c2 11-12 11-7 21l7 10c-3 4-7 15-10 11 2 8-9 20 3 24-6 12-10 25-14 38 0-1-1-2-2-2-5 2 6 9-2 11-2-3 1-14-5-6 6 9-9 27-14 29 0 4 1 8 3 12-3 4-13 10-12 1-2 16-12 14 0 20 3 21-15 29-9 49-9 26-23 49-42 70l3 2c-8-6-20 13-24 3 4 10-4 21-10 27l-4-5c10-11-1-4 7-19 0 2-1 3 1 3 2-9 8-25 9-34l4 4c7-13-8-23-7-37 10-8 4 3 15 4 4-14-30-19-8-27l1 4c7-17 3 9 14-2 7-29-21 4-20-22 7 4 11-1 17-6-8-6-7-27-14-37 3 2 9-3 11-12 4 7 0 10-3 19 3 2 8 7 12 4-12-11 1-38-12-49 3 5 10-4 14-2-4-6-1-14-2-17l-5 6c9-11 1-31 4-47l2 1c1-12-5-23 1-35 2 7 11 3 15 2 11 0 10 26 20 13-3-12-15-20-8-35-6-6-11 5-13 9 0-12 12-28 5-35-1 4-2 5-5 5 1 0-13-20-8-24 4 4 3 1 7 6 5-5 4-10 3-16 10 4-4 17 10 19 10-22-2-30-3-53 3-8 6-16 10-24 1 2 0 5 2 4 14-15 0-14 14-26-7-11 0-29 5-40 1 1 5 3 6 5 4-24 0-48 14-68l1 1c4-14 8-29 14-42-1 3 0 6 4 7 12-19 4-39 16-60 7-4 8-18 17-13 6-18-14 4-7-13l-1 1c0-24 16-41 16-64 8-5 14-12 17-20-3-6-5-13-5-20 3-5 6-11 9-16-9 7-3-8-4-11 5 7 9 0 10 12 13-18-14-17-1-37l9-1c-3 3-1 8-2 13 7-7 10-15 10-25-3-5-14 15-10-5 10 7 4-14 20-17-2-4-2-8-1-12s3-8 7-10c2-1 1 1 2 3 14-15-4-12 11-27 4 1-2 16 7 12 8-3 9-5 10-8 2-2 3-6 11-8-6 0-5-13 6-18 3 5 6 14-8 23 10-1 24-1 15 10 4-5 8-8 13-11 8-4 16-6 24-7l13-2c4 0 8-1 11-2 2 4 7 6 13 7 9-2 17-16 22-11 5-4 0-7 0-10h12c6 6-11 7-8 14l10 6c11-2 5-12 3-17 9 9 16-3 21 4-15-2 3 16-15 11l6 6c-1 6-13 3-16 7 12 6 17 0 27 5-6 8-13-5-22 3 12 10 24 5 25 16-8 1-14-12-20-3 1 6 0 18 14 18 6-3-1-9-6-11l-2 3 1-6c5 4 16 3 22 5 0 2 1 3 3 4 0 0 0-1 0-2 1 1 1 2 1 3 7 3 19-2 23 6l-13-2c-1 7 6 11 13 19 7 4 23 12 25 2l-7-2c8-11 12 13 16-1-1-3-4-2-6-3 7-1 9-9 2-16l-10 6c-5-11-15-2-22-11 2-3 1-5 3-6 8 7 17 9 27 7-11-4 3-7-2-11 16 7 12-9 29-2l-10 6c13 9 19-3 28-6 5 4 7 19 18 19 4 7 7 6 11 4 2-1 3-1 5-2 4 0 7 0 11 2-3 3-10 2-15 2-4 0-8 0-12-1 1 0 1 1 2 1-1 0-1 0-2 1 2 2 4 4 7 4l5 1c2 1 4 1 6 2 8 2 12 4 2 8-8-6-17-9-28-9-9 1-18 1-27 0-5-4-11-5-13-10-6 6-8 13-6 21 13-3 13-9 26-6 9 5 19 8 30 10l1-7c4 1 8 2 12 4 5 2 11 4 16 6 9 4 18 7 20 4-5 2-1 8 6 11-4-1-8-1-12-2-1 6 14 21 4 20 11 11 17 12 21 22 1 4 1 7 0 11 0 9 5 14 10 21 3 6 4 12 4 18-1 6-3 12-8 17-11 2 4-24-11-13-6 9-10 18-12 29 0 6 1 12 3 18 6-4 7 3 11 5l-7 6c-5-5 5-2 0-10-5 2-9 6-12 11l-3-6c-5 4-2 14-10 10l3 16c-11 6-5 13-7 22l8-4-8 7c0 8 10-1 6 10-5-12-11 6-20 0 3-5 9-13 2-15-2 4-11 6-18 9 2 0-4 7-2 8l26 8c3 8-26-1-28 5 2-11-4 1-8-5 0 16-3 30-9 44l-3-6c0 10-8 3-8 16 1 6 6-8 6 2-23 41-51 81-72 120-8-6-15 12-21 17 1 6 6 5 6-1 1 8-2 17-6 24-9-2-12 6-12 13-2-4-10-4 0-13-4 2-3-22-13-6 3 21-1 41-12 59-8 9-6 16-13 18l-2-5c-5 4-1 8 1 11-5 8-11-1-13-6-9 21-1 32-14 52-5 2-10-6-15 3-11 31-27 60-47 86l-12 3 6 14c-24 23-46 49-65 77 1-3 4-7 2-10-5 11 2 29-6 36-3-1-6-3-9-6-4 14 2 26-3 41-3 0-1-8-7-6l-4 8c0-8-8 1-8-2 1-1 4-2 4-4-5-3-10 4-15 6-2 4 0 8 4 7-7 3-4-1-8-4-7 6-5 9 0 13 5 3 5 3 12 0-9 5-16 14-25 16l2 7h-2c1 1 2 2 3 4l1-1c-4 22-13 43-27 62-15 25-28 51-40 77-7 9-14 17-22 24 10-25 26-48 28-62l-3 8c-3-2 7-11 6-22-3 1-5 2-8 2-9 7 0 34-11 28 11-23-5-5 1-26-4-5-6 13-9 30 2-4 5-8 8-11-2 11-12 17-13 36-2 2-3 1-3 0-3 2-4-3-5-7-1 1-1 3-2 4 0 9-6 26-11 27-1 1 4-11 4-18-7-7-14 6-22 11 2 0 2 8 3 11-1 2-2 3-4 4 0 4-2 7-4 10l3-8c-3 2-5 6-7 9-2 6-3 9-5 4 2-2 3-5 4-8l-8 6c0-2 0-4-1-6s-3-3-5-3l-1 12c-6-3-9-5-11-6-3 0-5-1-7-3-5-19-25-19-18-36 1 4 3 8 4 13 1-5 4-9 8-11 7-9 12-19 15-29-4 2-9 4-14 6-1 5-2 9-4 13 0 1 0 2-1 4-1 1-3 1-5 0-3-1-6-3-9 5-2-7 4-21-1-21 3-9 6-5 8-15-1-3-6 6-3-4 2-1 3-3 4-5 3-11-3 0-4-7l-1 2c-5 3 3-15 6-19l-5-17c4 0 7 7 11-4 4-1 1 9-1 18-1 3-2 6-2 9 1 1 1 1 2 0 2-2 4-4 5-7 8-16-6-3 5-24-5 7-6 5-7 3s-1-6-2-8l2-4c2-14-13 12-9-6 2-4 7-3 8-12-2-1-2-4-5-3l-2 4c-5 6-1-11 0-19 3 2 7 1 10-7-2 7 1 7 4 8s8-3 6 2c-4 2-6-7-11 2-5 11 2 13 3 21l2-7c16-18 9 4 25-14 0-2-1-2 2-5-4 5-1 6-1 10l-8 6c-13 28 6 0-1 19-6 9-8-4-15 14 8-12 1 6 7-2l-14 27c5 2 9 1 12-2-6 8-6 5-10 9 1 2-4 14-7 23-2 6-3 12 0 10l4-14c-1 11 1 12 5 8 7-11 12-24 15-38-1 5-6 26 2 8-5 17 0 12 6 2-2 11-5 21-11 30 3-1 5 5 8 6s7-2 11-18c0-7-8-1 1-20-8 28 7-10 8-3-6 8-8 16-7 26 3 7 1 14-3 20 7 7 13-15 18-23l-4 19c2-4 5-9 7-14-2 11-4 23-6 32-1 6-1 6-1 8 0 1 1 1 2 0 2-5 4-10 5-15 1-8 3-15 4-23 2-12 5-23 9-35l-4 24c1 2 8-13 9-26 0-6 0-11-2-16 3-13 1-24 4-28-2 9-2 19 0 29 1 6 4 8 6 13 3-11 6-23 7-35-2-6-3-12-2-18 3 5 5-2 6-8 2-6 3-10 8-7 0 2 1 5 2 1l2 3c1-3 1-6 3-6l5-6c1 1 0-3 0-6-1 0-2 0-2 1l2-1c-1-3-1-5 0-5-5-6 6-1 10-3-1 1-1 2-1 3 3-2 2-6 2-9-1-2 0-4 1-6s3-3 5-3h4c-2 1-3 3-2 3l3-3c3-3 2-3 1-2 4-6-1-7 5-17l-6 4c1-2 2-4 3-5 2-12 7-23 16-31-2-13-7-14-2-27l6 5 11-11c2 3 8-2 14-9 12 0 11-13 11-18 0-3-1-10 2-9-4-5 1-12 4-19 0-1-1-1-1-1 1 0 2-1 2-2h-2c7-3-1-12 9-15 10-8 9 10 20 0v-8c2-1 1 0 2 2 2-6 11-7 5-14-8 4-16 9-23 15 5-13-1-19 4-29-1-2-2 0-5 1 3-6 10-8 12-4 3-4-3-10 1-17l-10-7c1-11 13-18 20-24-5 8-2 20-6 26 21 8-8 27-5 35 7-4 3 11 12 2-2-11 4-10 8-17 8-1 5 11 13-2-6 4-6-12-11-2 3-20 9-21 14-40-6 14-5-11-14-5 10 4-6 25 7 10l-5 13c-5-1 2-16-10-8 2-13 8-14 7-28 4 5 12-5 17-3 2-5-1-13 6-15v10c5-7 11-4 16-9 1-2 0-4-1-6s-3-2-5-2c8-9 8-22 18-31-8 13 7 8 1 18l8-6c0-20 4-49-6-59 5-22 23-5 22-36-1 4 8 3 10 7 3-5 8-10 8-15l-11 5c1-13 15-25 21-37 1 4 7 2 5 10 5 3 9-5 11-9 1-10-10-9-8-21 32-49 62-100 92-151 15-25 29-51 45-76l23-37 13-19 2-4h1l1-1 4 1c-1-2-1-4-2-5-1-2-3-2-4-3 0-1-1-1-1-2-2-1-3-2-5-3l-19-11c-26-15-52-28-80-39v3c-17-25-21 15-38-12-9 5-19 6-28 1-5-2-10-3-14-4s-9 0-8 3v-6c-1 6 0 5-1 3-1-4-7-9-4-3z">
          <text:p/>
        </draw:path>
        <draw:path draw:style-name="gr264" draw:text-style-name="P264" draw:layer="layout" svg:width="0.001cm" svg:height="0.006cm" svg:x="32.037cm" svg:y="7.947cm" svg:viewBox="0 0 2 7" svg:d="M2 2l-2-2c0 11 0 6 2 2z">
          <text:p/>
        </draw:path>
        <draw:path draw:style-name="gr264" draw:text-style-name="P264" draw:layer="layout" svg:width="0.024cm" svg:height="0.032cm" svg:x="32.073cm" svg:y="7.856cm" svg:viewBox="0 0 25 33" svg:d="M24 0c-5-1-9 0-12 6 2 0 4 1 7 1-9 7-9 14-19 23 4 1 6 8 9-6-9 2 22-13 15-24z">
          <text:p/>
        </draw:path>
        <draw:polygon draw:style-name="gr264" draw:text-style-name="P264" draw:layer="layout" svg:width="0.001cm" svg:height="0.004cm" svg:x="31.975cm" svg:y="8.117cm" svg:viewBox="0 0 2 5" draw:points="2,0 0,5">
          <text:p/>
        </draw:polygon>
        <draw:path draw:style-name="gr264" draw:text-style-name="P264" draw:layer="layout" svg:width="0.002cm" svg:height="0.005cm" svg:x="32.012cm" svg:y="8.067cm" svg:viewBox="0 0 3 6" svg:d="M3 6c-1 0-3-1-3-4 2-4 2 0 3 4z">
          <text:p/>
        </draw:path>
        <draw:path draw:style-name="gr264" draw:text-style-name="P264" draw:layer="layout" svg:width="0.009cm" svg:height="0.012cm" svg:x="32.101cm" svg:y="7.937cm" svg:viewBox="0 0 10 13" svg:d="M10 0c-1 7-5 11-10 13 2-3 4-6 6-9 3-1 4-2 4-4z">
          <text:p/>
        </draw:path>
        <draw:path draw:style-name="gr264" draw:text-style-name="P264" draw:layer="layout" svg:width="0.01cm" svg:height="0.012cm" svg:x="32.489cm" svg:y="7.292cm" svg:viewBox="0 0 11 13" svg:d="M10 0c3 5-6 7-5 12-6 4-6-5-5-9 3-1 7-2 10-3z">
          <text:p/>
        </draw:path>
        <draw:path draw:style-name="gr264" draw:text-style-name="P264" draw:layer="layout" svg:width="0.014cm" svg:height="0.017cm" svg:x="32.364cm" svg:y="7.038cm" svg:viewBox="0 0 15 18" svg:d="M6 0c3 0 5 2 9 3-1 1-1 2-1 4l-2-1c2 5-3 8-5 12-13-4-6-4-1-18z">
          <text:p/>
        </draw:path>
        <draw:path draw:style-name="gr264" draw:text-style-name="P264" draw:layer="layout" svg:width="0.003cm" svg:height="0.003cm" svg:x="32.501cm" svg:y="7.05cm" svg:viewBox="0 0 4 4" svg:d="M4 4c-2-2-3-2-4-4 1 2 2 2 4 4z">
          <text:p/>
        </draw:path>
        <draw:path draw:style-name="gr264" draw:text-style-name="P264" draw:layer="layout" svg:width="0.005cm" svg:height="0.006cm" svg:x="32.371cm" svg:y="7.038cm" svg:viewBox="0 0 6 7" svg:d="M0 0c-1 1 3 4 6 7 0-3-1-4-6-7z">
          <text:p/>
        </draw:path>
        <draw:path draw:style-name="gr264" draw:text-style-name="P264" draw:layer="layout" svg:width="0.017cm" svg:height="0.027cm" svg:x="31.95cm" svg:y="7.924cm" svg:viewBox="0 0 18 28" svg:d="M12 11l1 1 5-10c-4-5-10 1-18 4 7 4 1 12 3 22z">
          <text:p/>
        </draw:path>
        <draw:path draw:style-name="gr264" draw:text-style-name="P264" draw:layer="layout" svg:width="0.006cm" svg:height="0.012cm" svg:x="31.911cm" svg:y="7.976cm" svg:viewBox="0 0 7 13" svg:d="M7 0c-3 4-5 8-7 13l3-1z">
          <text:p/>
        </draw:path>
        <draw:path draw:style-name="gr264" draw:text-style-name="P264" draw:layer="layout" svg:width="0.008cm" svg:height="0.011cm" svg:x="31.914cm" svg:y="8.13cm" svg:viewBox="0 0 9 12" svg:d="M9 11c-3-3-5-7-7-11-6 1 2 17 7 11z">
          <text:p/>
        </draw:path>
        <draw:path draw:style-name="gr264" draw:text-style-name="P264" draw:layer="layout" svg:width="0.009cm" svg:height="0.019cm" svg:x="31.951cm" svg:y="7.994cm" svg:viewBox="0 0 10 20" svg:d="M10 0l-7 7c-5 12-4 18 3 6-4 1 4-9 4-13z">
          <text:p/>
        </draw:path>
        <draw:path draw:style-name="gr264" draw:text-style-name="P264" draw:layer="layout" svg:width="0.012cm" svg:height="0.007cm" svg:x="31.955cm" svg:y="8.143cm" svg:viewBox="0 0 13 8" svg:d="M0 8c7-10 10 3 13-8-2 5-10-1-13 8z">
          <text:p/>
        </draw:path>
        <draw:path draw:style-name="gr264" draw:text-style-name="P264" draw:layer="layout" svg:width="0.008cm" svg:height="0.017cm" svg:x="31.978cm" svg:y="8.004cm" svg:viewBox="0 0 9 18" svg:d="M7 12c6-24-4-2-7-10 3 2 0 28 7 10z">
          <text:p/>
        </draw:path>
        <draw:path draw:style-name="gr264" draw:text-style-name="P264" draw:layer="layout" svg:width="0.015cm" svg:height="0.034cm" svg:x="31.984cm" svg:y="8.093cm" svg:viewBox="0 0 16 35" svg:d="M15 0c-1 11-5 13-8 14 1-3 2-9 4-12-3 6-7 14-11 20 3 2 9 1 7 13 5-11 11-30 8-35z">
          <text:p/>
        </draw:path>
        <draw:path draw:style-name="gr264" draw:text-style-name="P264" draw:layer="layout" svg:width="0.009cm" svg:height="0.049cm" svg:x="31.984cm" svg:y="7.99cm" svg:viewBox="0 0 10 50" svg:d="M10 18c-1-4 2-20-2-18-4 13-7 31-2 26l-6 21c0 13 5-26 10-29z">
          <text:p/>
        </draw:path>
        <draw:path draw:style-name="gr264" draw:text-style-name="P264" draw:layer="layout" svg:width="0.021cm" svg:height="0.036cm" svg:x="31.998cm" svg:y="8.094cm" svg:viewBox="0 0 22 37" svg:d="M22 3c-1-1-2-2-3-3-7 18-15 20-19 37 10-9 18-20 22-34z">
          <text:p/>
        </draw:path>
        <draw:path draw:style-name="gr264" draw:text-style-name="P264" draw:layer="layout" svg:width="0.006cm" svg:height="0.029cm" svg:x="31.996cm" svg:y="8.001cm" svg:viewBox="0 0 7 30" svg:d="M3 26l4-26c-2 1-1 8-3 16-1-3-1-3-4 3 5-9-3 21 3 7z">
          <text:p/>
        </draw:path>
        <draw:path draw:style-name="gr264" draw:text-style-name="P264" draw:layer="layout" svg:width="0.004cm" svg:height="0.033cm" svg:x="32.01cm" svg:y="7.952cm" svg:viewBox="0 0 5 34" svg:d="M0 34l5-14c-1-7-1-13-1-20-3 11-4 23-4 34z">
          <text:p/>
        </draw:path>
        <draw:path draw:style-name="gr264" draw:text-style-name="P264" draw:layer="layout" svg:width="0.006cm" svg:height="0.036cm" svg:x="32.013cm" svg:y="7.959cm" svg:viewBox="0 0 7 37" svg:d="M0 34l1 3c2-13 5-25 6-37-4 18-4 18-7 34z">
          <text:p/>
        </draw:path>
        <draw:path draw:style-name="gr264" draw:text-style-name="P264" draw:layer="layout" svg:width="0.009cm" svg:height="0.003cm" svg:x="32.137cm" svg:y="7.892cm" svg:viewBox="0 0 10 4" svg:d="M7 2c-2-6-12 3-5 0 2 6 13-6 5 0z">
          <text:p/>
        </draw:path>
        <draw:path draw:style-name="gr264" draw:text-style-name="P264" draw:layer="layout" svg:width="0.01cm" svg:height="0.025cm" svg:x="32.059cm" svg:y="7.861cm" svg:viewBox="0 0 11 26" svg:d="M1 26c6-2 9-19 10-26-2 8-15 24-10 26z">
          <text:p/>
        </draw:path>
        <draw:path draw:style-name="gr264" draw:text-style-name="P264" draw:layer="layout" svg:width="0cm" svg:height="0.002cm" svg:x="32.069cm" svg:y="7.858cm" svg:viewBox="0 0 1 3" svg:d="M1 0l-1 3c0-1 1-2 1-3z">
          <text:p/>
        </draw:path>
        <draw:path draw:style-name="gr264" draw:text-style-name="P264" draw:layer="layout" svg:width="-0.001cm" svg:height="0.001cm" svg:x="32.192cm" svg:y="7.612cm" svg:viewBox="0 0 0 2" svg:d="M0 2c0 0 1-1 0-2z">
          <text:p/>
        </draw:path>
        <draw:path draw:style-name="gr264" draw:text-style-name="P264" draw:layer="layout" svg:width="0.005cm" svg:height="0.022cm" svg:x="32.187cm" svg:y="7.614cm" svg:viewBox="0 0 6 23" svg:d="M5 7c-5 4-7 13-3 16 2-7 4-15 4-23-1 3-6 5-1 7z">
          <text:p/>
        </draw:path>
        <draw:path draw:style-name="gr264" draw:text-style-name="P264" draw:layer="layout" svg:width="0.004cm" svg:height="0.008cm" svg:x="32.224cm" svg:y="7.569cm" svg:viewBox="0 0 5 9" svg:d="M2 0c0 5-4 8 1 9 3-1 3-10-1-9z">
          <text:p/>
        </draw:path>
        <draw:path draw:style-name="gr264" draw:text-style-name="P264" draw:layer="layout" svg:width="0.006cm" svg:height="0.01cm" svg:x="32.541cm" svg:y="7.259cm" svg:viewBox="0 0 7 11" svg:d="M1 11c6-5 8-9 0-11-4 6 2 5 0 11z">
          <text:p/>
        </draw:path>
        <draw:polygon draw:style-name="gr264" draw:text-style-name="P264" draw:layer="layout" svg:width="0.009cm" svg:height="0.001cm" svg:x="32.545cm" svg:y="7.252cm" svg:viewBox="0 0 10 2" draw:points="0,0 4,2 10,0">
          <text:p/>
        </draw:polygon>
        <draw:path draw:style-name="gr264" draw:text-style-name="P264" draw:layer="layout" svg:width="0.003cm" svg:height="0.005cm" svg:x="32.577cm" svg:y="7.214cm" svg:viewBox="0 0 4 6" svg:d="M0 1c2 1 2 3 0 5 4-4 6-9 0-5z">
          <text:p/>
        </draw:path>
        <draw:polygon draw:style-name="gr264" draw:text-style-name="P264" draw:layer="layout" svg:width="0cm" svg:height="0.001cm" svg:x="32.576cm" svg:y="7.22cm" svg:viewBox="0 0 1 2" draw:points="0,2 1,0">
          <text:p/>
        </draw:polygon>
        <draw:path draw:style-name="gr264" draw:text-style-name="P264" draw:layer="layout" svg:width="0.004cm" svg:height="0.007cm" svg:x="32.572cm" svg:y="7.222cm" svg:viewBox="0 0 5 8" svg:d="M0 5l3 3c1-3 1-5 2-8-1 3-2 5-5 5z">
          <text:p/>
        </draw:path>
        <draw:path draw:style-name="gr264" draw:text-style-name="P264" draw:layer="layout" svg:width="0.017cm" svg:height="0.014cm" svg:x="32.574cm" svg:y="7.195cm" svg:viewBox="0 0 18 15" svg:d="M18 0c-5 3-12 7-17 10-4 16 14-14 16 3 0-5 1-9 1-13z">
          <text:p/>
        </draw:path>
        <draw:path draw:style-name="gr264" draw:text-style-name="P264" draw:layer="layout" svg:width="0.044cm" svg:height="0.052cm" svg:x="32.557cm" svg:y="7.097cm" svg:viewBox="0 0 45 53" svg:d="M44 53c3-9-4-18-7-26-2-4-2-8 0-11-10-17-15-11-18-8s-6 4-19-8c4 9 10 14 19 16 6 2 13 2 16 12 1 3 1 6 1 10 2-9 4-7 5-1 2 5 2 13 3 16z">
          <text:p/>
        </draw:path>
        <draw:path draw:style-name="gr264" draw:text-style-name="P264" draw:layer="layout" svg:width="0.007cm" svg:height="0.017cm" svg:x="32.58cm" svg:y="7.139cm" svg:viewBox="0 0 8 18" svg:d="M2 18c5 1 8-14 3-18-1 4-9 13-3 18z">
          <text:p/>
        </draw:path>
        <draw:path draw:style-name="gr264" draw:text-style-name="P264" draw:layer="layout" svg:width="0.009cm" svg:height="0.01cm" svg:x="32.563cm" svg:y="7.077cm" svg:viewBox="0 0 10 11" svg:d="M10 11c-1-3-2-6-4-11l-6 1c3 4 7 7 10 10z">
          <text:p/>
        </draw:path>
        <draw:path draw:style-name="gr264" draw:text-style-name="P264" draw:layer="layout" svg:width="0.015cm" svg:height="0.005cm" svg:x="32.538cm" svg:y="7.057cm" svg:viewBox="0 0 16 6" svg:d="M1 5l15 1c-5 0-21-12-15-1z">
          <text:p/>
        </draw:path>
        <draw:path draw:style-name="gr264" draw:text-style-name="P264" draw:layer="layout" svg:width="0.009cm" svg:height="0.01cm" svg:x="32.492cm" svg:y="7.03cm" svg:viewBox="0 0 10 11" svg:d="M10 1c-5-4-18 7-3 10l-2-2c1-2-4-10 5-8z">
          <text:p/>
        </draw:path>
        <draw:path draw:style-name="gr264" draw:text-style-name="P264" draw:layer="layout" svg:width="0.012cm" svg:height="0.005cm" svg:x="32.412cm" svg:y="7.015cm" svg:viewBox="0 0 13 6" svg:d="M3 4c4 3 10 3 10-1l-13-3z">
          <text:p/>
        </draw:path>
        <draw:path draw:style-name="gr264" draw:text-style-name="P264" draw:layer="layout" svg:width="0.016cm" svg:height="0.01cm" svg:x="32.404cm" svg:y="7.051cm" svg:viewBox="0 0 17 11" svg:d="M0 0c0 11 11 4 17 11-5-6-10-9-17-11z">
          <text:p/>
        </draw:path>
        <draw:path draw:style-name="gr264" draw:text-style-name="P264" draw:layer="layout" svg:width="0.011cm" svg:height="0.005cm" svg:x="32.406cm" svg:y="7cm" svg:viewBox="0 0 12 6" svg:d="M0 2c4-3 8 2 12 4 0-6-9-8-12-4z">
          <text:p/>
        </draw:path>
        <draw:path draw:style-name="gr264" draw:text-style-name="P264" draw:layer="layout" svg:width="0.043cm" svg:height="0.022cm" svg:x="32.362cm" svg:y="6.983cm" svg:viewBox="0 0 44 23" svg:d="M25 15c-3-5 2-4 0-8-6-6-13-9-21-5 1 4 1 15-4 18 14 2 25-12 28 3l16-12c-10-6-12 7-19 4z">
          <text:p/>
        </draw:path>
        <draw:path draw:style-name="gr264" draw:text-style-name="P264" draw:layer="layout" svg:width="0.016cm" svg:height="0.009cm" svg:x="32.388cm" svg:y="7.027cm" svg:viewBox="0 0 17 10" svg:d="M17 8l-6-8c-1 5-6 4-11 4-2 12 12 2 17 4z">
          <text:p/>
        </draw:path>
        <draw:polygon draw:style-name="gr264" draw:text-style-name="P264" draw:layer="layout" svg:width="0.016cm" svg:height="0.003cm" svg:x="32.298cm" svg:y="6.982cm" svg:viewBox="0 0 17 4" draw:points="17,2 0,0 5,4">
          <text:p/>
        </draw:polygon>
        <draw:polygon draw:style-name="gr264" draw:text-style-name="P264" draw:layer="layout" svg:width="0.015cm" svg:height="0.004cm" svg:x="32.291cm" svg:y="6.974cm" svg:viewBox="0 0 16 5" draw:points="15,5 16,0 0,4">
          <text:p/>
        </draw:polygon>
        <draw:polygon draw:style-name="gr264" draw:text-style-name="P264" draw:layer="layout" svg:width="0.013cm" svg:height="0cm" svg:x="32.287cm" svg:y="6.97cm" svg:viewBox="0 0 14 1" draw:points="0,0 2,1 14,0">
          <text:p/>
        </draw:polygon>
        <draw:path draw:style-name="gr264" draw:text-style-name="P264" draw:layer="layout" svg:width="0.023cm" svg:height="0.005cm" svg:x="32.234cm" svg:y="6.97cm" svg:viewBox="0 0 24 6" svg:d="M0 1l6 5 2-1c7-3 18 1 16-5-5 1-11 2-16 2-3 2-6 0-8-1z">
          <text:p/>
        </draw:path>
        <draw:path draw:style-name="gr264" draw:text-style-name="P264" draw:layer="layout" svg:width="0.008cm" svg:height="0.006cm" svg:x="32.244cm" svg:y="7.117cm" svg:viewBox="0 0 9 7" svg:d="M9 3c-3-4-6-3-9-3l6 7c0-1 0-4 3-4z">
          <text:p/>
        </draw:path>
        <draw:path draw:style-name="gr264" draw:text-style-name="P264" draw:layer="layout" svg:width="0.007cm" svg:height="0.025cm" svg:x="32.235cm" svg:y="7.118cm" svg:viewBox="0 0 8 26" svg:d="M0 13l6 13c5-12-1-16 1-26-5 3 0 11-5 16z">
          <text:p/>
        </draw:path>
        <draw:path draw:style-name="gr264" draw:text-style-name="P264" draw:layer="layout" svg:width="0.014cm" svg:height="0.038cm" svg:x="32.155cm" svg:y="7.324cm" svg:viewBox="0 0 15 39" svg:d="M14 9c-5-3-5 0-7-9 0 11-2 22-7 34 6-1 9 9 9 4v-15l4 3c7-8-5-8 1-17z">
          <text:p/>
        </draw:path>
        <draw:path draw:style-name="gr264" draw:text-style-name="P264" draw:layer="layout" svg:width="0.008cm" svg:height="0.005cm" svg:x="31.958cm" svg:y="7.856cm" svg:viewBox="0 0 9 6" svg:d="M9 1c-2-2-6-1-9 0 1 12 9-2 9 0z">
          <text:p/>
        </draw:path>
        <draw:path draw:style-name="gr264" draw:text-style-name="P264" draw:layer="layout" svg:width="0.007cm" svg:height="0.004cm" svg:x="32.576cm" svg:y="8.61cm" svg:viewBox="0 0 8 5" svg:d="M8 5c2-10-3-3-8 0z">
          <text:p/>
        </draw:path>
        <draw:path draw:style-name="gr264" draw:text-style-name="P264" draw:layer="layout" svg:width="0.004cm" svg:height="0cm" svg:x="32.571cm" svg:y="8.614cm" svg:viewBox="0 0 5 1" svg:d="M5 0h-5c2 1 3 1 5 0z">
          <text:p/>
        </draw:path>
        <draw:path draw:style-name="gr264" draw:text-style-name="P264" draw:layer="layout" svg:width="0.025cm" svg:height="0.013cm" svg:x="32.532cm" svg:y="8.606cm" svg:viewBox="0 0 26 14" svg:d="M0 14c8-8 23-3 26-13-12-3-29 4-26 13z">
          <text:p/>
        </draw:path>
        <draw:polygon draw:style-name="gr264" draw:text-style-name="P264" draw:layer="layout" svg:width="0.006cm" svg:height="0.009cm" svg:x="32.543cm" svg:y="8.616cm" svg:viewBox="0 0 7 10" draw:points="7,6 6,0 0,10">
          <text:p/>
        </draw:polygon>
        <draw:path draw:style-name="gr264" draw:text-style-name="P264" draw:layer="layout" svg:width="0.012cm" svg:height="0.007cm" svg:x="32.545cm" svg:y="8.622cm" svg:viewBox="0 0 13 8" svg:d="M13 1l-2-1c-4 2-8 5-11 8 4-3 8-5 13-7z">
          <text:p/>
        </draw:path>
        <draw:path draw:style-name="gr264" draw:text-style-name="P264" draw:layer="layout" svg:width="0.036cm" svg:height="0.016cm" svg:x="32.491cm" svg:y="8.616cm" svg:viewBox="0 0 37 17" svg:d="M5 10l10-4c14 3 0 8 9 11 12-3-4-12 13-14-5-6-26 6-31-3-16 3 5 6-1 10z">
          <text:p/>
        </draw:path>
        <draw:path draw:style-name="gr264" draw:text-style-name="P264" draw:layer="layout" svg:width="0.003cm" svg:height="0.002cm" svg:x="32.726cm" svg:y="8.756cm" svg:viewBox="0 0 4 3" svg:d="M0 1c2 0 2 2 4 2-2-2-2-4-4-2z">
          <text:p/>
        </draw:path>
        <draw:path draw:style-name="gr264" draw:text-style-name="P264" draw:layer="layout" svg:width="0.005cm" svg:height="0.003cm" svg:x="32.88cm" svg:y="8.782cm" svg:viewBox="0 0 6 4" svg:d="M0 0c1 2 4 3 6 4 0-1-1-2-2-4z">
          <text:p/>
        </draw:path>
        <draw:path draw:style-name="gr264" draw:text-style-name="P264" draw:layer="layout" svg:width="0.007cm" svg:height="0.004cm" svg:x="32.622cm" svg:y="8.751cm" svg:viewBox="0 0 8 5" svg:d="M8 5c-3-1-5-4-8-5 2 3 4 5 8 5z">
          <text:p/>
        </draw:path>
        <draw:path draw:style-name="gr264" draw:text-style-name="P264" draw:layer="layout" svg:width="0.003cm" svg:height="0.002cm" svg:x="33.494cm" svg:y="8.8cm" svg:viewBox="0 0 4 3" svg:d="M0 2c0 1 1 1 2 1h2l-4-3z">
          <text:p/>
        </draw:path>
        <draw:path draw:style-name="gr264" draw:text-style-name="P264" draw:layer="layout" svg:width="0.006cm" svg:height="0cm" svg:x="33.053cm" svg:y="8.802cm" svg:viewBox="0 0 7 1" svg:d="M0 1c2 0 4 0 7 0-3-1-5-1-7 0z">
          <text:p/>
        </draw:path>
        <draw:path draw:style-name="gr264" draw:text-style-name="P264" draw:layer="layout" svg:width="0.002cm" svg:height="0.003cm" svg:x="32.573cm" svg:y="8.743cm" svg:viewBox="0 0 3 4" svg:d="M0 2l3 2c-2-2-3-2-3-4z">
          <text:p/>
        </draw:path>
        <draw:path draw:style-name="gr264" draw:text-style-name="P264" draw:layer="layout" svg:width="0.005cm" svg:height="0.004cm" svg:x="32.833cm" svg:y="8.758cm" svg:viewBox="0 0 6 5" svg:d="M0 0c1 3 3 3 6 5-3-2-4-3-6-5z">
          <text:p/>
        </draw:path>
        <draw:path draw:style-name="gr264" draw:text-style-name="P264" draw:layer="layout" svg:width="0.004cm" svg:height="0.005cm" svg:x="32.335cm" svg:y="8.668cm" svg:viewBox="0 0 5 6" svg:d="M4 0c-4 3-4 4-4 6 3-1 6-3 4-6z">
          <text:p/>
        </draw:path>
        <draw:path draw:style-name="gr264" draw:text-style-name="P264" draw:layer="layout" svg:width="0cm" svg:height="0cm" svg:x="32.333cm" svg:y="8.719cm" svg:viewBox="0 0 1 0" svg:d="M1 0h-1c-1 0 0 0 1 0z">
          <text:p/>
        </draw:path>
        <draw:path draw:style-name="gr264" draw:text-style-name="P264" draw:layer="layout" svg:width="0cm" svg:height="-0.001cm" svg:x="32.356cm" svg:y="8.733cm" svg:viewBox="0 0 1 0" svg:d="M1 0h-1c0 0-1 1 1 0z">
          <text:p/>
        </draw:path>
        <draw:path draw:style-name="gr264" draw:text-style-name="P264" draw:layer="layout" svg:width="0.016cm" svg:height="0.022cm" svg:x="32.321cm" svg:y="8.673cm" svg:viewBox="0 0 17 23" svg:d="M15 0c-7 3-22 3-10 10l3-1c-6 4-2 9-2 14 2-1 3-1 4-2 1-3 3-6 5-9 5-5 0-8 0-12z">
          <text:p/>
        </draw:path>
        <draw:path draw:style-name="gr264" draw:text-style-name="P264" draw:layer="layout" svg:width="0.003cm" svg:height="0.002cm" svg:x="32.724cm" svg:y="8.757cm" svg:viewBox="0 0 4 3" svg:d="M4 3c0-4-8-4 0 0z">
          <text:p/>
        </draw:path>
        <draw:path draw:style-name="gr264" draw:text-style-name="P264" draw:layer="layout" svg:width="0.004cm" svg:height="0.003cm" svg:x="32.677cm" svg:y="8.759cm" svg:viewBox="0 0 5 4" svg:d="M0 0l5 4c-1-2-3-4-5-4z">
          <text:p/>
        </draw:path>
        <draw:path draw:style-name="gr264" draw:text-style-name="P264" draw:layer="layout" svg:width="0cm" svg:height="0cm" svg:x="32.527cm" svg:y="8.724cm" svg:viewBox="0 0 1 1" svg:d="M0 0v1c1-1 1-1 0-1z">
          <text:p/>
        </draw:path>
        <draw:path draw:style-name="gr264" draw:text-style-name="P264" draw:layer="layout" svg:width="0.004cm" svg:height="0.001cm" svg:x="32.681cm" svg:y="8.761cm" svg:viewBox="0 0 5 2" svg:d="M5 2c-1 0-3-2-5-2 2 2 4 2 5 2z">
          <text:p/>
        </draw:path>
        <draw:polygon draw:style-name="gr264" draw:text-style-name="P264" draw:layer="layout" svg:width="0cm" svg:height="0cm" svg:x="32.555cm" svg:y="8.738cm" svg:viewBox="0 0 0 0" draw:points="0,0">
          <text:p/>
        </draw:polygon>
        <draw:path draw:style-name="gr264" draw:text-style-name="P264" draw:layer="layout" svg:width="0.015cm" svg:height="0.011cm" svg:x="32.899cm" svg:y="8.557cm" svg:viewBox="0 0 16 12" svg:d="M5 5c3-2 6 3 9 4 8-11-17 1-5-9-3 0-7 1-9 3l6 9c7-4-6-3-1-7z">
          <text:p/>
        </draw:path>
        <draw:path draw:style-name="gr264" draw:text-style-name="P264" draw:layer="layout" svg:width="0.022cm" svg:height="0.012cm" svg:x="33.497cm" svg:y="8.745cm" svg:viewBox="0 0 23 13" svg:d="M17 11l-1 2c4-1 5 0 7-7-6-6-16 4-23-6 1 2 1 4 0 6 5-3 12 0 17 5z">
          <text:p/>
        </draw:path>
        <draw:path draw:style-name="gr264" draw:text-style-name="P264" draw:layer="layout" svg:width="0.003cm" svg:height="0.006cm" svg:x="33.494cm" svg:y="8.751cm" svg:viewBox="0 0 4 7" svg:d="M4 0v1c-2 0-3 0-3 2 0 1-1 2-1 4 1-2 4-3 4-7z">
          <text:p/>
        </draw:path>
        <draw:path draw:style-name="gr264" draw:text-style-name="P264" draw:layer="layout" svg:width="0.004cm" svg:height="0.002cm" svg:x="33.024cm" svg:y="8.557cm" svg:viewBox="0 0 5 3" svg:d="M0 1l5 2c-2-4-5-4-5-2z">
          <text:p/>
        </draw:path>
        <draw:path draw:style-name="gr264" draw:text-style-name="P264" draw:layer="layout" svg:width="0.005cm" svg:height="0.002cm" svg:x="33.014cm" svg:y="8.908cm" svg:viewBox="0 0 6 3" svg:d="M6 0c-3 0-4 2-6 2 2 2 5 0 6-2z">
          <text:p/>
        </draw:path>
        <draw:path draw:style-name="gr264" draw:text-style-name="P264" draw:layer="layout" svg:width="0.003cm" svg:height="0.007cm" svg:x="33.498cm" svg:y="8.844cm" svg:viewBox="0 0 4 8" svg:d="M4 0c-2 2-4 4-4 5s0 2 0 3z">
          <text:p/>
        </draw:path>
        <draw:path draw:style-name="gr264" draw:text-style-name="P264" draw:layer="layout" svg:width="0.011cm" svg:height="0.006cm" svg:x="33.386cm" svg:y="8.648cm" svg:viewBox="0 0 12 7" svg:d="M11 7c3-12-2 0-7-7l-4 6c3 1 7 1 11 1z">
          <text:p/>
        </draw:path>
        <draw:polygon draw:style-name="gr264" draw:text-style-name="P264" draw:layer="layout" svg:width="0cm" svg:height="0cm" svg:x="32.898cm" svg:y="8.559cm" svg:viewBox="0 0 1 1" draw:points="0,0 0,1 1,1">
          <text:p/>
        </draw:polygon>
        <draw:path draw:style-name="gr264" draw:text-style-name="P264" draw:layer="layout" svg:width="0.003cm" svg:height="0.001cm" svg:x="33.235cm" svg:y="8.66cm" svg:viewBox="0 0 4 2" svg:d="M4 2l-4-2c1 0 3 2 4 2z">
          <text:p/>
        </draw:path>
        <draw:path draw:style-name="gr264" draw:text-style-name="P264" draw:layer="layout" svg:width="0.003cm" svg:height="0.022cm" svg:x="33.491cm" svg:y="8.786cm" svg:viewBox="0 0 4 23" svg:d="M1 0l-1 23 4-7c-7-3 5-12-3-16z">
          <text:p/>
        </draw:path>
        <draw:path draw:style-name="gr264" draw:text-style-name="P264" draw:layer="layout" svg:width="1.213cm" svg:height="0.451cm" svg:x="32.329cm" svg:y="8.545cm" svg:viewBox="0 0 1214 452" svg:d="M1081 116c2-5 4-12-1-8-2 1-2 10-4 4 2-3 3-6 6-9-3-2-6-4-10-4s-7 2-10 4c-3 0-6-1-9-1l3-4c-8-1-16-7-23 2 3-5 8-15-1-15l-8 5c-1-2 3-5-9-1 3 5-11 4-14-3 2 7 10 11 10 18-13-4-9 16-21 11l2-7c-9 0-16 2-22 7l1-3c-17-4-28 5-40-7l-9 4c3-3 1-5-3-6-7-1-17 8-13 12-23-10-29 5-55 2 1-8-11-2-6-10l-8 5c1-1 0-3-1-4-3-2-4 1-5 4l1-2-11-1v7l-9-6c5-8 17-3 19-12-3-1-17-11-27 1l-22-4c-1-4 1-1-6-3-6-2-6 3-13 3 2-1 3-2 4-3-10-3-11 6-17 10 4 0 8-2 12-4 1 2 0 2 0 3l11-4c-1 4-2-1 5 3-6 0-11 0-17 2-3 6 5 8 1 12-76 11-118-25-188 5-11-8-23-10-37-8l3 2c-10 5-14-8-22 1l-8 10c-4-2-15-2-13-6-7 5-22-2-22 11-13-2-26-2-40-1 1-1 1-2 1-2-3-5-6 8-11 1 2-3 14-4 4-7-6 9-28 1-31-3-4 1-8 3-10 6-6-1-14-8-6-11-16 4-17-6-19 7-18 10-31-5-48 8-28 0-54-6-80-17l-1 4c3-10-19-15-11-23-8 8-21 3-28 0l3-5c14 6 4-3 20 0-1 0-3 0-2 2 9-1 26-1 34-3l-1 5c14 2 18-15 31-19 11 7-1 5 2 16 15-1 7-35 23-16l-4 2c19 0-7 6 7 12 29-3-11-18 14-26-2 8 5 10 11 15 3-10 23-16 31-26-1 3 5 7 13 6-4 6-8 4-18 3-1 4-4 10 1 14 6-15 36-12 42-28-4 4 6 8 6 13 4-7 12-6 15-8l-7-3c13 5 29-9 45-12v3c11-3 20-13 33-11-6 4 1 12 3 15 4 10-20 18-6 23 11-7 15-21 30-19 4-7-8-9-11-9 11-5 29 2 34-7-5 1-6-1-6-4 0 2 13-18 19-15-3 6 0 3-3 9 7 3 11 0 15-3 0 12-16 2-14 16 24 3 28-11 48-20 9 0 17 0 26 2-2 1-5 1-3 3 19 8 13-5 28 5 8-11 28-10 41-9-2 2-2 6-4 7 22-8 45-11 69-8l-1 1c15-2 30-2 44-1-3 0-5 2-5 6 22 5 38-9 61-4 7 5 20 1 18 12 19-1-8-13 10-12l-1-1c23-8 44 2 66-5 7 6 15 9 24 10 4-6 10-10 17-13 6 2 12 3 18 4-10-7 6-5 9-7-5 6 2 8-8 13 22 7 11-19 35-13l5 8c-5-2-9 2-14 2 9 4 18 5 27 2 4-5-19-9 1-12-2 13 15-1 23 14 3-3 7-5 11-5s8 1 12 3c1 2-1 2-2 3 18 9 10-8 28 1 1 5-15 4-8 11 5 7 7 7 10 8 3 0 7 0 12 7-2-5 10-9 19-1-4 6-12 11-24 1 3 9 8 22-5 17 5 2 10 5 14 9 6 6 11 13 15 21l6 11c2 4 4 7 6 10-3 3-3 9-3 15 5 7 21 10 18 17 5 3 6-3 9-3l5 11c-4 8-11-8-16-3l-3 11c5 10 13 1 17-2-6 10 7 13 3 20-3-15-14 8-16-11l-3 8c-6 1-7-11-12-12-2 12 6 15 4 26-9-2 1-14-10-19-6 15 3 24-6 28-4-6 6-17-4-20-6 4-18 7-13 20 5 5 9-4 9-10h-4l6-1c-2 6 3 15 3 22-2 1-3 2-3 4 0 0 1 0 2 0-1 0-2 1-3 2 0 7 9 18 3 25l-3-14c-7 0-9 10-14 19 0 8-3 26 7 24l-1-7c13 4-8 16 7 15 2-2 1-4 0-7 4 6 12 6 16-3l-9-8c9-8-3-14 4-24 3 1 5-1 6 1-4 10-3 19 2 27 1-11 8 1 10-5-2 17 13 8 11 27l-9-8c-3 16 10 18 15 25-1 6-15 13-12 23-4 7-3 9 0 12 1 2 3 3 4 5 2 3 2 6 2 10-4-2-6-9-7-13-2-4-2-8-3-12 0 1-1 2-1 3 0-1 0-2-1-2-2 2-2 5-2 8l1 5v6c1 8 1 13-6 5 3-10 3-20-1-29s-7-18-10-26c3-6 2-13 5-16-7-4-14-4-21 1 7 11 13 9 14 23-2 10-1 21 1 31l7-1c1 4 1 9 0 13 0 6 0 11-1 17 0 10-1 19 3 21-3-5-7 1-8 9-1-4-1-8-2-12-6 1-15 20-17 10-7 14-6 20-14 27-3 2-7 4-11 5-8 2-10 9-16 15-4 5-9 8-15 10-7 1-13 1-18-2-6-9 23-4 8-15-11-3-21-3-32-2-7 2-9 6-15 10 6 4-1 7-2 12l-8-5c4-7 4 4 10-3-3-5-8-7-15-8l6-5c-7-3-16 3-15-7l-14 9c-9-9-14-1-23 1l7 5-9-4c-8 3 4 9-7 9 9-9-10-9-7-20 5 1 15 5 14-2-4-1-9-9-14-15 1 2-8-2-9 1l2 28c-6 5-8-25-14-26 11-1-2-3 2-9-14 5-29 7-44 6l5-4c-10 3-6-7-18-2-5 3 9 2 0 6-46-9-93-22-136-29 3-10-17-10-23-15-5 3-3 8 3 6-8 3-16 4-24 1-1-9-10-8-17-6 4-4 1-11 13-4-3-3 18-10 1-15-18 10-38 13-59 9-10-4-16 0-21-7l4-3c-5-3-8 2-10 5-9-2-2-11 2-14-23-2-31 10-53 4-4-5 1-12-9-14-33 0-65-5-96-16l-7-10-11 10c-30-15-61-27-94-36 4-1 8 1 10-2-11-1-26 12-36 6 1-3 2-7 3-10-14 1-24 11-39 11-1-3 8-4 3-9l-9-1c8-2-3-8 0-9 1 1 2 4 5 3 1-5-7-8-11-12-4 0-8 3-5 6-6-6 0-4 1-9-8-5-10-2-13 5 0 5 0 5 5 11-8-7-19-11-23-19l-7 5v-3c-1 2-1 4-2 5h1c-23 4-46 2-68-4-28-6-56-11-85-13-11-3-21-9-30-14 27 1 54 8 68 6l-9-1c1-2 13 4 23-1-2-2-4-4-5-6-9-7-32 10-30-2 25 3 3-6 25-8 3-5-14-1-31 2 4 1 8 2 12 4-11 2-19-6-38-1-2-1-1-2 0-3-3-2 1-4 5-6-2-1-3-1-5-1-8 3-26 3-29-1-1-1 12-1 18-2 4-10-10-12-17-18 1 2-7 5-10 6-1 0-3-1-5-1-3 0-7-1-10-2l8 1c-3-2-7-3-11-4-6 0-10 0-5-4 3 1 6 2 8 2-2-2-5-4-7-6 5-1 7-4 6-9l-11 3c0-6 1-10 1-12 0-3 0-5 0-8 17-11 11-30 29-28-4 2-7 5-11 8 5-1 10 0 13 4 11 3 21 5 32 4-4-3-7-7-10-11-5 0-10 1-13 1-2 0-3 0-4-1-2 0-2-2-2-4 0-3 1-7-8-7 5-4 21-3 19-8 10 0 7 4 17 3 2-2-7-4 3-5 2 2 4 2 6 3 11-1-2-3 5-7l-2 1c-4-4 15-2 19-2l15-10c1 4-4 9 7 9 2 4-8 4-17 5-3 0-6 1-9 2-1 1-1 1 1 2s5 2 8 2c17 2 1-7 24-3-8-3-7-4-5-6s5-3 7-5l4 1c14-3-15-8 3-11 4 1 5 6 14 4 0-2 3-3 1-6h-4c-8-3 10-5 17-6-1 3 2 6 10 7-7 1-6 4-6 6 0 3 5 7 0 7-3-3 4-9-5-10-12-1-12 6-19 10l7-1c22 9-1 10 21 19 2-1 4-1 6 0-6-2-6 2-10 2l-8-4c-31-4 1 5-18 5-10-3 1-9-18-10 13 4-6 3 3 6l-29-4c-1 5 1 8 5 10-9-3-6-3-11-6-1 2-14 0-24 0-7 1-12 2-10 4l15-1c-11 3-11 5-6 8 13 2 27 3 40 1-4 1-26 3-6 5-17 1-12 4 0 6-11 2-21 2-32 0 2 2-3 6-3 9 0 4 4 6 21 5 6-2-2-8 19-6-29 2 12 3 5 7-9-3-17-2-26 2-6 4-13 6-20 4-4 8 18 7 28 9l-20 2c5 1 10 2 15 2-10 2-22 4-32 5-6 1-6 2-7 2-1 1-1 1 1 2 5 0 10 0 15-1 8-1 16-2 23-3 12-2 24-3 36-3l-24 4c9 3 18 3 28 0 7-3 14-6 14-8v1c13-1 23-8 28-6-10 2-19 5-28 10-5 3-6 7-10 10 12-1 23-2 35-5 5-4 11-6 17-8-4 4 3 4 9 3 6 0 11-1 9 5-2 1-4 2 0 3l-3 3c4-1 7-1 7 0l8 3c-1 2 2 0 5-2 0-1-1-1-1-2l1 2c2-2 4-3 4-2 5-6 4 6 7 9-1 0-2 0-3 0 3 2 6 0 9-1 2-1 4-2 6-1s4 2 5 4l1 3c-2-1-4-1-4 0 1 0 3 1 4 1 4 2 3 2 2 1 7 1 7-3 18-1l-6-4c2 0 4 0 6 1 12-3 23-1 34 5 11-7 11-12 25-11l-3 8 15 5c-3 3 3 8 13 11-1 0-1 0-1 0 4 12 16 7 21 5 2-2 9-4 9-1 4-6 12-4 19-3v-1c1 1 2 1 3 1v-2c5 5 10-5 17 4 11 6-7 12 6 19l8-2c1 2 0 2-1 3 6 0 9 8 14 0-6-7-14-13-22-18 15 1 18-7 30-6 1-2-2-2-3-4 6 0 11 7 7 9 5 3 9-5 16-4l3-12c12-3 22 7 30 11-10-2-19 5-26 3-1 24-28 1-34 7 5 5-10 8 2 13 8-5 10 1 18 2 3 7-9 9 6 12-6-5 10-10-2-11 14-1 28-1 43 0-16-1 8-10 0-16-1 11-26 2-7 11l-15-1c0-6 16-4 5-13 13-2 16 3 28-3-3 6 8 10 9 17 5 0 11-7 15 1l-8 2c8 3 7 10 13 13 3 0 4-1 5-3s1-4 0-6c11 5 24 1 35 8-14-4-4 9-16 6l8 6c19-6 47-12 54-25 22-2 12 20 40 9-4 0 0 9-2 12 4 1 10 4 16 3l-9-9c13-4 29 6 42 8-3 1 0 7-8 8-1 5 8 6 12 7 10-2 5-13 17-14 57 14 114 24 172 36 28 5 57 11 86 17 14 4 30 7 44 10l21 6 5 1h1l1 1v4c1-1 3-2 4-4 1-1 1-3 2-4 0-1 0-1 1-2 0-1 1-3 1-5l4-22c5-29 9-59 10-90l-3 1c19-23-20-13-1-38-8-8-11-17-10-28 1-5 0-10 0-14-1-4-3-9-6-7l6-1c-7 1-5 1-3-1 3-2 5-9 1-4z">
          <text:p/>
        </draw:path>
        <draw:path draw:style-name="gr264" draw:text-style-name="P264" draw:layer="layout" svg:width="0.005cm" svg:height="0.004cm" svg:x="32.519cm" svg:y="8.728cm" svg:viewBox="0 0 6 5" svg:d="M6 3v-3c-10 6-5 5 0 3z">
          <text:p/>
        </draw:path>
        <draw:path draw:style-name="gr264" draw:text-style-name="P264" draw:layer="layout" svg:width="0.035cm" svg:height="0.014cm" svg:x="32.594cm" svg:y="8.742cm" svg:viewBox="0 0 36 15" svg:d="M36 13c0-5-3-8-8-9 0 2 0 4 1 6-9-5-17-3-29-10 1 4-4 8 10 7-5-8 19 16 26 6z">
          <text:p/>
        </draw:path>
        <draw:polygon draw:style-name="gr264" draw:text-style-name="P264" draw:layer="layout" svg:width="0.003cm" svg:height="0cm" svg:x="32.341cm" svg:y="8.727cm" svg:viewBox="0 0 4 0" draw:points="4,0 0,0">
          <text:p/>
        </draw:polygon>
        <draw:path draw:style-name="gr264" draw:text-style-name="P264" draw:layer="layout" svg:width="0.005cm" svg:height="0.003cm" svg:x="32.399cm" svg:y="8.745cm" svg:viewBox="0 0 6 4" svg:d="M0 4c-1-1 0-3 4-4 4 0 0 1-4 4z">
          <text:p/>
        </draw:path>
        <draw:path draw:style-name="gr264" draw:text-style-name="P264" draw:layer="layout" svg:width="0.014cm" svg:height="0.005cm" svg:x="32.544cm" svg:y="8.79cm" svg:viewBox="0 0 15 6" svg:d="M15 6c-6 1-11-1-15-6 3 1 7 2 10 4 2 1 4 1 5 2z">
          <text:p/>
        </draw:path>
        <draw:path draw:style-name="gr264" draw:text-style-name="P264" draw:layer="layout" svg:width="0.015cm" svg:height="0.008cm" svg:x="33.277cm" svg:y="8.942cm" svg:viewBox="0 0 16 9" svg:d="M16 8c-1 0-1-1-1-1-4 6-9-2-13 1-5-5 2-7 7-8 3 2 5 5 7 8z">
          <text:p/>
        </draw:path>
        <draw:path draw:style-name="gr264" draw:text-style-name="P264" draw:layer="layout" svg:width="0.017cm" svg:height="0.011cm" svg:x="33.472cm" svg:y="8.742cm" svg:viewBox="0 0 18 12" svg:d="M16 2c3 2 2 5 0 9-1 0-2 0-4 1l1-1c-3 2-8-1-13-1 0-16 3-9 16-8z">
          <text:p/>
        </draw:path>
        <draw:path draw:style-name="gr264" draw:text-style-name="P264" draw:layer="layout" svg:width="0cm" svg:height="0.002cm" svg:x="33.519cm" svg:y="8.873cm" svg:viewBox="0 0 0 3" svg:d="M0 3c0-1 0-3 0-3 0 1 0 2 0 3z">
          <text:p/>
        </draw:path>
        <draw:path draw:style-name="gr264" draw:text-style-name="P264" draw:layer="layout" svg:width="0.003cm" svg:height="0.007cm" svg:x="33.484cm" svg:y="8.745cm" svg:viewBox="0 0 4 8" svg:d="M4 0c-1 0-2 4-4 8 2-1 4-3 4-8z">
          <text:p/>
        </draw:path>
        <draw:path draw:style-name="gr264" draw:text-style-name="P264" draw:layer="layout" svg:width="0.031cm" svg:height="0.015cm" svg:x="32.492cm" svg:y="8.64cm" svg:viewBox="0 0 32 16" svg:d="M21 13l-1 1 11 2c3-5-4-10-10-16-1 7-11 5-21 10z">
          <text:p/>
        </draw:path>
        <draw:path draw:style-name="gr264" draw:text-style-name="P264" draw:layer="layout" svg:width="0.013cm" svg:height="0.004cm" svg:x="32.445cm" svg:y="8.622cm" svg:viewBox="0 0 14 5" svg:d="M14 3c-6-1-10-1-14-3l1 5z">
          <text:p/>
        </draw:path>
        <draw:path draw:style-name="gr264" draw:text-style-name="P264" draw:layer="layout" svg:width="0.01cm" svg:height="0.01cm" svg:x="32.303cm" svg:y="8.673cm" svg:viewBox="0 0 11 11" svg:d="M2 11c3-3 6-7 9-10-3-5-16 8-9 10z">
          <text:p/>
        </draw:path>
        <draw:path draw:style-name="gr264" draw:text-style-name="P264" draw:layer="layout" svg:width="0.019cm" svg:height="0.004cm" svg:x="32.435cm" svg:y="8.667cm" svg:viewBox="0 0 20 5" svg:d="M20 4l-8-4c-13-1-18 2-4 4-4-4 8 2 12 0z">
          <text:p/>
        </draw:path>
        <draw:path draw:style-name="gr264" draw:text-style-name="P264" draw:layer="layout" svg:width="0.011cm" svg:height="0.009cm" svg:x="32.306cm" svg:y="8.718cm" svg:viewBox="0 0 12 10" svg:d="M0 0c12 2 1 10 12 10-5-1-2-10-12-10z">
          <text:p/>
        </draw:path>
        <draw:path draw:style-name="gr264" draw:text-style-name="P264" draw:layer="layout" svg:width="0.018cm" svg:height="0.009cm" svg:x="32.437cm" svg:y="8.692cm" svg:viewBox="0 0 19 10" svg:d="M7 10c25-4 1-6 9-10-2 2-28 10-9 10z">
          <text:p/>
        </draw:path>
        <draw:path draw:style-name="gr264" draw:text-style-name="P264" draw:layer="layout" svg:width="0.034cm" svg:height="0.011cm" svg:x="32.34cm" svg:y="8.734cm" svg:viewBox="0 0 35 12" svg:d="M35 7c-10 2-13 0-15-4 5 1 10 0 13 1-7-1-15-2-23-4-1 3 2 10-10 12 12 0 32-1 35-5z">
          <text:p/>
        </draw:path>
        <draw:path draw:style-name="gr264" draw:text-style-name="P264" draw:layer="layout" svg:width="0.048cm" svg:height="0.009cm" svg:x="32.421cm" svg:y="8.699cm" svg:viewBox="0 0 49 10" svg:d="M32 8c5-2 20-5 17-8-13 2-32 5-24 7l-23 1c-10 6 26-3 30 0z">
          <text:p/>
        </draw:path>
        <draw:path draw:style-name="gr264" draw:text-style-name="P264" draw:layer="layout" svg:width="0.039cm" svg:height="0.009cm" svg:x="32.34cm" svg:y="8.752cm" svg:viewBox="0 0 40 10" svg:d="M39 10c0-1 1-2 1-3-17-1-22-9-40-7 13 7 25 10 39 10z">
          <text:p/>
        </draw:path>
        <draw:path draw:style-name="gr264" draw:text-style-name="P264" draw:layer="layout" svg:width="0.029cm" svg:height="0.005cm" svg:x="32.433cm" svg:y="8.712cm" svg:viewBox="0 0 30 6" svg:d="M4 5l26-5c-2-2-8 3-16 3 2-1 2-3-4-1 10 1-20 5-6 3z">
          <text:p/>
        </draw:path>
        <draw:path draw:style-name="gr264" draw:text-style-name="P264" draw:layer="layout" svg:width="0.033cm" svg:height="0.008cm" svg:x="32.479cm" svg:y="8.708cm" svg:viewBox="0 0 34 9" svg:d="M0 9l15-1c6-3 12-6 19-8-11 1-23 5-34 9z">
          <text:p/>
        </draw:path>
        <draw:path draw:style-name="gr264" draw:text-style-name="P264" draw:layer="layout" svg:width="0.035cm" svg:height="0.006cm" svg:x="32.472cm" svg:y="8.716cm" svg:viewBox="0 0 36 7" svg:d="M2 6l-2 1c12-3 24-5 36-7-18 2-18 2-34 6z">
          <text:p/>
        </draw:path>
        <draw:path draw:style-name="gr264" draw:text-style-name="P264" draw:layer="layout" svg:width="0.005cm" svg:height="0.01cm" svg:x="32.608cm" svg:y="8.805cm" svg:viewBox="0 0 6 11" svg:d="M4 9c3-5-7-13-3-7-3 3 10 12 3 7z">
          <text:p/>
        </draw:path>
        <draw:path draw:style-name="gr264" draw:text-style-name="P264" draw:layer="layout" svg:width="0.027cm" svg:height="0.005cm" svg:x="32.589cm" svg:y="8.728cm" svg:viewBox="0 0 28 6" svg:d="M0 4c5 5 21 1 28 0-8 0-28-8-28 0z">
          <text:p/>
        </draw:path>
        <draw:path draw:style-name="gr264" draw:text-style-name="P264" draw:layer="layout" svg:width="0.001cm" svg:height="0cm" svg:x="32.616cm" svg:y="8.73cm" svg:viewBox="0 0 2 1" svg:d="M2 0l-2 1c0 0 1 0 2-1z">
          <text:p/>
        </draw:path>
        <draw:path draw:style-name="gr264" draw:text-style-name="P264" draw:layer="layout" svg:width="0.001cm" svg:height="0cm" svg:x="32.888cm" svg:y="8.765cm" svg:viewBox="0 0 2 1" svg:d="M0 1c1 0 1 0 2-1z">
          <text:p/>
        </draw:path>
        <draw:path draw:style-name="gr264" draw:text-style-name="P264" draw:layer="layout" svg:width="0.022cm" svg:height="0.004cm" svg:x="32.866cm" svg:y="8.764cm" svg:viewBox="0 0 23 5" svg:d="M16 3c-5-3-14-3-16 2 7 0 16-1 23-3-3 0-6-5-7 1z">
          <text:p/>
        </draw:path>
        <draw:path draw:style-name="gr264" draw:text-style-name="P264" draw:layer="layout" svg:width="0.008cm" svg:height="0.004cm" svg:x="32.934cm" svg:y="8.782cm" svg:viewBox="0 0 9 5" svg:d="M9 0c-5 2-9-2-9 3 2 4 10 0 9-3z">
          <text:p/>
        </draw:path>
        <draw:path draw:style-name="gr264" draw:text-style-name="P264" draw:layer="layout" svg:width="0.009cm" svg:height="0.006cm" svg:x="33.328cm" svg:y="8.98cm" svg:viewBox="0 0 10 7" svg:d="M0 5c6 3 10 2 10-5-8-1-4 4-10 5z">
          <text:p/>
        </draw:path>
        <draw:polygon draw:style-name="gr264" draw:text-style-name="P264" draw:layer="layout" svg:width="0.003cm" svg:height="0.008cm" svg:x="33.345cm" svg:y="8.981cm" svg:viewBox="0 0 4 9" draw:points="0,0 0,3 4,9">
          <text:p/>
        </draw:polygon>
        <draw:path draw:style-name="gr264" draw:text-style-name="P264" draw:layer="layout" svg:width="0.007cm" svg:height="0.003cm" svg:x="33.385cm" svg:y="8.999cm" svg:viewBox="0 0 8 4" svg:d="M6 0c-1 2-3 4-6 4 6 0 11 0 6-4z">
          <text:p/>
        </draw:path>
        <draw:polygon draw:style-name="gr264" draw:text-style-name="P264" draw:layer="layout" svg:width="0.001cm" svg:height="0cm" svg:x="33.383cm" svg:y="9cm" svg:viewBox="0 0 2 1" draw:points="0,0 2,1">
          <text:p/>
        </draw:polygon>
        <draw:path draw:style-name="gr264" draw:text-style-name="P264" draw:layer="layout" svg:width="0.006cm" svg:height="0.002cm" svg:x="33.377cm" svg:y="8.998cm" svg:viewBox="0 0 7 3" svg:d="M1 0l-1 3c2 0 5 0 7 0-2 0-5-1-6-3z">
          <text:p/>
        </draw:path>
        <draw:path draw:style-name="gr264" draw:text-style-name="P264" draw:layer="layout" svg:width="0.017cm" svg:height="0.015cm" svg:x="33.395cm" svg:y="8.993cm" svg:viewBox="0 0 18 16" svg:d="M18 12c-5-3-10-7-14-12-16 1 17 9 2 16 4-1 8-2 12-4z">
          <text:p/>
        </draw:path>
        <draw:path draw:style-name="gr264" draw:text-style-name="P264" draw:layer="layout" svg:width="0.038cm" svg:height="0.059cm" svg:x="33.46cm" svg:y="8.94cm" svg:viewBox="0 0 39 60" svg:d="M0 60c8 0 16-10 22-15 2-4 6-5 10-4 12-15 6-17 2-19-4-3-6-5 0-22-6 7-9 15-8 25 0 6 2 12-6 18-3 2-6 3-9 4 9-1 7 2 3 5-5 3-12 6-14 8z">
          <text:p/>
        </draw:path>
        <draw:path draw:style-name="gr264" draw:text-style-name="P264" draw:layer="layout" svg:width="0.018cm" svg:height="0.006cm" svg:x="33.447cm" svg:y="8.98cm" svg:viewBox="0 0 19 7" svg:d="M0 4c0 6 16 3 19-3-5 1-15-5-19 3z">
          <text:p/>
        </draw:path>
        <draw:path draw:style-name="gr264" draw:text-style-name="P264" draw:layer="layout" svg:width="0.008cm" svg:height="0.012cm" svg:x="33.508cm" svg:y="8.94cm" svg:viewBox="0 0 9 13" svg:d="M0 13c3-2 6-4 9-8l-2-5c-3 4-5 9-7 13z">
          <text:p/>
        </draw:path>
        <draw:path draw:style-name="gr264" draw:text-style-name="P264" draw:layer="layout" svg:width="0.004cm" svg:height="0.015cm" svg:x="33.522cm" svg:y="8.91cm" svg:viewBox="0 0 5 16" svg:d="M0 2l5 14c-2-5 3-22-5-14z">
          <text:p/>
        </draw:path>
        <draw:path draw:style-name="gr264" draw:text-style-name="P264" draw:layer="layout" svg:width="0.01cm" svg:height="0.008cm" svg:x="33.528cm" svg:y="8.858cm" svg:viewBox="0 0 11 9" svg:d="M10 9c4-7-12-15-10 0l1-4c3 1 9-6 9 4z">
          <text:p/>
        </draw:path>
        <draw:path draw:style-name="gr264" draw:text-style-name="P264" draw:layer="layout" svg:width="0.004cm" svg:height="0.012cm" svg:x="33.521cm" svg:y="8.776cm" svg:viewBox="0 0 5 13" svg:d="M0 5c0 4 2 9 5 8l-2-13z">
          <text:p/>
        </draw:path>
        <draw:path draw:style-name="gr264" draw:text-style-name="P264" draw:layer="layout" svg:width="0.004cm" svg:height="0.019cm" svg:x="33.483cm" svg:y="8.78cm" svg:viewBox="0 0 5 20" svg:d="M5 0c-12 4 0 11-4 20 3-6 4-13 4-20z">
          <text:p/>
        </draw:path>
        <draw:path draw:style-name="gr264" draw:text-style-name="P264" draw:layer="layout" svg:width="0.004cm" svg:height="0.011cm" svg:x="33.534cm" svg:y="8.766cm" svg:viewBox="0 0 5 12" svg:d="M0 0c4 3 1 9 0 12 7-1 5-10 0-12z">
          <text:p/>
        </draw:path>
        <draw:path draw:style-name="gr264" draw:text-style-name="P264" draw:layer="layout" svg:width="0.023cm" svg:height="0.04cm" svg:x="33.518cm" svg:y="8.723cm" svg:viewBox="0 0 24 41" svg:d="M13 25c3-4 4 1 7-2 5-9 5-16-2-23-4 2-14 5-18 2 3 13 20 21 7 27l16 12c3-11-11-9-10-16z">
          <text:p/>
        </draw:path>
        <draw:path draw:style-name="gr264" draw:text-style-name="P264" draw:layer="layout" svg:width="0.012cm" svg:height="0.015cm" svg:x="33.495cm" svg:y="8.759cm" svg:viewBox="0 0 13 16" svg:d="M8 16l5-8c-5 1-6-4-8-8-12 2 2 11 3 16z">
          <text:p/>
        </draw:path>
        <draw:polygon draw:style-name="gr264" draw:text-style-name="P264" draw:layer="layout" svg:width="0.004cm" svg:height="0.016cm" svg:x="33.516cm" svg:y="8.657cm" svg:viewBox="0 0 5 17" draw:points="5,17 0,0 0,7">
          <text:p/>
        </draw:polygon>
        <draw:polygon draw:style-name="gr264" draw:text-style-name="P264" draw:layer="layout" svg:width="0.008cm" svg:height="0.014cm" svg:x="33.518cm" svg:y="8.649cm" svg:viewBox="0 0 9 15" draw:points="6,15 9,14 0,0">
          <text:p/>
        </draw:polygon>
        <draw:polygon draw:style-name="gr264" draw:text-style-name="P264" draw:layer="layout" svg:width="0.005cm" svg:height="0.013cm" svg:x="33.523cm" svg:y="8.643cm" svg:viewBox="0 0 6 14" draw:points="0,0 0,2 6,14">
          <text:p/>
        </draw:polygon>
        <draw:path draw:style-name="gr264" draw:text-style-name="P264" draw:layer="layout" svg:width="0.01cm" svg:height="0.022cm" svg:x="33.504cm" svg:y="8.593cm" svg:viewBox="0 0 11 23" svg:d="M2 0l-2 8 2 1c4 5 5 17 9 13-3-4-6-9-8-14-1-3-1-5-1-8z">
          <text:p/>
        </draw:path>
        <draw:path draw:style-name="gr264" draw:text-style-name="P264" draw:layer="layout" svg:width="0.005cm" svg:height="0.009cm" svg:x="33.368cm" svg:y="8.65cm" svg:viewBox="0 0 6 10" svg:d="M4 10c3-3 2-6 0-10l-4 9c1 0 3-1 4 1z">
          <text:p/>
        </draw:path>
        <draw:path draw:style-name="gr264" draw:text-style-name="P264" draw:layer="layout" svg:width="0.023cm" svg:height="0.01cm" svg:x="33.346cm" svg:y="8.646cm" svg:viewBox="0 0 24 11" svg:d="M10 0l-10 11c12 1 14-7 24-9-4-3-11 4-17 2z">
          <text:p/>
        </draw:path>
        <draw:path draw:style-name="gr264" draw:text-style-name="P264" draw:layer="layout" svg:width="0.036cm" svg:height="0.014cm" svg:x="33.114cm" svg:y="8.641cm" svg:viewBox="0 0 37 15" svg:d="M31 10c1-7-2-5 6-10-11 3-21 4-33 6 2 3-7 10-2 8l14-4-3 4c11 4 7-7 18-4z">
          <text:p/>
        </draw:path>
        <draw:path draw:style-name="gr264" draw:text-style-name="P264" draw:layer="layout" svg:width="0.006cm" svg:height="0.007cm" svg:x="32.58cm" svg:y="8.624cm" svg:viewBox="0 0 7 8" svg:d="M7 8c1-3-1-6-3-8-10 5 4 8 3 8z">
          <text:p/>
        </draw:path>
        <draw:path draw:style-name="gr264" draw:text-style-name="P264" draw:layer="layout" svg:width="0.004cm" svg:height="0.006cm" svg:x="32.399cm" svg:y="8.139cm" svg:viewBox="0 0 5 7" svg:d="M5 3c-5-8-3 0-5 4z">
          <text:p/>
        </draw:path>
        <draw:path draw:style-name="gr264" draw:text-style-name="P264" draw:layer="layout" svg:width="0.004cm" svg:height="0.002cm" svg:x="32.396cm" svg:y="8.145cm" svg:viewBox="0 0 5 3" svg:d="M5 0l-5 3c3 0 5-2 5-3z">
          <text:p/>
        </draw:path>
        <draw:path draw:style-name="gr264" draw:text-style-name="P264" draw:layer="layout" svg:width="0.011cm" svg:height="0.02cm" svg:x="32.374cm" svg:y="8.147cm" svg:viewBox="0 0 12 21" svg:d="M4 21c-1-9 12-11 6-21-2 0-4 1-5 4-2 1-3 3-5 5 0 2-1 4 0 6 0 2 2 4 4 6z">
          <text:p/>
        </draw:path>
        <draw:polygon draw:style-name="gr264" draw:text-style-name="P264" draw:layer="layout" svg:width="0.004cm" svg:height="0.011cm" svg:x="32.384cm" svg:y="8.158cm" svg:viewBox="0 0 5 12" draw:points="5,5 0,0 4,12">
          <text:p/>
        </draw:polygon>
        <draw:polygon draw:style-name="gr264" draw:text-style-name="P264" draw:layer="layout" svg:width="0.004cm" svg:height="0.011cm" svg:x="32.39cm" svg:y="8.16cm" svg:viewBox="0 0 5 12" draw:points="5,1 2,0 0,12">
          <text:p/>
        </draw:polygon>
        <draw:path draw:style-name="gr264" draw:text-style-name="P264" draw:layer="layout" svg:width="0.022cm" svg:height="0.019cm" svg:x="32.352cm" svg:y="8.167cm" svg:viewBox="0 0 23 20" svg:d="M7 18l4-7c9-2 4 9 11 9 6-9-10-12 0-20-7-3-12 16-19 7-9 6 5 4 4 11z">
          <text:p/>
        </draw:path>
        <draw:path draw:style-name="gr264" draw:text-style-name="P264" draw:layer="layout" svg:width="0cm" svg:height="0cm" svg:x="32.553cm" svg:y="8.143cm" svg:viewBox="0 0 1 1" svg:d="M0 1h1c-1-1-2-1-1 0z">
          <text:p/>
        </draw:path>
        <draw:path draw:style-name="gr264" draw:text-style-name="P264" draw:layer="layout" svg:width="0.005cm" svg:height="0.002cm" svg:x="32.652cm" svg:y="8.078cm" svg:viewBox="0 0 6 3" svg:d="M0 3c2 0 4 0 6-1-1 0-2-2-3-2z">
          <text:p/>
        </draw:path>
        <draw:path draw:style-name="gr264" draw:text-style-name="P264" draw:layer="layout" svg:width="0.005cm" svg:height="0cm" svg:x="32.492cm" svg:y="8.196cm" svg:viewBox="0 0 6 1" svg:d="M6 0c-2 0-4 0-6 1 2 1 4 0 6-1z">
          <text:p/>
        </draw:path>
        <draw:path draw:style-name="gr264" draw:text-style-name="P264" draw:layer="layout" svg:width="0.003cm" svg:height="0.003cm" svg:x="33.019cm" svg:y="7.788cm" svg:viewBox="0 0 4 4" svg:d="M1 4c2-2 2-2 3-4l-4 2z">
          <text:p/>
        </draw:path>
        <draw:path draw:style-name="gr264" draw:text-style-name="P264" draw:layer="layout" svg:width="0.004cm" svg:height="0.004cm" svg:x="32.759cm" svg:y="7.998cm" svg:viewBox="0 0 5 5" svg:d="M0 5c1-1 4-4 5-5-4 1-5 4-5 5z">
          <text:p/>
        </draw:path>
        <draw:path draw:style-name="gr264" draw:text-style-name="P264" draw:layer="layout" svg:width="0.002cm" svg:height="0cm" svg:x="32.46cm" svg:y="8.217cm" svg:viewBox="0 0 3 1" svg:d="M1 1l2-1c-1 0-2 0-3 0z">
          <text:p/>
        </draw:path>
        <draw:path draw:style-name="gr264" draw:text-style-name="P264" draw:layer="layout" svg:width="0.004cm" svg:height="0.001cm" svg:x="32.612cm" svg:y="8.086cm" svg:viewBox="0 0 5 2" svg:d="M0 2c1 0 4 0 5-2-2 0-4 0-5 2z">
          <text:p/>
        </draw:path>
        <draw:path draw:style-name="gr264" draw:text-style-name="P264" draw:layer="layout" svg:width="0.003cm" svg:height="0.008cm" svg:x="32.284cm" svg:y="8.276cm" svg:viewBox="0 0 4 9" svg:d="M2 0c-2 4-3 6-2 9 5-2 5-5 2-9z">
          <text:p/>
        </draw:path>
        <draw:path draw:style-name="gr264" draw:text-style-name="P264" draw:layer="layout" svg:width="0cm" svg:height="0cm" svg:x="32.331cm" svg:y="8.337cm" svg:viewBox="0 0 1 1" svg:d="M1 0h-1c1 1 1 1 1 0z">
          <text:p/>
        </draw:path>
        <draw:path draw:style-name="gr264" draw:text-style-name="P264" draw:layer="layout" svg:width="-0.001cm" svg:height="0cm" svg:x="32.365cm" svg:y="8.324cm" svg:viewBox="0 0 0 1" svg:d="M0 0c0 1 1 1 0 0z">
          <text:p/>
        </draw:path>
        <draw:path draw:style-name="gr264" draw:text-style-name="P264" draw:layer="layout" svg:width="0.02cm" svg:height="0.035cm" svg:x="32.275cm" svg:y="8.284cm" svg:viewBox="0 0 21 36" svg:d="M10 0c-4 4-18 7-3 16 1-1 1-1 2-2-3 6 4 14 10 22 1-2 1-3 2-5-2-5-3-9-3-14 2-7-5-10-8-17z">
          <text:p/>
        </draw:path>
        <draw:path draw:style-name="gr264" draw:text-style-name="P264" draw:layer="layout" svg:width="0.001cm" svg:height="0cm" svg:x="32.551cm" svg:y="8.146cm" svg:viewBox="0 0 2 1" svg:d="M2 1c-1-2-3 1 0 0z">
          <text:p/>
        </draw:path>
        <draw:path draw:style-name="gr264" draw:text-style-name="P264" draw:layer="layout" svg:width="0.003cm" svg:height="0.001cm" svg:x="32.527cm" svg:y="8.172cm" svg:viewBox="0 0 4 2" svg:d="M0 2l4-2c-1 0-2 0-4 2z">
          <text:p/>
        </draw:path>
        <draw:path draw:style-name="gr264" draw:text-style-name="P264" draw:layer="layout" svg:width="0cm" svg:height="0cm" svg:x="32.406cm" svg:y="8.237cm" svg:viewBox="0 0 1 1" svg:d="M0 0l1 1c-1-2-1-1-1-1z">
          <text:p/>
        </draw:path>
        <draw:path draw:style-name="gr264" draw:text-style-name="P264" draw:layer="layout" svg:width="0.004cm" svg:height="0.003cm" svg:x="32.53cm" svg:y="8.17cm" svg:viewBox="0 0 5 4" svg:d="M5 0c-2 2-3 2-5 4 2 0 3-2 5-4z">
          <text:p/>
        </draw:path>
        <draw:polygon draw:style-name="gr264" draw:text-style-name="P264" draw:layer="layout" svg:width="0cm" svg:height="0cm" svg:x="32.446cm" svg:y="8.224cm" svg:viewBox="0 0 0 0" draw:points="0,0">
          <text:p/>
        </draw:polygon>
        <draw:path draw:style-name="gr264" draw:text-style-name="P264" draw:layer="layout" svg:width="0.011cm" svg:height="0.01cm" svg:x="32.547cm" svg:y="7.936cm" svg:viewBox="0 0 12 11" svg:d="M4 6c1-3 5-1 8-3-2-11-10 10-9-3-2 2-3 4-3 8l9 3c2-7-5 0-5-5z">
          <text:p/>
        </draw:path>
        <draw:path draw:style-name="gr264" draw:text-style-name="P264" draw:layer="layout" svg:width="0.02cm" svg:height="0.015cm" svg:x="32.994cm" svg:y="7.744cm" svg:viewBox="0 0 21 16" svg:d="M17 8v1c3-3 5-3 3-9-8 1-11 12-20 12 2 0 3 2 3 4 3-6 8-8 14-8z">
          <text:p/>
        </draw:path>
        <draw:path draw:style-name="gr264" draw:text-style-name="P264" draw:layer="layout" svg:width="0.003cm" svg:height="0.005cm" svg:x="32.996cm" svg:y="7.759cm" svg:viewBox="0 0 4 6" svg:d="M2 0c0 1-2 2-2 2 2 1 2 3 2 4 2-3 2-4 0-6z">
          <text:p/>
        </draw:path>
        <draw:path draw:style-name="gr264" draw:text-style-name="P264" draw:layer="layout" svg:width="0.004cm" svg:height="0.001cm" svg:x="32.618cm" svg:y="7.878cm" svg:viewBox="0 0 5 2" svg:d="M0 2l5-2c-5 0-5 0-5 2z">
          <text:p/>
        </draw:path>
        <draw:path draw:style-name="gr264" draw:text-style-name="P264" draw:layer="layout" svg:width="0.003cm" svg:height="0.004cm" svg:x="32.803cm" svg:y="8.101cm" svg:viewBox="0 0 4 5" svg:d="M4 0c-2 2-4 4-4 5 2-1 4-2 4-5z">
          <text:p/>
        </draw:path>
        <draw:path draw:style-name="gr264" draw:text-style-name="P264" draw:layer="layout" svg:width="0.004cm" svg:height="0.006cm" svg:x="33.046cm" svg:y="7.809cm" svg:viewBox="0 0 5 7" svg:d="M0 0c0 2 2 3 2 5 1 1 1 1 3 2z">
          <text:p/>
        </draw:path>
        <draw:path draw:style-name="gr264" draw:text-style-name="P264" draw:layer="layout" svg:width="0.004cm" svg:height="0.007cm" svg:x="32.888cm" svg:y="7.767cm" svg:viewBox="0 0 5 8" svg:d="M5 5c-7-11 0 1-5-3 1 1 2 3 2 6 4 0 2-2 3-3z">
          <text:p/>
        </draw:path>
        <draw:polygon draw:style-name="gr264" draw:text-style-name="P264" draw:layer="layout" svg:width="0cm" svg:height="0cm" svg:x="32.546cm" svg:y="7.942cm" svg:viewBox="0 0 1 1" draw:points="0,0 1,1">
          <text:p/>
        </draw:polygon>
        <draw:path draw:style-name="gr264" draw:text-style-name="P264" draw:layer="layout" svg:width="0.002cm" svg:height="0cm" svg:x="32.808cm" svg:y="7.851cm" svg:viewBox="0 0 3 0" svg:d="M3 0h-3c1 0 2 0 3 0z">
          <text:p/>
        </draw:path>
        <draw:path draw:style-name="gr264" draw:text-style-name="P264" draw:layer="layout" svg:width="0.01cm" svg:height="0.014cm" svg:x="33.011cm" svg:y="7.781cm" svg:viewBox="0 0 11 15" svg:d="M0 0l11 15-1-6c-7 1-3-11-10-9z">
          <text:p/>
        </draw:path>
        <draw:path draw:style-name="gr264" draw:text-style-name="P264" draw:layer="layout" svg:width="0.811cm" svg:height="0.686cm" svg:x="32.293cm" svg:y="7.655cm" svg:viewBox="0 0 812 687" svg:d="M605 118c-1-6-4-12-4-7 0 2 4 11 1 6-1-4-2-7-2-10-3-3-6 0-4 6 0-1-3 1-5 2v-4c-5 2-13 2-12 12-1-5-5-15-10-11v8c-2-1-2-6-7 3 5 3-3 9-11 5 7 4 14 3 19 8-10 4 5 17-4 19l-4-6c-6 4-8 9-8 16l-3-3c-12 6-13 18-27 15l-3 7c0-3-2-4-6-3-4 2-4 14 0 15-19 4-13 19-30 29-5-6-7 4-10-4l-1 7c0-1-2-2-3-2-3 0-2 2-1 5v-1l-8 5 5 5h-9c-2-10 8-12 3-19-2 1-17 0-15 15l-15 8c-3-3 0-1-5 1-5 1-2 4-7 8 1-2 1-3 1-4-8 2-2 10-3 16 3-2 3-6 4-9 2 1 2 2 3 2l3-8c2 3-2 0 4-1-3 3-6 6-8 10 2 6 8 3 8 9-36 45-84 39-105 96-9-1-25 5-27 12h3c-2 9-14 1-12 11l2 11c-4 1-10 7-12 2-1 7-14 10-5 19-9 5-17 12-24 19 0-1 0-2-1-2-5-2 2 9-5 6-1-3 5-9-3-7 2 10-16 14-21 13-1 3-2 6-1 10-4 2-14 0-11-6-6 11-14 4-6 15-4 15-22 11-23 29-17 13-37 22-58 26l2 3c-5-8-22-2-22-11 0 9-10 13-17 14l-2-6c13-2 1-3 12-10 0 2-1 2 1 4 4-6 14-14 18-19l2 4c10-5 1-20 6-29 11-1 3 4 12 11 8-8-20-30 2-23l-1 2c12-8 0 8 13 6 15-16-19-8-10-25 5 6 10 5 17 5-5-9 3-23 0-34 2 3 8 2 12-2 2 7-2 7-8 11 2 3 4 9 9 10-6-15 14-27 6-41 1 5 10 2 13 6-2-7 3-11 3-13l-6 1c11-3 11-21 19-31l2 2c4-7 3-19 11-24 0 6 9 9 12 10 9 5 0 23 12 20 2-10-5-23 5-29-2-7-11-3-13-1 4-9 19-13 16-22-3 3-5 3-6 0 0 1-5-20 0-20 3 5 3 2 5 8 6-1 6-6 7-10 8 8-9 9 2 19 16-10 9-23 15-39 5-4 10-8 16-11 0 1-2 3 0 4 17-3 5-10 20-11-2-11 10-22 18-27 0 2 3 5 2 7 12-15 16-34 35-40v1c8-8 16-16 25-22-2 2-1 5 1 7 16-7 16-25 33-34 7 1 12-9 18 0 11-9-13-5-2-13h-1c8-17 27-20 34-37 8 1 15 0 21-4-1-6-1-12 2-18 4-1 8-4 12-6-10 0 1-7 1-10 1 7 7 5 4 14 17-5-7-20 11-28l8 5c-4 1-4 6-6 8 4-1 14-4 17-13-1-5-18 4-6-9 5 11 11-12 26-4 0-4 2-8 5-10 2-3 6-5 10-5 1 1 0 2 0 3 15-2 2-12 17-14 3 3-7 11 0 13 11 5 7-6 20-2-4-3 1-13 10-13 1 4 0 8-3 11s-6 5-10 5c6 5 15 11 5 16 5-3 10-4 16-4 11 2 23 4 34 7 0 5 4 9 9 13 5 1 9 0 14-2 4-1 8-2 8 1 5-1 3-5 5-8l9 4c1 7-12 3-13 9l4 8c8 2 10-8 11-13 1 11 12 3 13 10-10-6-7 15-18 5l2 6c-4 5-11-1-15 1 4 9 11 5 16 13-9 5-7-9-17-4 3 12 14 11 9 20-6-1-4-14-13-9-2 6-9 16 0 20 6-1 5-8 2-11l-3 2 4-5c2 5 10 7 13 11-1 2-1 3 0 5 0-1 1-1 1-2 0 1 0 2-1 3 4 4 16 4 14 12l-8-6c-5 5-2 11-1 20 3 5 10 16 17 9l-4-4c12-6 1 15 12 4 1-2-1-2-3-4 4 1 6 0 9-3 2-3 2-6 2-9l-12 2c4-11-9-6-9-16 3-2 3-4 5-4 3 8 8 13 16 14-5-7 7-5 5-9 7 11 14-4 22 8l-11 1c6 12 17 4 25 5 2 4-6 16 5 25 3 17 15 8 24 20-9 0-19-10-25-16 0 1 0 2 1 3-1-1-1-1-2-1 0 10 30 26 9 22-7-19-32-28-42-33-1-5-6-8-5-13-7 3-12 8-15 15 11 2 14-3 22 4 1 2 2 3 3 5 2 2 4 4 6 6 4 4 8 8 12 11l5-4c6 6 11 12 16 19 4 7 9 12 13 11-5-1-6 4-3 9-2-2-5-4-8-6-5 3-1 18-9 13 3 11 8 15 7 23-1 3-2 6-4 8-3 5 0 11 2 18 2 4 2 9 0 13s-5 7-9 9c-11-3 7-15-9-14-13 7-20 18-21 33 10-2 6 5 9 9l-12 4c-2-8 7-1 7-11-7 0-14 3-20 7 0-3 0-5 0-7-2 0-5 2-6 4-2 2-4 2-6-2l-2 14c-11-1-9 8-12 14h7l-8 2c-3 6 8 5 1 11 0-12-10-2-15-12 3-2 10-4 6-9-3 1-10-2-17-4 2 1-5 3-4 5l18 21c0 7-20-15-23-12 5-7-3-1-5-8-6 10-11 24-20 29v-7c-4 8-7-2-11 9-1 5 6-3 4 4-31 18-64 35-92 53-6-10-17 0-23 0-1 5 4 8 5 4-2 6-6 10-12 13-6-6-11-1-13 4 0-4-6-9 4-9-3-1 4-19-8-13-3 17-12 30-26 39-9 3-10 9-16 7v-5c-5 1-3 6-3 9-6 3-8-7-8-12-13 11-10 25-26 32-5-1-6-10-13-6-18 18-39 31-62 40l-10-4v14c-26 5-50 12-73 24 1-3 5-4 4-7-7 5-7 23-16 24-2-3-3-6-5-10-7 9-6 22-14 30-3-1 1-7-4-9l-5 5c2-6-7-5-6-7 1 0 3 1 4-1-2-4-8-2-13-3-2 1-2 2-2 4s1 3 3 3c-6-1-3-3-5-7-7 1-7 4-4 11 3 4 3 4 9 6-9-1-17 2-24-2l-1 7-1-1c0 1 1 3 1 4h1c-10 23-40 29-56 48l-19 6c4-12 19-16 20-23l-3 3c-2-2 7-3 4-10l-7-1c-10 1 4 17-10 11 9-9-7-4-3-14-6-3-5 6-6 14 2-2 5-3 8-4 0 5-11 6-8 15-1 1-3 1-4 0-3 1-5-2-8-4-1 1-1 1-2 2 2 3 2 5 1 8s-3 5-5 6c-2 0 0-6-2-9-14-4-21 3-34 5 5 1 9 4 13 7-1 2-2 3-3 3 1 2-1 5-2 7v-6c-3 1-6 4-8 7 0 4 0 8-10 4 3-1 4-3 5-6-5 1-10 3-15 4-4-5-8-10-14-12 0 4 0 8 1 13-7-3-13-8-17-13-4-3-6-7-8-11 1-9 1-18-1-27-1-9 0-16 7-15-2 4-3 8-4 12 5-1 9 3 13 6s8 4 11 3c-3-4-4-8-5-12-7 4-9 0-11-5-2-6-2-14-8-15 3-6 14-6 11-15 5-2 5 8 9 5 1-4-4-7 0-11 1 1 2 5 4 5 6-3-2-6 1-13l-1 1c-4-7 6-5 9-5l4-18c2 4 1 14 8 12 5 11-23 14-7 25 8-1 2-14 12-13-6-6-2-12-2-18h3c6-8-13-9-4-17 3 1 5 8 9 2 0-2 0-5-2-7h-2c-6-2 2-9 6-12 1 4 4 8 9 6-6 6 7 14 2 20-1-5 0-14-6-13-8 2-4 12-6 19l4-3c12 7 0 16 9 26 2-2 2-4 4-2-3-2-4 6-7 9l-3-7c-14 3 0 10-11 16-3-3 4-18-5-14 5 4-3 7 0 10h-12c-1 7-2 14-1 21-3-5-1-7-3-12-1 4-6 4-9 5-4 1-7 3-4 8l5-3c-4 4-5 8-2 13 4 3 9 3 13-1-2 2-8 5-2 7-5 1-3 5 1 6-4 2-4 1-10 1 2 1 1 4 2 4 0 0 0 1 1 0s0 0 1 0c0-1 1-1 2-1-2 1-4 2-5 4-2 2-2 4-3 6 0 3 0 5 1 7s3 4 5 5c1 2 4 2 6 3 2 0 4 0 6-1 3-1 4-3 6-4 1-2 2-4 2-7 1-2 1-4 0-6s-2-4-4-6c-2-1-4-2-6-3-3 0-5 0-7 1s-2 1-3 1c-1 1-1 1 0 1-1 0 0 0 0 0 0 0-1 0 0-1 1-3 1 0-1 3 2 3 3-3 4-5l2 6c2-1 4-3 5-5 6 7 5 16 14 15 2-11-7-22 1-30l2 9c4 0 12-6 8-11-4-3-8-5-13-4l2-1c3-6-15-6-4-10 3 11 23 8 33 12 3-5 5-11 6-17-2-3-8-2-9-9 18 3 15-17 32-13 0 1 1 3 4 1l4 2c1-2 3-4 5-4l10-4c1 2 1-2 1-5-1 0-2 0-3 1l3-1c0-2 1-4 2-4-2-7 9 1 14 1-1 0-2 1-2 2 7-1 4-15 14-11l2 2c-1 1-2 1-2 2 1 0 2-1 3-1 3 0 3-1 2-1 4-3 1-6 9-10h-6c1-2 2-2 4-3 5-8 12-13 22-14 2-12-2-15 7-23l3 8 11-3c0 4 7 4 14 1 9 7 12-3 14-7 0-3 2-9 4-6-2-7 4-9 9-13l-1-1c1 0 2 0 3 0l-2-2c6 1 3-10 12-6 10-1 3 13 14 10l3-6c2 1 1 2 1 3 4-3 11 2 8-7-7-2-15-2-22-2 8-7 5-15 12-20 0-2-2-1-4-2 4-3 10-1 10 4 4-1 1-9 6-13l-5-11c4-8 16-6 23-7-7 3-8 14-13 17 13 17-15 16-14 23 6 2-2 11 8 9 1-9 6-5 11-9 6 4 1 12 11 6-6 0-1-13-8-7 9-14 14-12 23-23-9 7 0-12-9-12 6 8-13 15 2 11l-8 7c-3-3 7-10-5-11 6-9 11-7 14-18 2 7 10 3 14 8 3-3 3-11 9-8l-3 6c6-2 10 4 15 3 3-4 2-8-2-10 9-2 13-12 24-13-11 5 3 9-5 14h7c7-16 19-35 14-49 11-14 19 9 27-15-1 3 6 7 7 11 3-2 8-3 10-7l-10-2c5-10 19-11 28-16-1 2 4 5 0 10 3 4 9 1 12-1 4-7-5-13 0-20 40-21 79-44 117-66 19-12 38-23 58-34l29-17c4-1 2 0 3-1h1l2 1 3 2c0-2 0-3 0-5-1-1-1-2-1-3l-1-2v-1c0-1 1 1-1-3-10-19-23-38-36-56l-2 3c3-25-22 6-19-21-9 2-15-1-20-9l-2-2v-1c-1 0-2 1-3 4l2-6c-2 5-2 6-2 4 2-4 0-13-1-6z">
          <text:p/>
        </draw:path>
        <draw:path draw:style-name="gr264" draw:text-style-name="P264" draw:layer="layout" svg:width="0.002cm" svg:height="0.004cm" svg:x="32.411cm" svg:y="8.24cm" svg:viewBox="0 0 3 5" svg:d="M3 1l-3-1c0 8 1 5 3 1z">
          <text:p/>
        </draw:path>
        <draw:path draw:style-name="gr264" draw:text-style-name="P264" draw:layer="layout" svg:width="0.026cm" svg:height="0.018cm" svg:x="32.472cm" svg:y="8.191cm" svg:viewBox="0 0 27 19" svg:d="M27 4c-3-4-6-5-11-3 2 2 3 3 5 5-9 1-12 7-21 9 2 2 1 8 7 0-6-4 21 1 20-11z">
          <text:p/>
        </draw:path>
        <draw:polygon draw:style-name="gr264" draw:text-style-name="P264" draw:layer="layout" svg:width="0cm" svg:height="0.001cm" svg:x="32.352cm" svg:y="8.331cm" svg:viewBox="0 0 1 2" draw:points="1,0 0,2">
          <text:p/>
        </draw:polygon>
        <draw:path draw:style-name="gr264" draw:text-style-name="P264" draw:layer="layout" svg:width="0.006cm" svg:height="0.003cm" svg:x="32.389cm" svg:y="8.302cm" svg:viewBox="0 0 7 4" svg:d="M7 4c-3 0-5-2-7-3 2-3 4 0 7 3z">
          <text:p/>
        </draw:path>
        <draw:path draw:style-name="gr264" draw:text-style-name="P264" draw:layer="layout" svg:width="0.01cm" svg:height="0.005cm" svg:x="32.474cm" svg:y="8.265cm" svg:viewBox="0 0 11 6" svg:d="M11 0c-2 4-6 8-11 5 4-2 8-3 11-5z">
          <text:p/>
        </draw:path>
        <draw:path draw:style-name="gr264" draw:text-style-name="P264" draw:layer="layout" svg:width="0.01cm" svg:height="0.01cm" svg:x="32.969cm" svg:y="7.982cm" svg:viewBox="0 0 11 11" svg:d="M11 3c1 7-7 2-8 8-5-1-3-8-1-11 3 1 7 2 9 3z">
          <text:p/>
        </draw:path>
        <draw:path draw:style-name="gr264" draw:text-style-name="P264" draw:layer="layout" svg:width="0.015cm" svg:height="0.014cm" svg:x="32.975cm" svg:y="7.761cm" svg:viewBox="0 0 16 15" svg:d="M12 0c2 0 3 3 4 5-1 0-2 3-2 4l-1-1c-1 3-6 5-9 7-8-7-3-5 8-15z">
          <text:p/>
        </draw:path>
        <draw:path draw:style-name="gr264" draw:text-style-name="P264" draw:layer="layout" svg:width="0.004cm" svg:height="0.003cm" svg:x="33.08cm" svg:y="7.819cm" svg:viewBox="0 0 5 4" svg:d="M5 4c-3-1-3-2-5-4 2 2 3 3 5 4z">
          <text:p/>
        </draw:path>
        <draw:path draw:style-name="gr264" draw:text-style-name="P264" draw:layer="layout" svg:width="0.002cm" svg:height="0.007cm" svg:x="32.986cm" svg:y="7.761cm" svg:viewBox="0 0 3 8" svg:d="M0 0c0 1 0 4 2 8 2-3 2-5-2-8z">
          <text:p/>
        </draw:path>
        <draw:path draw:style-name="gr264" draw:text-style-name="P264" draw:layer="layout" svg:width="0.016cm" svg:height="0.022cm" svg:x="32.366cm" svg:y="8.197cm" svg:viewBox="0 0 17 23" svg:d="M11 20v3l6-2c1-8-1-15-8-21 2 11-5 13-9 23z">
          <text:p/>
        </draw:path>
        <draw:path draw:style-name="gr264" draw:text-style-name="P264" draw:layer="layout" svg:width="0.008cm" svg:height="0.004cm" svg:x="32.33cm" svg:y="8.192cm" svg:viewBox="0 0 9 5" svg:d="M9 1c-3 0-6-2-9 0l3 4z">
          <text:p/>
        </draw:path>
        <draw:path draw:style-name="gr264" draw:text-style-name="P264" draw:layer="layout" svg:width="0.007cm" svg:height="0.023cm" svg:x="32.259cm" svg:y="8.285cm" svg:viewBox="0 0 8 24" svg:d="M4 24c-1-9 0-16 4-23-3-3-6 1-7 6-1 3-1 6-1 9s2 6 4 8z">
          <text:p/>
        </draw:path>
        <draw:path draw:style-name="gr264" draw:text-style-name="P264" draw:layer="layout" svg:width="0.006cm" svg:height="0.007cm" svg:x="32.332cm" svg:y="8.272cm" svg:viewBox="0 0 7 8" svg:d="M7 5c-1-2-1-4-2-5-6 0-7 4-3 8-1-6 3 0 5-3z">
          <text:p/>
        </draw:path>
        <draw:path draw:style-name="gr264" draw:text-style-name="P264" draw:layer="layout" svg:width="0.026cm" svg:height="0.009cm" svg:x="32.324cm" svg:y="8.352cm" svg:viewBox="0 0 27 10" svg:d="M0 10c10-9 27-1 27-10-4 2-8 3-13 3-5 1-13 3-14 7z">
          <text:p/>
        </draw:path>
        <draw:path draw:style-name="gr264" draw:text-style-name="P264" draw:layer="layout" svg:width="0.002cm" svg:height="0.005cm" svg:x="32.323cm" svg:y="8.293cm" svg:viewBox="0 0 3 6" svg:d="M3 0c-1 5-7 8 0 5-3 0-4 2-3 0 2-1 2-2 3-5z">
          <text:p/>
        </draw:path>
        <draw:path draw:style-name="gr264" draw:text-style-name="P264" draw:layer="layout" svg:width="0.018cm" svg:height="0.018cm" svg:x="32.366cm" svg:y="8.316cm" svg:viewBox="0 0 19 19" svg:d="M13 0c2 5-1 6-5 7 0-2 0-5 1-7-3 5-6 10-9 13 8 1 16-1 19 6 0-7 1-17-6-19z">
          <text:p/>
        </draw:path>
        <draw:path draw:style-name="gr264" draw:text-style-name="P264" draw:layer="layout" svg:width="0.002cm" svg:height="0.013cm" svg:x="32.323cm" svg:y="8.283cm" svg:viewBox="0 0 3 14" svg:d="M0 0c-1-1 0 1 0 2l2 4c0 1 0 3 0 4s0 2 0 3v1l1-3-1 3c0-3 0-5 0-7 0 1 0 2 0 3s0 0 0-3-2-5-2-7z">
          <text:p/>
        </draw:path>
        <draw:path draw:style-name="gr264" draw:text-style-name="P264" draw:layer="layout" svg:width="0.014cm" svg:height="0.018cm" svg:x="32.393cm" svg:y="8.316cm" svg:viewBox="0 0 15 19" svg:d="M15 1l-4-1c-4 8-12 10-11 19 7-4 12-9 15-18z">
          <text:p/>
        </draw:path>
        <draw:path draw:style-name="gr264" draw:text-style-name="P264" draw:layer="layout" svg:width="0.008cm" svg:height="0.011cm" svg:x="32.335cm" svg:y="8.278cm" svg:viewBox="0 0 9 12" svg:d="M9 10l-4-10c-7 2 2 3 1 6-2 0-6 0-6 3 6-5 5 7 9 1z">
          <text:p/>
        </draw:path>
        <draw:path draw:style-name="gr264" draw:text-style-name="P264" draw:layer="layout" svg:width="0.013cm" svg:height="0.014cm" svg:x="32.348cm" svg:y="8.254cm" svg:viewBox="0 0 14 15" svg:d="M8 15l6-9-12-6c-7 9 3 6 6 15z">
          <text:p/>
        </draw:path>
        <draw:path draw:style-name="gr264" draw:text-style-name="P264" draw:layer="layout" svg:width="0.005cm" svg:height="0.018cm" svg:x="32.367cm" svg:y="8.252cm" svg:viewBox="0 0 6 19" svg:d="M0 17l3 2 3-19c-2 6-4 11-6 17z">
          <text:p/>
        </draw:path>
        <draw:path draw:style-name="gr264" draw:text-style-name="P264" draw:layer="layout" svg:width="0.008cm" svg:height="0.005cm" svg:x="32.517cm" svg:y="8.246cm" svg:viewBox="0 0 9 6" svg:d="M6 5c0-5-10-7-4-3 0 4 12 4 4 3z">
          <text:p/>
        </draw:path>
        <draw:path draw:style-name="gr264" draw:text-style-name="P264" draw:layer="layout" svg:width="0.015cm" svg:height="0.015cm" svg:x="32.461cm" svg:y="8.184cm" svg:viewBox="0 0 16 16" svg:d="M1 16c4 1 12-11 15-16-5 5-20 10-15 16z">
          <text:p/>
        </draw:path>
        <draw:path draw:style-name="gr264" draw:text-style-name="P264" draw:layer="layout" svg:width="0.001cm" svg:height="0.003cm" svg:x="32.476cm" svg:y="8.182cm" svg:viewBox="0 0 2 4" svg:d="M2 0l-2 4c2 0 2-2 2-4z">
          <text:p/>
        </draw:path>
        <draw:path draw:style-name="gr264" draw:text-style-name="P264" draw:layer="layout" svg:width="0cm" svg:height="0.001cm" svg:x="32.646cm" svg:y="8.061cm" svg:viewBox="0 0 1 2" svg:d="M0 2c1-1 1-1 1-2z">
          <text:p/>
        </draw:path>
        <draw:path draw:style-name="gr264" draw:text-style-name="P264" draw:layer="layout" svg:width="0.01cm" svg:height="0.014cm" svg:x="32.636cm" svg:y="8.063cm" svg:viewBox="0 0 11 15" svg:d="M7 4c-5 2-7 6-7 11 4-4 8-10 11-15-3 1-7 0-4 4z">
          <text:p/>
        </draw:path>
        <draw:path draw:style-name="gr264" draw:text-style-name="P264" draw:layer="layout" svg:width="0.004cm" svg:height="0.007cm" svg:x="32.682cm" svg:y="8.046cm" svg:viewBox="0 0 5 8" svg:d="M4 0c-1 4-5 5-3 8 4 2 7-6 3-8z">
          <text:p/>
        </draw:path>
        <draw:path draw:style-name="gr264" draw:text-style-name="P264" draw:layer="layout" svg:width="0.005cm" svg:height="0.008cm" svg:x="33.02cm" svg:y="7.984cm" svg:viewBox="0 0 6 9" svg:d="M0 9c6-1 8-4 4-9-6 3-1 4-4 9z">
          <text:p/>
        </draw:path>
        <draw:polygon draw:style-name="gr264" draw:text-style-name="P264" draw:layer="layout" svg:width="0.007cm" svg:height="0.005cm" svg:x="33.027cm" svg:y="7.98cm" svg:viewBox="0 0 8 6" draw:points="0,0 2,3 8,6">
          <text:p/>
        </draw:polygon>
        <draw:path draw:style-name="gr264" draw:text-style-name="P264" draw:layer="layout" svg:width="0.003cm" svg:height="0.004cm" svg:x="33.076cm" svg:y="7.961cm" svg:viewBox="0 0 4 5" svg:d="M2 0c0 2 0 4-2 5 3-3 6-5 2-5z">
          <text:p/>
        </draw:path>
        <draw:polygon draw:style-name="gr264" draw:text-style-name="P264" draw:layer="layout" svg:width="0.001cm" svg:height="0.001cm" svg:x="33.075cm" svg:y="7.965cm" svg:viewBox="0 0 2 2" draw:points="0,2 2,0">
          <text:p/>
        </draw:polygon>
        <draw:path draw:style-name="gr264" draw:text-style-name="P264" draw:layer="layout" svg:width="0.005cm" svg:height="0.005cm" svg:x="33.07cm" svg:y="7.966cm" svg:viewBox="0 0 6 6" svg:d="M0 2l2 4c0-3 3-4 4-6-3 3-4 3-6 2z">
          <text:p/>
        </draw:path>
        <draw:path draw:style-name="gr264" draw:text-style-name="P264" draw:layer="layout" svg:width="0.016cm" svg:height="0.009cm" svg:x="33.075cm" svg:y="7.952cm" svg:viewBox="0 0 17 10" svg:d="M17 0c-5 0-10 1-16 1-6 10 14-5 14 9 1-3 2-7 2-10z">
          <text:p/>
        </draw:path>
        <draw:path draw:style-name="gr264" draw:text-style-name="P264" draw:layer="layout" svg:width="0.023cm" svg:height="0.051cm" svg:x="33.096cm" svg:y="7.874cm" svg:viewBox="0 0 24 52" svg:d="M15 52c5-5 3-14 3-20 0-4 2-6 6-7-2-14-7-12-12-12-5 1-8 0-12-13-1 8 1 14 7 18 4 4 10 6 9 14-1 2-2 4-4 6 11-9 4 10 3 14z">
          <text:p/>
        </draw:path>
        <draw:path draw:style-name="gr264" draw:text-style-name="P264" draw:layer="layout" svg:width="0.01cm" svg:height="0.01cm" svg:x="33.091cm" svg:y="7.912cm" svg:viewBox="0 0 11 11" svg:d="M1 10c5 5 12-5 10-10-2 2-14 5-10 10z">
          <text:p/>
        </draw:path>
        <draw:path draw:style-name="gr264" draw:text-style-name="P264" draw:layer="layout" svg:width="0.004cm" svg:height="0.01cm" svg:x="33.113cm" svg:y="7.865cm" svg:viewBox="0 0 5 11" svg:d="M2 11c1-3 2-6 3-9l-5-2c0 4 2 8 2 11z">
          <text:p/>
        </draw:path>
        <draw:path draw:style-name="gr264" draw:text-style-name="P264" draw:layer="layout" svg:width="0.009cm" svg:height="0.01cm" svg:x="33.107cm" svg:y="7.843cm" svg:viewBox="0 0 10 11" svg:d="M0 3l10 8c-4-4-9-16-10-8z">
          <text:p/>
        </draw:path>
        <draw:path draw:style-name="gr264" draw:text-style-name="P264" draw:layer="layout" svg:width="0.012cm" svg:height="0.011cm" svg:x="33.077cm" svg:y="7.796cm" svg:viewBox="0 0 13 12" svg:d="M13 5c-4-9-21-6-8 7l-2-4c4 0 1-12 10-3z">
          <text:p/>
        </draw:path>
        <draw:path draw:style-name="gr264" draw:text-style-name="P264" draw:layer="layout" svg:width="0.008cm" svg:height="0.006cm" svg:x="33.029cm" svg:y="7.756cm" svg:viewBox="0 0 9 7" svg:d="M0 3c2 4 6 6 9 3l-9-6z">
          <text:p/>
        </draw:path>
        <draw:path draw:style-name="gr264" draw:text-style-name="P264" draw:layer="layout" svg:width="0.008cm" svg:height="0.012cm" svg:x="33.003cm" svg:y="7.782cm" svg:viewBox="0 0 9 13" svg:d="M2 0c-6 8 5 6 7 13-3-7-2-7-7-13z">
          <text:p/>
        </draw:path>
        <draw:path draw:style-name="gr264" draw:text-style-name="P264" draw:layer="layout" svg:width="0.007cm" svg:height="0.007cm" svg:x="33.032cm" svg:y="7.743cm" svg:viewBox="0 0 8 8" svg:d="M0 1c4 0 6 4 7 7 3-5-3-10-7-7z">
          <text:p/>
        </draw:path>
        <draw:path draw:style-name="gr264" draw:text-style-name="P264" draw:layer="layout" svg:width="0.035cm" svg:height="0.024cm" svg:x="33cm" svg:y="7.716cm" svg:viewBox="0 0 36 25" svg:d="M20 18c1-5 5-3 5-6-1-8-7-12-13-12-2 4-7 12-12 14 9 5 25-2 18 11l18-4c-3-8-12 2-16-3z">
          <text:p/>
        </draw:path>
        <draw:path draw:style-name="gr264" draw:text-style-name="P264" draw:layer="layout" svg:width="0.011cm" svg:height="0.007cm" svg:x="33.001cm" svg:y="7.761cm" svg:viewBox="0 0 12 8" svg:d="M12 8v-8c-3 4-6 1-10 0-7 10 7 5 10 8z">
          <text:p/>
        </draw:path>
        <draw:path draw:style-name="gr264" draw:text-style-name="P264" draw:layer="layout" svg:width="0.014cm" svg:height="0.01cm" svg:x="32.961cm" svg:y="7.687cm" svg:viewBox="0 0 15 11" svg:d="M15 11c-5-3-9-8-15-11l5 5z">
          <text:p/>
        </draw:path>
        <draw:path draw:style-name="gr264" draw:text-style-name="P264" draw:layer="layout" svg:width="0.015cm" svg:height="0.007cm" svg:x="32.956cm" svg:y="7.68cm" svg:viewBox="0 0 16 8" svg:d="M14 8l2-3c-5-3-11-4-16-5 5 2 10 5 14 8z">
          <text:p/>
        </draw:path>
        <draw:path draw:style-name="gr264" draw:text-style-name="P264" draw:layer="layout" svg:width="0.012cm" svg:height="0.006cm" svg:x="32.956cm" svg:y="7.671cm" svg:viewBox="0 0 13 7" svg:d="M0 0l1 2c5 1 8 3 12 5-4-3-8-5-13-7z">
          <text:p/>
        </draw:path>
        <draw:path draw:style-name="gr264" draw:text-style-name="P264" draw:layer="layout" svg:width="0.015cm" svg:height="0.01cm" svg:x="32.921cm" svg:y="7.654cm" svg:viewBox="0 0 16 11" svg:d="M0 0l2 6c1 0 3 1 4 2 4 2 9 6 10 0-3 0-7 0-9-2-3-1-6-2-7-6z">
          <text:p/>
        </draw:path>
        <draw:path draw:style-name="gr264" draw:text-style-name="P264" draw:layer="layout" svg:width="0.006cm" svg:height="0.007cm" svg:x="32.881cm" svg:y="7.777cm" svg:viewBox="0 0 7 8" svg:d="M7 7c-1-4-3-6-7-7l4 8c1 0 1-2 3-1z">
          <text:p/>
        </draw:path>
        <draw:path draw:style-name="gr264" draw:text-style-name="P264" draw:layer="layout" svg:width="0.008cm" svg:height="0.018cm" svg:x="32.87cm" svg:y="7.776cm" svg:viewBox="0 0 9 19" svg:d="M0 7v12c8-5 4-12 9-19-5 0-4 9-9 10z">
          <text:p/>
        </draw:path>
        <draw:path draw:style-name="gr264" draw:text-style-name="P264" draw:layer="layout" svg:width="0.018cm" svg:height="0.028cm" svg:x="32.731cm" svg:y="7.879cm" svg:viewBox="0 0 19 29" svg:d="M19 10c-3-5-4-3-2-10-4 7-9 14-17 21 5 1 4 11 6 7l5-11 2 5c9-2-1-9 6-12z">
          <text:p/>
        </draw:path>
        <draw:path draw:style-name="gr264" draw:text-style-name="P264" draw:layer="layout" svg:width="0.007cm" svg:height="0.005cm" svg:x="32.404cm" svg:y="8.144cm" svg:viewBox="0 0 8 6" svg:d="M8 5c-1-2-4-5-8-5-2 9 9 4 8 5z">
          <text:p/>
        </draw:path>
        <draw:polygon draw:style-name="gr265" draw:text-style-name="P265" draw:layer="layout" svg:width="2.368cm" svg:height="14.058cm" svg:x="2.982cm" svg:y="11.861cm" svg:viewBox="0 0 2369 14059" draw:points="0,0 2369,0 2369,14059 0,14059">
          <text:p/>
        </draw:polygon>
        <draw:polygon draw:style-name="gr266" draw:text-style-name="P266" draw:layer="layout" svg:width="2.368cm" svg:height="5.993cm" svg:x="2.982cm" svg:y="28.321cm" svg:viewBox="0 0 2369 5994" draw:points="0,0 2369,0 2369,5994 0,5994">
          <text:p/>
        </draw:polygon>
        <draw:path draw:style-name="gr267" draw:text-style-name="P267" draw:layer="layout" svg:width="36.184cm" svg:height="19.729cm" svg:x="2.989cm" svg:y="36.72cm" svg:viewBox="0 0 36185 19730" svg:d="M0 0v2870h36185v-2870zM0 5110v4895h3327v-4895zM0 9992v5749h3327v-5749zM0 15728v4002h3327v-4002z">
          <text:p/>
        </draw:path>
        <draw:path draw:style-name="gr1" draw:text-style-name="P1" draw:layer="layout" svg:width="36.184cm" svg:height="16.872cm" svg:x="2.989cm" svg:y="39.577cm" svg:viewBox="0 0 36185 16873" svg:d="M0 0v2267h3327v-2267zM3313 2253v4896h8228v-4896zM11528 2253v4896h8229v-4896zM19743 2253v4896h8228v-4896zM27958 2253v4896h8227v-4896zM3313 7136v5748h8228v-5748zM11528 7136v5748h8229v-5748zM19743 7136v5748h8228v-5748zM27958 7136v5748h8227v-5748zM3313 12871v4002h8228v-4002zM11528 12871v4002h8229v-4002zM19743 12871v4002h8228v-4002zM27958 12871v4002h8227v-4002z">
          <text:p/>
        </draw:path>
        <draw:path draw:style-name="gr268" draw:text-style-name="P268" draw:layer="layout" svg:width="32.871cm" svg:height="2.267cm" svg:x="6.302cm" svg:y="39.577cm" svg:viewBox="0 0 32872 2268" svg:d="M0 0v2268h8228v-2268zM8215 0v2268h8229v-2268zM16430 0v2268h8228v-2268zM24645 0v2268h8227v-2268z">
          <text:p/>
        </draw:path>
        <draw:frame draw:style-name="gr269" draw:text-style-name="P241" draw:layer="layout" svg:width="5.082cm" svg:height="1.229cm" svg:x="18.543cm" svg:y="37.504cm">
          <draw:text-box>
            <text:p text:style-name="P238"><text:span text:style-name="T14">培訓課程內容</text:span></text:p>
          </draw:text-box>
        </draw:frame>
        <draw:frame draw:style-name="gr270" draw:text-style-name="P269" draw:layer="layout" svg:width="1.907cm" svg:height="0.92cm" svg:x="9.464cm" svg:y="40.263cm">
          <draw:text-box>
            <text:p text:style-name="P238"><text:span text:style-name="T15">第⼀天</text:span></text:p>
          </draw:text-box>
        </draw:frame>
        <draw:frame draw:style-name="gr270" draw:text-style-name="P269" draw:layer="layout" svg:width="1.907cm" svg:height="0.92cm" svg:x="17.678cm" svg:y="40.263cm">
          <draw:text-box>
            <text:p text:style-name="P238"><text:span text:style-name="T15">第⼆天</text:span></text:p>
          </draw:text-box>
        </draw:frame>
        <draw:frame draw:style-name="gr270" draw:text-style-name="P269" draw:layer="layout" svg:width="1.907cm" svg:height="0.92cm" svg:x="25.893cm" svg:y="40.263cm">
          <draw:text-box>
            <text:p text:style-name="P238"><text:span text:style-name="T15">第三天</text:span></text:p>
          </draw:text-box>
        </draw:frame>
        <draw:frame draw:style-name="gr270" draw:text-style-name="P269" draw:layer="layout" svg:width="1.907cm" svg:height="0.92cm" svg:x="34.107cm" svg:y="40.263cm">
          <draw:text-box>
            <text:p text:style-name="P238"><text:span text:style-name="T15">第四天</text:span></text:p>
          </draw:text-box>
        </draw:frame>
        <draw:frame draw:style-name="gr270" draw:text-style-name="P269" draw:layer="layout" svg:width="2.542cm" svg:height="0.92cm" svg:x="3.383cm" svg:y="42.94cm">
          <draw:text-box>
            <text:p text:style-name="P238"><text:span text:style-name="T16">上午課程</text:span></text:p>
          </draw:text-box>
        </draw:frame>
        <draw:frame draw:style-name="gr270" draw:text-style-name="P269" draw:layer="layout" svg:width="2.614cm" svg:height="0.92cm" svg:x="3.345cm" svg:y="43.813cm">
          <draw:text-box>
            <text:p text:style-name="P238"><text:span text:style-name="T16">(9:30am-</text:span></text:p>
          </draw:text-box>
        </draw:frame>
        <draw:path draw:style-name="gr2" draw:text-style-name="P2" draw:layer="layout" svg:width="0.238cm" svg:height="0.238cm" svg:x="6.878cm" svg:y="42.909cm" svg:viewBox="0 0 239 239" svg:d="M239 120c0 15-3 31-9 45-6 15-15 28-26 39s-24 20-38 26c-15 6-31 9-47 9s-31-3-46-9c-14-6-27-15-38-26s-20-24-26-39c-6-14-9-30-9-45 0-16 3-31 9-46s15-28 26-40c11-11 24-19 38-25 15-6 30-9 46-9s32 3 47 9c14 6 27 14 38 25 11 12 20 25 26 40s9 30 9 46z">
          <text:p/>
        </draw:path>
        <draw:frame draw:style-name="gr270" draw:text-style-name="P269" draw:layer="layout" svg:width="2.783cm" svg:height="0.92cm" svg:x="3.261cm" svg:y="44.686cm">
          <draw:text-box>
            <text:p text:style-name="P238"><text:span text:style-name="T16">12:30pm)</text:span></text:p>
          </draw:text-box>
        </draw:frame>
        <draw:frame draw:style-name="gr270" draw:text-style-name="P269" draw:layer="layout" svg:width="7.158cm" svg:height="0.92cm" svg:x="7.534cm" svg:y="42.516cm">
          <draw:text-box>
            <text:p text:style-name="P238"><text:span text:style-name="T16">建設性結構調整於</text:span><text:span text:style-name="T16">EMI</text:span><text:span text:style-name="T16">教</text:span></text:p>
          </draw:text-box>
        </draw:frame>
        <draw:path draw:style-name="gr2" draw:text-style-name="P2" draw:layer="layout" svg:width="0.238cm" svg:height="0.238cm" svg:x="6.878cm" svg:y="44.655cm" svg:viewBox="0 0 239 239" svg:d="M239 119c0 16-3 31-9 45-6 15-15 28-26 39-11 12-24 21-38 27-15 6-31 9-47 9s-31-3-46-9c-14-6-27-15-38-27-11-11-20-24-26-39-6-14-9-29-9-45s3-31 9-46c6-14 15-27 26-38s24-20 38-26c15-6 30-9 46-9s32 3 47 9c14 6 27 15 38 26s20 24 26 38c6 15 9 30 9 46z">
          <text:p/>
        </draw:path>
        <draw:frame draw:style-name="gr270" draw:text-style-name="P269" draw:layer="layout" svg:width="1.907cm" svg:height="0.92cm" svg:x="7.534cm" svg:y="43.39cm">
          <draw:text-box>
            <text:p text:style-name="P238"><text:span text:style-name="T16">學應⽤</text:span></text:p>
          </draw:text-box>
        </draw:frame>
        <draw:frame draw:style-name="gr270" draw:text-style-name="P269" draw:layer="layout" svg:width="6.675cm" svg:height="0.92cm" svg:x="7.534cm" svg:y="44.263cm">
          <draw:text-box>
            <text:p text:style-name="P238"><text:span text:style-name="T16">PSF 2023</text:span><text:span text:style-name="T16">⾼教教學標準</text:span></text:p>
          </draw:text-box>
        </draw:frame>
        <draw:path draw:style-name="gr2" draw:text-style-name="P2" draw:layer="layout" svg:width="0.238cm" svg:height="0.238cm" svg:x="15.092cm" svg:y="43.782cm" svg:viewBox="0 0 239 239" svg:d="M239 119c0 17-3 32-9 46-6 15-14 28-25 39-12 11-24 20-39 26s-30 9-46 9c-15 0-31-3-45-9-15-6-28-15-39-26s-21-24-27-39c-6-14-9-29-9-46 0-16 3-31 9-46 6-14 16-27 27-38 11-12 24-20 39-26 14-6 30-9 45-9 16 0 31 3 46 9s27 14 39 26c11 11 19 24 25 38 6 15 9 30 9 46z">
          <text:p/>
        </draw:path>
        <draw:frame draw:style-name="gr270" draw:text-style-name="P269" draw:layer="layout" svg:width="2.542cm" svg:height="0.92cm" svg:x="7.534cm" svg:y="45.136cm">
          <draw:text-box>
            <text:p text:style-name="P238"><text:span text:style-name="T16">實務運⽤</text:span></text:p>
          </draw:text-box>
        </draw:frame>
        <draw:path draw:style-name="gr2" draw:text-style-name="P2" draw:layer="layout" svg:width="0.238cm" svg:height="0.238cm" svg:x="15.092cm" svg:y="44.655cm" svg:viewBox="0 0 239 239" svg:d="M239 119c0 16-3 31-9 45-6 15-14 28-25 39-12 12-24 21-39 27s-30 9-46 9c-15 0-31-3-45-9-15-6-28-15-39-27-11-11-21-24-27-39-6-14-9-29-9-45s3-31 9-46c6-14 16-27 27-38s24-20 39-26c14-6 30-9 45-9 16 0 31 3 46 9s27 15 39 26c11 11 19 24 25 38 6 15 9 30 9 46z">
          <text:p/>
        </draw:path>
        <draw:frame draw:style-name="gr270" draw:text-style-name="P269" draw:layer="layout" svg:width="6.352cm" svg:height="0.92cm" svg:x="15.749cm" svg:y="43.39cm">
          <draw:text-box>
            <text:p text:style-name="P238"><text:span text:style-name="T16">激發學⽣主動學習策略</text:span></text:p>
          </draw:text-box>
        </draw:frame>
        <draw:path draw:style-name="gr2" draw:text-style-name="P2" draw:layer="layout" svg:width="0.238cm" svg:height="0.238cm" svg:x="23.307cm" svg:y="43.782cm" svg:viewBox="0 0 239 239" svg:d="M239 119c0 17-3 32-9 46-6 15-15 28-26 39s-24 20-39 26c-14 6-30 9-46 9s-31-3-46-9c-14-6-27-15-38-26s-20-24-26-39c-6-14-9-29-9-46 0-16 3-31 9-46 6-14 15-27 26-38 11-12 24-20 38-26 15-6 30-9 46-9s32 3 46 9c15 6 28 14 39 26 11 11 20 24 26 38 6 15 9 30 9 46z">
          <text:p/>
        </draw:path>
        <draw:frame draw:style-name="gr270" draw:text-style-name="P269" draw:layer="layout" svg:width="6.352cm" svg:height="0.92cm" svg:x="15.749cm" svg:y="44.263cm">
          <draw:text-box>
            <text:p text:style-name="P238"><text:span text:style-name="T16">建構互動合作學習環境</text:span></text:p>
          </draw:text-box>
        </draw:frame>
        <draw:path draw:style-name="gr2" draw:text-style-name="P2" draw:layer="layout" svg:width="0.238cm" svg:height="0.238cm" svg:x="23.307cm" svg:y="44.655cm" svg:viewBox="0 0 239 239" svg:d="M239 119c0 16-3 31-9 45-6 15-15 28-26 39-11 12-24 21-39 27-14 6-30 9-46 9s-31-3-46-9c-14-6-27-15-38-27-11-11-20-24-26-39-6-14-9-29-9-45s3-31 9-46c6-14 15-27 26-38s24-20 38-26c15-6 30-9 46-9s32 3 46 9c15 6 28 15 39 26s20 24 26 38c6 15 9 30 9 46z">
          <text:p/>
        </draw:path>
        <draw:frame draw:style-name="gr270" draw:text-style-name="P269" draw:layer="layout" svg:width="6.975cm" svg:height="0.92cm" svg:x="23.963cm" svg:y="43.39cm">
          <draw:text-box>
            <text:p text:style-name="P238"><text:span text:style-name="T16">EMI</text:span><text:span text:style-name="T16">教學設計說課與討論</text:span></text:p>
          </draw:text-box>
        </draw:frame>
        <draw:path draw:style-name="gr2" draw:text-style-name="P2" draw:layer="layout" svg:width="0.238cm" svg:height="0.238cm" svg:x="31.521cm" svg:y="42.909cm" svg:viewBox="0 0 239 239" svg:d="M239 120c0 15-3 31-9 45-6 15-14 28-25 39-12 11-25 20-39 26-15 6-30 9-46 9-15 0-31-3-45-9-15-6-28-15-39-26s-20-24-27-39c-6-14-9-30-9-45 0-16 3-31 9-46 7-15 16-28 27-40 11-11 24-19 39-25 14-6 30-9 45-9 16 0 31 3 46 9 14 6 27 14 39 25 11 12 19 25 25 40s9 30 9 46z">
          <text:p/>
        </draw:path>
        <draw:frame draw:style-name="gr270" draw:text-style-name="P269" draw:layer="layout" svg:width="3.944cm" svg:height="0.92cm" svg:x="23.963cm" svg:y="44.263cm">
          <draw:text-box>
            <text:p text:style-name="P238"><text:span text:style-name="T16">EMI </text:span><text:span text:style-name="T16">教學演⽰</text:span></text:p>
          </draw:text-box>
        </draw:frame>
        <draw:frame draw:style-name="gr270" draw:text-style-name="P269" draw:layer="layout" svg:width="6.896cm" svg:height="0.92cm" svg:x="32.178cm" svg:y="42.516cm">
          <draw:text-box>
            <text:p text:style-name="P238"><text:span text:style-name="T16">持續專業發展</text:span><text:span text:style-name="T16">:</text:span><text:span text:style-name="T16">教學反思</text:span></text:p>
          </draw:text-box>
        </draw:frame>
        <draw:path draw:style-name="gr2" draw:text-style-name="P2" draw:layer="layout" svg:width="0.238cm" svg:height="0.238cm" svg:x="31.521cm" svg:y="44.655cm" svg:viewBox="0 0 239 239" svg:d="M239 119c0 16-3 31-9 45-6 15-14 28-25 39-12 12-25 21-39 27-15 6-30 9-46 9-15 0-31-3-45-9-15-6-28-15-39-27-11-11-20-24-27-39-6-14-9-29-9-45s3-31 9-46c7-14 16-27 27-38s24-20 39-26c14-6 30-9 45-9 16 0 31 3 46 9 14 6 27 15 39 26 11 11 19 24 25 38 6 15 9 30 9 46z">
          <text:p/>
        </draw:path>
        <draw:frame draw:style-name="gr270" draw:text-style-name="P269" draw:layer="layout" svg:width="1.907cm" svg:height="0.92cm" svg:x="32.178cm" svg:y="43.39cm">
          <draw:text-box>
            <text:p text:style-name="P238"><text:span text:style-name="T16">與成⻑</text:span></text:p>
          </draw:text-box>
        </draw:frame>
        <draw:frame draw:style-name="gr270" draw:text-style-name="P269" draw:layer="layout" svg:width="7.238cm" svg:height="0.92cm" svg:x="32.178cm" svg:y="44.263cm">
          <draw:text-box>
            <text:p text:style-name="P238"><text:span text:style-name="T16">HEA <text:s/>Fellowship </text:span><text:span text:style-name="T16">認 證 簡</text:span></text:p>
          </draw:text-box>
        </draw:frame>
        <draw:frame draw:style-name="gr270" draw:text-style-name="P269" draw:layer="layout" svg:width="0.637cm" svg:height="0.92cm" svg:x="32.178cm" svg:y="45.136cm">
          <draw:text-box>
            <text:p text:style-name="P238"><text:span text:style-name="T16">介</text:span></text:p>
          </draw:text-box>
        </draw:frame>
        <draw:frame draw:style-name="gr270" draw:text-style-name="P269" draw:layer="layout" svg:width="2.542cm" svg:height="0.92cm" svg:x="3.383cm" svg:y="48.245cm">
          <draw:text-box>
            <text:p text:style-name="P238"><text:span text:style-name="T16">下午課程</text:span></text:p>
          </draw:text-box>
        </draw:frame>
        <draw:frame draw:style-name="gr270" draw:text-style-name="P269" draw:layer="layout" svg:width="2.652cm" svg:height="0.92cm" svg:x="3.327cm" svg:y="49.118cm">
          <draw:text-box>
            <text:p text:style-name="P238"><text:span text:style-name="T16">(1:30pm-</text:span></text:p>
          </draw:text-box>
        </draw:frame>
        <draw:path draw:style-name="gr2" draw:text-style-name="P2" draw:layer="layout" svg:width="0.238cm" svg:height="0.238cm" svg:x="6.878cm" svg:y="48.214cm" svg:viewBox="0 0 239 239" svg:d="M239 119c0 16-3 31-9 45-6 15-15 28-26 39s-24 21-38 27c-15 6-31 9-47 9s-31-3-46-9c-14-6-27-16-38-27s-20-24-26-39c-6-14-9-29-9-45s3-31 9-46c6-14 15-27 26-38 11-12 24-20 38-26 15-6 30-9 46-9s32 3 47 9c14 6 27 14 38 26 11 11 20 24 26 38 6 15 9 30 9 46z">
          <text:p/>
        </draw:path>
        <draw:frame draw:style-name="gr270" draw:text-style-name="P269" draw:layer="layout" svg:width="2.432cm" svg:height="0.92cm" svg:x="3.438cm" svg:y="49.991cm">
          <draw:text-box>
            <text:p text:style-name="P238"><text:span text:style-name="T16">4:30pm)</text:span></text:p>
          </draw:text-box>
        </draw:frame>
        <draw:frame draw:style-name="gr270" draw:text-style-name="P269" draw:layer="layout" svg:width="6.93cm" svg:height="0.92cm" svg:x="7.534cm" svg:y="47.822cm">
          <draw:text-box>
            <text:p text:style-name="P238"><text:span text:style-name="T16">⾼影響⼒教學</text:span><text:span text:style-name="T16">(HIP)</text:span><text:span text:style-name="T16">理論</text:span></text:p>
          </draw:text-box>
        </draw:frame>
        <draw:path draw:style-name="gr2" draw:text-style-name="P2" draw:layer="layout" svg:width="0.238cm" svg:height="0.238cm" svg:x="6.878cm" svg:y="49.96cm" svg:viewBox="0 0 239 239" svg:d="M239 119c0 16-3 32-9 47-6 14-15 27-26 38s-24 20-38 26c-15 6-31 9-47 9s-31-3-46-9c-14-6-27-15-38-26s-20-24-26-38c-6-15-9-31-9-47s3-31 9-45c6-15 15-28 26-39s24-20 38-26c15-6 30-9 46-9s32 3 47 9c14 6 27 15 38 26s20 24 26 39c6 14 9 29 9 45z">
          <text:p/>
        </draw:path>
        <draw:frame draw:style-name="gr270" draw:text-style-name="P269" draw:layer="layout" svg:width="1.907cm" svg:height="0.92cm" svg:x="7.534cm" svg:y="48.695cm">
          <draw:text-box>
            <text:p text:style-name="P238"><text:span text:style-name="T16">與⽅法</text:span></text:p>
          </draw:text-box>
        </draw:frame>
        <draw:frame draw:style-name="gr270" draw:text-style-name="P269" draw:layer="layout" svg:width="6.968cm" svg:height="0.92cm" svg:x="7.534cm" svg:y="49.568cm">
          <draw:text-box>
            <text:p text:style-name="P238"><text:span text:style-name="T16">教學</text:span><text:span text:style-name="T16">/</text:span><text:span text:style-name="T16">學習理論案例分析</text:span></text:p>
          </draw:text-box>
        </draw:frame>
        <draw:path draw:style-name="gr2" draw:text-style-name="P2" draw:layer="layout" svg:width="0.238cm" svg:height="0.238cm" svg:x="15.092cm" svg:y="48.214cm" svg:viewBox="0 0 239 239" svg:d="M239 119c0 16-3 31-9 45-6 15-14 28-25 39-12 11-24 21-39 27s-30 9-46 9c-15 0-31-3-45-9-15-6-28-16-39-27s-21-24-27-39c-6-14-9-29-9-45s3-31 9-46c6-14 16-27 27-38 11-12 24-20 39-26 14-6 30-9 45-9 16 0 31 3 46 9s27 14 39 26c11 11 19 24 25 38 6 15 9 30 9 46z">
          <text:p/>
        </draw:path>
        <draw:frame draw:style-name="gr270" draw:text-style-name="P269" draw:layer="layout" svg:width="1.272cm" svg:height="0.92cm" svg:x="7.534cm" svg:y="50.441cm">
          <draw:text-box>
            <text:p text:style-name="P238"><text:span text:style-name="T16">探討</text:span></text:p>
          </draw:text-box>
        </draw:frame>
        <draw:frame draw:style-name="gr270" draw:text-style-name="P269" draw:layer="layout" svg:width="6.261cm" svg:height="0.92cm" svg:x="15.749cm" svg:y="47.822cm">
          <draw:text-box>
            <text:p text:style-name="P238"><text:span text:style-name="T16">科技增能教學</text:span><text:span text:style-name="T16">:</text:span><text:span text:style-name="T16">⼯具與</text:span></text:p>
          </draw:text-box>
        </draw:frame>
        <draw:path draw:style-name="gr2" draw:text-style-name="P2" draw:layer="layout" svg:width="0.238cm" svg:height="0.238cm" svg:x="15.092cm" svg:y="49.96cm" svg:viewBox="0 0 239 239" svg:d="M239 119c0 16-3 32-9 47-6 14-14 27-25 38-12 11-24 20-39 26s-30 9-46 9c-15 0-31-3-45-9-15-6-28-15-39-26s-21-24-27-38c-6-15-9-31-9-47s3-31 9-45c6-15 16-28 27-39s24-20 39-26c14-6 30-9 45-9 16 0 31 3 46 9s27 15 39 26c11 11 19 24 25 39 6 14 9 29 9 45z">
          <text:p/>
        </draw:path>
        <draw:frame draw:style-name="gr270" draw:text-style-name="P269" draw:layer="layout" svg:width="4.435cm" svg:height="0.92cm" svg:x="15.749cm" svg:y="48.695cm">
          <draw:text-box>
            <text:p text:style-name="P238"><text:span text:style-name="T16">EMI</text:span><text:span text:style-name="T16">教學法整合</text:span></text:p>
          </draw:text-box>
        </draw:frame>
        <draw:frame draw:style-name="gr270" draw:text-style-name="P269" draw:layer="layout" svg:width="7.199cm" svg:height="0.92cm" svg:x="15.749cm" svg:y="49.568cm">
          <draw:text-box>
            <text:p text:style-name="P238"><text:span text:style-name="T16">運⽤</text:span><text:span text:style-name="T16">AI</text:span><text:span text:style-name="T16">設計課程</text:span><text:span text:style-name="T16">,</text:span><text:span text:style-name="T16">增進教</text:span></text:p>
          </draw:text-box>
        </draw:frame>
        <draw:path draw:style-name="gr2" draw:text-style-name="P2" draw:layer="layout" svg:width="0.238cm" svg:height="0.238cm" svg:x="23.307cm" svg:y="48.214cm" svg:viewBox="0 0 239 239" svg:d="M239 119c0 16-3 31-9 45-6 15-15 28-26 39s-24 21-39 27c-14 6-30 9-46 9s-31-3-46-9c-14-6-27-16-38-27s-20-24-26-39c-6-14-9-29-9-45s3-31 9-46c6-14 15-27 26-38 11-12 24-20 38-26 15-6 30-9 46-9s32 3 46 9c15 6 28 14 39 26 11 11 20 24 26 38 6 15 9 30 9 46z">
          <text:p/>
        </draw:path>
        <draw:frame draw:style-name="gr270" draw:text-style-name="P269" draw:layer="layout" svg:width="2.542cm" svg:height="0.92cm" svg:x="15.749cm" svg:y="50.441cm">
          <draw:text-box>
            <text:p text:style-name="P238"><text:span text:style-name="T16">學與學習</text:span></text:p>
          </draw:text-box>
        </draw:frame>
        <draw:path draw:style-name="gr2" draw:text-style-name="P2" draw:layer="layout" svg:width="0.238cm" svg:height="0.238cm" svg:x="23.307cm" svg:y="49.087cm" svg:viewBox="0 0 239 239" svg:d="M239 120c0 16-3 31-9 46-6 14-15 27-26 38s-24 20-39 26c-14 6-30 9-46 9s-31-3-46-9c-14-6-27-15-38-26s-20-24-26-38c-6-15-9-30-9-46s3-31 9-46 15-28 26-39 24-20 38-26c15-6 30-9 46-9s32 3 46 9c15 6 28 15 39 26s20 24 26 39 9 30 9 46z">
          <text:p/>
        </draw:path>
        <draw:frame draw:style-name="gr270" draw:text-style-name="P269" draw:layer="layout" svg:width="4.447cm" svg:height="0.92cm" svg:x="23.963cm" svg:y="47.822cm">
          <draw:text-box>
            <text:p text:style-name="P238"><text:span text:style-name="T16">同儕教學觀議課</text:span></text:p>
          </draw:text-box>
        </draw:frame>
        <draw:path draw:style-name="gr2" draw:text-style-name="P2" draw:layer="layout" svg:width="0.238cm" svg:height="0.238cm" svg:x="23.307cm" svg:y="49.96cm" svg:viewBox="0 0 239 239" svg:d="M239 119c0 16-3 32-9 47-6 14-15 27-26 38s-24 20-39 26c-14 6-30 9-46 9s-31-3-46-9c-14-6-27-15-38-26s-20-24-26-38c-6-15-9-31-9-47s3-31 9-45c6-15 15-28 26-39s24-20 38-26c15-6 30-9 46-9s32 3 46 9c15 6 28 15 39 26s20 24 26 39c6 14 9 29 9 45z">
          <text:p/>
        </draw:path>
        <draw:frame draw:style-name="gr270" draw:text-style-name="P269" draw:layer="layout" svg:width="4.447cm" svg:height="0.92cm" svg:x="23.963cm" svg:y="48.695cm">
          <draw:text-box>
            <text:p text:style-name="P238"><text:span text:style-name="T16">同儕及講師回饋</text:span></text:p>
          </draw:text-box>
        </draw:frame>
        <draw:frame draw:style-name="gr270" draw:text-style-name="P269" draw:layer="layout" svg:width="6.352cm" svg:height="0.92cm" svg:x="23.963cm" svg:y="49.568cm">
          <draw:text-box>
            <text:p text:style-name="P238"><text:span text:style-name="T16">教師反思及教學問題提</text:span></text:p>
          </draw:text-box>
        </draw:frame>
        <draw:path draw:style-name="gr2" draw:text-style-name="P2" draw:layer="layout" svg:width="0.238cm" svg:height="0.238cm" svg:x="31.521cm" svg:y="47.764cm" svg:viewBox="0 0 239 239" svg:d="M239 119c0 16-3 31-9 46-6 14-14 27-25 39-12 11-25 20-39 26-15 6-30 9-46 9-15 0-31-3-45-9-15-6-28-15-39-26-11-12-20-25-27-39-6-15-9-30-9-46s3-31 9-46c7-14 16-27 27-38s24-20 39-26c14-6 30-9 45-9 16 0 31 3 46 9 14 6 27 15 39 26 11 11 19 24 25 38 6 15 9 30 9 46z">
          <text:p/>
        </draw:path>
        <draw:frame draw:style-name="gr270" draw:text-style-name="P269" draw:layer="layout" svg:width="0.637cm" svg:height="0.92cm" svg:x="23.963cm" svg:y="50.441cm">
          <draw:text-box>
            <text:p text:style-name="P238"><text:span text:style-name="T16">出</text:span></text:p>
          </draw:text-box>
        </draw:frame>
        <draw:frame draw:style-name="gr270" draw:text-style-name="P269" draw:layer="layout" svg:width="6.667cm" svg:height="0.92cm" svg:x="32.178cm" svg:y="47.372cm">
          <draw:text-box>
            <text:p text:style-name="P238"><text:span text:style-name="T16">規劃</text:span><text:span text:style-name="T16">HEA</text:span><text:span text:style-name="T16">認證申請要求</text:span></text:p>
          </draw:text-box>
        </draw:frame>
        <draw:path draw:style-name="gr2" draw:text-style-name="P2" draw:layer="layout" svg:width="0.238cm" svg:height="0.238cm" svg:x="31.521cm" svg:y="49.51cm" svg:viewBox="0 0 239 239" svg:d="M239 120c0 16-3 31-9 46-6 14-14 27-25 38-12 12-25 20-39 26-15 6-30 9-46 9-15 0-31-3-45-9-15-6-28-14-39-26-11-11-20-24-27-38-6-15-9-30-9-46 0-17 3-32 9-46 7-15 16-28 27-39s24-20 39-26c14-6 30-9 45-9 16 0 31 3 46 9 14 6 27 15 39 26 11 11 19 24 25 39 6 14 9 29 9 46z">
          <text:p/>
        </draw:path>
        <draw:frame draw:style-name="gr270" draw:text-style-name="P269" draw:layer="layout" svg:width="1.907cm" svg:height="0.92cm" svg:x="32.178cm" svg:y="48.245cm">
          <draw:text-box>
            <text:p text:style-name="P238"><text:span text:style-name="T16">與指引</text:span></text:p>
          </draw:text-box>
        </draw:frame>
        <draw:path draw:style-name="gr2" draw:text-style-name="P2" draw:layer="layout" svg:width="0.238cm" svg:height="0.238cm" svg:x="31.521cm" svg:y="50.383cm" svg:viewBox="0 0 239 239" svg:d="M239 119c0 16-3 31-9 46s-14 28-25 40c-12 11-25 19-39 25-15 6-30 9-46 9-15 0-31-3-45-9-15-6-28-14-39-25-11-12-20-25-27-40-6-15-9-30-9-46 0-15 3-31 9-45 7-15 16-28 27-39s24-20 39-26c14-6 30-9 45-9 16 0 31 3 46 9 14 6 27 15 39 26 11 11 19 24 25 39 6 14 9 30 9 45z">
          <text:p/>
        </draw:path>
        <draw:frame draw:style-name="gr270" draw:text-style-name="P269" draw:layer="layout" svg:width="5.028cm" svg:height="0.92cm" svg:x="32.178cm" svg:y="49.118cm">
          <draw:text-box>
            <text:p text:style-name="P238"><text:span text:style-name="T16">5As</text:span><text:span text:style-name="T16">教學反思寫作</text:span></text:p>
          </draw:text-box>
        </draw:frame>
        <draw:frame draw:style-name="gr270" draw:text-style-name="P269" draw:layer="layout" svg:width="6.352cm" svg:height="0.92cm" svg:x="32.178cm" svg:y="49.991cm">
          <draw:text-box>
            <text:p text:style-name="P238"><text:span text:style-name="T16">認證⽂獻使⽤、案例分</text:span></text:p>
          </draw:text-box>
        </draw:frame>
        <draw:frame draw:style-name="gr270" draw:text-style-name="P269" draw:layer="layout" svg:width="2.542cm" svg:height="0.92cm" svg:x="32.178cm" svg:y="50.864cm">
          <draw:text-box>
            <text:p text:style-name="P238"><text:span text:style-name="T16">享與諮詢</text:span></text:p>
          </draw:text-box>
        </draw:frame>
        <draw:path draw:style-name="gr2" draw:text-style-name="P2" draw:layer="layout" svg:width="0.238cm" svg:height="0.239cm" svg:x="6.878cm" svg:y="53.948cm" svg:viewBox="0 0 239 240" svg:d="M239 120c0 15-3 30-9 45s-15 28-26 40c-11 11-24 19-38 26-15 6-31 9-47 9s-31-3-46-9c-14-7-27-15-38-26-11-12-20-25-26-40s-9-30-9-45c0-16 3-31 9-46s15-28 26-39 24-19 38-25c15-7 30-10 46-10s32 3 47 10c14 6 27 14 38 25s20 24 26 39 9 30 9 46z">
          <text:p/>
        </draw:path>
        <draw:frame draw:style-name="gr270" draw:text-style-name="P269" draw:layer="layout" svg:width="2.542cm" svg:height="0.92cm" svg:x="3.383cm" svg:y="53.98cm">
          <draw:text-box>
            <text:p text:style-name="P238"><text:span text:style-name="T16">課程活動</text:span></text:p>
          </draw:text-box>
        </draw:frame>
        <draw:path draw:style-name="gr2" draw:text-style-name="P2" draw:layer="layout" svg:width="0.238cm" svg:height="0.238cm" svg:x="6.878cm" svg:y="54.822cm" svg:viewBox="0 0 239 239" svg:d="M239 120c0 15-3 31-9 45-6 15-15 28-26 39s-24 20-38 26c-15 6-31 9-47 9s-31-3-46-9c-14-6-27-15-38-26s-20-24-26-39c-6-14-9-30-9-45 0-16 3-31 9-46s15-27 26-40c11-11 24-19 38-25 15-6 30-9 46-9s32 3 47 9c14 6 27 14 38 25 11 13 20 25 26 40s9 30 9 46z">
          <text:p/>
        </draw:path>
        <draw:frame draw:style-name="gr270" draw:text-style-name="P269" draw:layer="layout" svg:width="7.158cm" svg:height="0.92cm" svg:x="7.534cm" svg:y="53.556cm">
          <draw:text-box>
            <text:p text:style-name="P238"><text:span text:style-name="T16">優化</text:span><text:span text:style-name="T16">EMI</text:span><text:span text:style-name="T16">課程設計與⼤綱</text:span></text:p>
          </draw:text-box>
        </draw:frame>
        <draw:path draw:style-name="gr2" draw:text-style-name="P2" draw:layer="layout" svg:width="0.238cm" svg:height="0.239cm" svg:x="15.092cm" svg:y="53.948cm" svg:viewBox="0 0 239 240" svg:d="M239 120c0 15-3 30-9 45s-14 28-25 40c-12 11-24 19-39 26-15 6-30 9-46 9-15 0-31-3-45-9-15-7-28-15-39-26-11-12-21-25-27-40s-9-30-9-45c0-16 3-31 9-46s16-28 27-39 24-19 39-25c14-7 30-10 45-10 16 0 31 3 46 10 15 6 27 14 39 25 11 11 19 24 25 39s9 30 9 46z">
          <text:p/>
        </draw:path>
        <draw:frame draw:style-name="gr270" draw:text-style-name="P269" draw:layer="layout" svg:width="5.07cm" svg:height="0.92cm" svg:x="7.534cm" svg:y="54.429cm">
          <draw:text-box>
            <text:p text:style-name="P238"><text:span text:style-name="T16">EMI</text:span><text:span text:style-name="T16">教學演⽰規劃</text:span></text:p>
          </draw:text-box>
        </draw:frame>
        <draw:frame draw:style-name="gr270" draw:text-style-name="P269" draw:layer="layout" svg:width="7.461cm" svg:height="0.92cm" svg:x="15.749cm" svg:y="53.556cm">
          <draw:text-box>
            <text:p text:style-name="P238"><text:span text:style-name="T16">使⽤</text:span><text:span text:style-name="T16">AI</text:span><text:span text:style-name="T16">⼯具優化</text:span><text:span text:style-name="T16">EMI</text:span><text:span text:style-name="T16">課程</text:span></text:p>
          </draw:text-box>
        </draw:frame>
        <draw:path draw:style-name="gr2" draw:text-style-name="P2" draw:layer="layout" svg:width="0.238cm" svg:height="0.238cm" svg:x="23.307cm" svg:y="54.372cm" svg:viewBox="0 0 239 239" svg:d="M239 120c0 16-3 31-9 45-6 15-15 28-26 39s-24 20-39 26c-14 6-30 9-46 9s-31-3-46-9c-14-6-27-15-38-26s-20-24-26-39c-6-14-9-29-9-45s3-31 9-46c6-14 15-27 26-38 11-12 24-20 38-27 15-6 30-9 46-9s32 3 46 9c15 7 28 15 39 27 11 11 20 24 26 38 6 15 9 30 9 46z">
          <text:p/>
        </draw:path>
        <draw:frame draw:style-name="gr270" draw:text-style-name="P269" draw:layer="layout" svg:width="3.177cm" svg:height="0.92cm" svg:x="15.749cm" svg:y="54.429cm">
          <draw:text-box>
            <text:p text:style-name="P238"><text:span text:style-name="T16">與活動設計</text:span></text:p>
          </draw:text-box>
        </draw:frame>
        <draw:path draw:style-name="gr2" draw:text-style-name="P2" draw:layer="layout" svg:width="0.238cm" svg:height="0.239cm" svg:x="31.521cm" svg:y="53.948cm" svg:viewBox="0 0 239 240" svg:d="M239 120c0 15-3 30-9 45s-14 28-25 40c-12 11-25 19-39 26-15 6-30 9-46 9-15 0-31-3-45-9-15-7-28-15-39-26-11-12-20-25-27-40-6-15-9-30-9-45 0-16 3-31 9-46 7-15 16-28 27-39s24-19 39-25c14-7 30-10 45-10 16 0 31 3 46 10 14 6 27 14 39 25 11 11 19 24 25 39s9 30 9 46z">
          <text:p/>
        </draw:path>
        <draw:frame draw:style-name="gr270" draw:text-style-name="P269" draw:layer="layout" svg:width="5.849cm" svg:height="0.92cm" svg:x="23.963cm" svg:y="53.98cm">
          <draw:text-box>
            <text:p text:style-name="P238"><text:span text:style-name="T16">EMI </text:span><text:span text:style-name="T16">教學演⽰觀議課</text:span></text:p>
          </draw:text-box>
        </draw:frame>
        <draw:path draw:style-name="gr2" draw:text-style-name="P2" draw:layer="layout" svg:width="0.238cm" svg:height="0.238cm" svg:x="31.521cm" svg:y="54.822cm" svg:viewBox="0 0 239 239" svg:d="M239 120c0 15-3 31-9 45-6 15-14 28-25 39-12 11-25 20-39 26-15 6-30 9-46 9-15 0-31-3-45-9-15-6-28-15-39-26s-20-24-27-39c-6-14-9-30-9-45 0-16 3-31 9-46 7-15 16-27 27-40 11-11 24-19 39-25 14-6 30-9 45-9 16 0 31 3 46 9 14 6 27 14 39 25 11 13 19 25 25 40s9 30 9 46z">
          <text:p/>
        </draw:path>
        <draw:frame draw:style-name="gr270" draw:text-style-name="P269" draw:layer="layout" svg:width="5.214cm" svg:height="0.92cm" svg:x="32.178cm" svg:y="53.556cm">
          <draw:text-box>
            <text:p text:style-name="P238"><text:span text:style-name="T16">HEA</text:span><text:span text:style-name="T16">認證個案分析</text:span></text:p>
          </draw:text-box>
        </draw:frame>
        <draw:path draw:style-name="gr2" draw:text-style-name="P2" draw:layer="layout" svg:width="36.198cm" svg:height="19.716cm" svg:x="2.982cm" svg:y="36.726cm" svg:viewBox="0 0 36199 19717" svg:d="M14 13v19691zM3327 2871v16833zM11542 2871v16833zM19757 2871v16833zM27971 2871v16833zM36186 13v19691zM0 0h36199zM0 2858h36199zM0 5111h36199zM0 9993h36199zM0 15729h36199zM0 19717h36199z">
          <text:p/>
        </draw:path>
        <draw:path draw:style-name="gr271" draw:text-style-name="P236" draw:layer="layout" svg:width="36.198cm" svg:height="19.716cm" svg:x="2.982cm" svg:y="36.726cm" svg:viewBox="0 0 36199 19717" svg:d="M14 13v19691M3327 2871v16833M11542 2871v16833M19757 2871v16833M27971 2871v16833M36186 13v19691M0 0h36199M0 2858h36199M0 5111h36199M0 9993h36199M0 15729h36199M0 19717h36199">
          <text:p/>
        </draw:path>
        <draw:path draw:style-name="gr2" draw:text-style-name="P2" draw:layer="layout" svg:width="0.265cm" svg:height="0.265cm" svg:x="7.168cm" svg:y="28.989cm" svg:viewBox="0 0 266 266" svg:d="M266 132c0 18-4 35-10 52-7 16-17 30-29 43-12 12-27 22-43 28-16 7-33 11-51 11-17 0-34-4-51-11-16-6-31-16-43-28-13-13-22-27-29-43-7-17-10-34-10-52 0-17 3-34 10-50 7-17 16-31 29-43 12-13 27-22 43-29 17-7 34-10 51-10 18 0 35 3 51 10s31 16 43 29c12 12 22 26 29 43 6 16 10 33 10 50z">
          <text:p/>
        </draw:path>
        <draw:frame draw:style-name="gr270" draw:text-style-name="P269" draw:layer="layout" svg:width="6.667cm" svg:height="0.92cm" svg:x="32.178cm" svg:y="54.429cm">
          <draw:text-box>
            <text:p text:style-name="P238"><text:span text:style-name="T16">準備</text:span><text:span text:style-name="T16">HEA</text:span><text:span text:style-name="T16">認證撰寫草案</text:span></text:p>
          </draw:text-box>
        </draw:frame>
        <draw:path draw:style-name="gr2" draw:text-style-name="P2" draw:layer="layout" svg:width="0.265cm" svg:height="0.265cm" svg:x="7.168cm" svg:y="30.1cm" svg:viewBox="0 0 266 266" svg:d="M266 134c0 17-4 34-10 50-7 16-17 31-29 43s-27 22-43 29c-16 6-33 10-51 10-17 0-34-4-51-10-16-7-31-17-43-29-13-12-22-27-29-43s-10-33-10-50c0-19 3-36 10-52s16-31 29-43c12-12 27-22 43-29 17-6 34-10 51-10 18 0 35 4 51 10 16 7 31 17 43 29s22 27 29 43c6 16 10 33 10 52z">
          <text:p/>
        </draw:path>
        <draw:frame draw:style-name="gr242" draw:text-style-name="P242" draw:layer="layout" svg:width="11.73cm" svg:height="1.025cm" svg:x="7.892cm" svg:y="28.568cm">
          <draw:text-box>
            <text:p text:style-name="P238"><text:span text:style-name="T17">符合國際⾼教</text:span><text:span text:style-name="T17">PSF2023</text:span><text:span text:style-name="T17">教師專業準則</text:span></text:p>
          </draw:text-box>
        </draw:frame>
        <draw:path draw:style-name="gr2" draw:text-style-name="P2" draw:layer="layout" svg:width="0.265cm" svg:height="0.265cm" svg:x="7.168cm" svg:y="31.211cm" svg:viewBox="0 0 266 266" svg:d="M266 134c0 17-4 34-10 50-7 17-17 31-29 43-12 13-27 22-43 29s-33 10-51 10c-17 0-34-3-51-10-16-7-31-16-43-29-13-12-22-26-29-43-7-16-10-33-10-50 0-18 3-35 10-51 7-17 16-31 29-44 12-12 27-22 43-28 17-7 34-11 51-11 18 0 35 4 51 11 16 6 31 16 43 28 12 13 22 27 29 44 6 16 10 33 10 51z">
          <text:p/>
        </draw:path>
        <draw:frame draw:style-name="gr242" draw:text-style-name="P242" draw:layer="layout" svg:width="10.607cm" svg:height="1.025cm" svg:x="7.892cm" svg:y="29.679cm">
          <draw:text-box>
            <text:p text:style-name="P238"><text:span text:style-name="T17">具國際公信⼒的教師專業發展培訓</text:span></text:p>
          </draw:text-box>
        </draw:frame>
        <draw:path draw:style-name="gr2" draw:text-style-name="P2" draw:layer="layout" svg:width="0.265cm" svg:height="0.264cm" svg:x="7.168cm" svg:y="32.323cm" svg:viewBox="0 0 266 265" svg:d="M266 133c0 18-4 34-10 51-7 16-17 30-29 43-12 12-27 22-43 28-16 7-33 10-51 10-17 0-34-3-51-10-16-6-31-16-43-28-13-13-22-27-29-43-7-17-10-33-10-51s3-34 10-51c7-16 16-30 29-43 12-12 27-21 43-29 17-7 34-10 51-10 18 0 35 3 51 10 16 8 31 17 43 29 12 13 22 27 29 43 6 17 10 33 10 51z">
          <text:p/>
        </draw:path>
        <draw:frame draw:style-name="gr242" draw:text-style-name="P242" draw:layer="layout" svg:width="10.607cm" svg:height="1.025cm" svg:x="7.892cm" svg:y="30.791cm">
          <draw:text-box>
            <text:p text:style-name="P238"><text:span text:style-name="T17">由國內外⼤學跨領域專業團隊授課</text:span></text:p>
          </draw:text-box>
        </draw:frame>
        <draw:path draw:style-name="gr2" draw:text-style-name="P2" draw:layer="layout" svg:width="0.265cm" svg:height="0.265cm" svg:x="7.168cm" svg:y="33.434cm" svg:viewBox="0 0 266 266" svg:d="M266 132c0 18-4 35-10 51-7 16-17 30-29 44-12 12-27 22-43 28-16 7-33 11-51 11-17 0-34-4-51-11-16-6-31-16-43-28-13-14-22-28-29-44s-10-33-10-51c0-17 3-34 10-50 7-17 16-31 29-43 12-13 27-22 43-29 17-7 34-10 51-10 18 0 35 3 51 10s31 16 43 29c12 12 22 26 29 43 6 16 10 33 10 50z">
          <text:p/>
        </draw:path>
        <draw:frame draw:style-name="gr242" draw:text-style-name="P242" draw:layer="layout" svg:width="10.607cm" svg:height="1.025cm" svg:x="7.892cm" svg:y="31.902cm">
          <draw:text-box>
            <text:p text:style-name="P238"><text:span text:style-name="T17">扎實且務實的⾼教理論與實務內容</text:span></text:p>
          </draw:text-box>
        </draw:frame>
        <draw:frame draw:style-name="gr236" draw:text-style-name="P236" draw:layer="layout" svg:width="17.541cm" svg:height="9.868cm" svg:x="22.451cm" svg:y="26.77cm">
          <draw:image xlink:href="Pictures/1000000000000400000002407C36E67FF646DD44.jpg" xlink:type="simple" xlink:show="embed" xlink:actuate="onLoad" draw:mime-type="image/jpeg">
            <text:p/>
          </draw:image>
        </draw:frame>
        <draw:frame draw:style-name="gr242" draw:text-style-name="P242" draw:layer="layout" svg:width="10.607cm" svg:height="1.025cm" svg:x="7.892cm" svg:y="33.013cm">
          <draw:text-box>
            <text:p text:style-name="P238"><text:span text:style-name="T17">⾼品質的同步學習體驗與交流互動</text:span></text:p>
          </draw:text-box>
        </draw:frame>
        <draw:frame draw:style-name="gr239" draw:text-style-name="P239" draw:layer="layout" svg:width="0.988cm" svg:height="1.428cm" svg:x="3.686cm" svg:y="14.226cm">
          <draw:text-box>
            <text:p text:style-name="P238"><text:span text:style-name="T18">主</text:span></text:p>
          </draw:text-box>
        </draw:frame>
        <draw:frame draw:style-name="gr239" draw:text-style-name="P239" draw:layer="layout" svg:width="0.988cm" svg:height="1.428cm" svg:x="3.686cm" svg:y="15.792cm">
          <draw:text-box>
            <text:p text:style-name="P238"><text:span text:style-name="T18">要</text:span></text:p>
          </draw:text-box>
        </draw:frame>
        <draw:frame draw:style-name="gr239" draw:text-style-name="P239" draw:layer="layout" svg:width="0.988cm" svg:height="1.428cm" svg:x="3.686cm" svg:y="17.337cm">
          <draw:text-box>
            <text:p text:style-name="P238"><text:span text:style-name="T18">培</text:span></text:p>
          </draw:text-box>
        </draw:frame>
        <draw:frame draw:style-name="gr239" draw:text-style-name="P239" draw:layer="layout" svg:width="0.988cm" svg:height="1.428cm" svg:x="3.686cm" svg:y="18.893cm">
          <draw:text-box>
            <text:p text:style-name="P238"><text:span text:style-name="T18">訓</text:span></text:p>
          </draw:text-box>
        </draw:frame>
        <draw:frame draw:style-name="gr239" draw:text-style-name="P239" draw:layer="layout" svg:width="0.988cm" svg:height="1.428cm" svg:x="3.686cm" svg:y="20.446cm">
          <draw:text-box>
            <text:p text:style-name="P238"><text:span text:style-name="T18">講</text:span></text:p>
          </draw:text-box>
        </draw:frame>
        <draw:frame draw:style-name="gr239" draw:text-style-name="P239" draw:layer="layout" svg:width="0.988cm" svg:height="1.428cm" svg:x="3.686cm" svg:y="22.011cm">
          <draw:text-box>
            <text:p text:style-name="P238"><text:span text:style-name="T18">師</text:span></text:p>
          </draw:text-box>
        </draw:frame>
        <draw:frame draw:style-name="gr239" draw:text-style-name="P239" draw:layer="layout" svg:width="0.988cm" svg:height="1.428cm" svg:x="3.686cm" svg:y="28.657cm">
          <draw:text-box>
            <text:p text:style-name="P238"><text:span text:style-name="T18">課</text:span></text:p>
          </draw:text-box>
        </draw:frame>
        <draw:frame draw:style-name="gr239" draw:text-style-name="P239" draw:layer="layout" svg:width="0.988cm" svg:height="1.428cm" svg:x="3.686cm" svg:y="29.935cm">
          <draw:text-box>
            <text:p text:style-name="P238"><text:span text:style-name="T18">程</text:span></text:p>
          </draw:text-box>
        </draw:frame>
        <draw:frame draw:style-name="gr239" draw:text-style-name="P239" draw:layer="layout" svg:width="0.988cm" svg:height="1.428cm" svg:x="3.686cm" svg:y="31.189cm">
          <draw:text-box>
            <text:p text:style-name="P238"><text:span text:style-name="T18">特</text:span></text:p>
          </draw:text-box>
        </draw:frame>
        <draw:frame draw:style-name="gr239" draw:text-style-name="P239" draw:layer="layout" svg:width="0.988cm" svg:height="1.428cm" svg:x="3.686cm" svg:y="32.445cm">
          <draw:text-box>
            <text:p text:style-name="P238"><text:span text:style-name="T18">⾊</text:span></text:p>
          </draw:text-box>
        </draw:frame>
        <draw:frame draw:style-name="gr272" draw:text-style-name="P270" draw:layer="layout" svg:width="31.395cm" svg:height="3.066cm" svg:x="3.32cm" svg:y="2.372cm">
          <draw:text-box>
            <text:p text:style-name="P238"><text:span text:style-name="T19">國際⾼教英語授課 </text:span><text:span text:style-name="T19">EMI </text:span><text:span text:style-name="T19">認證課程</text:span></text:p>
          </draw:text-box>
        </draw:frame>
        <draw:frame draw:style-name="gr239" draw:text-style-name="P239" draw:layer="layout" svg:width="25.605cm" svg:height="1.428cm" svg:x="3.32cm" svg:y="5.467cm">
          <draw:text-box>
            <text:p text:style-name="P238"><text:span text:style-name="T9">Advance HE EMI Training for Professional Academics </text:span></text:p>
          </draw:text-box>
        </draw:frame>
        <draw:frame draw:style-name="gr236" draw:text-style-name="P236" draw:layer="layout" svg:width="2.936cm" svg:height="3.253cm" svg:x="28.468cm" svg:y="12.028cm">
          <draw:image xlink:href="Pictures/100002010000005E0000006851F0A2E9B5D85E0C.png" xlink:type="simple" xlink:show="embed" xlink:actuate="onLoad" draw:mime-type="image/png">
            <text:p/>
          </draw:image>
        </draw:frame>
        <draw:frame draw:style-name="gr273" draw:text-style-name="P271" draw:layer="layout" svg:width="28.831cm" svg:height="2.041cm" svg:x="3.32cm" svg:y="7.587cm">
          <draw:text-box>
            <text:p text:style-name="P238"><text:span text:style-name="T20">強化您的英語授課能⼒ <text:s/>提升教學品質邁向卓越</text:span></text:p>
          </draw:text-box>
        </draw:frame>
        <draw:frame draw:style-name="gr242" draw:text-style-name="P242" draw:layer="layout" svg:width="4.765cm" svg:height="1.025cm" svg:x="31.846cm" svg:y="12.231cm">
          <draw:text-box>
            <text:p text:style-name="P238"><text:span text:style-name="T21">Senior Fellow</text:span></text:p>
          </draw:text-box>
        </draw:frame>
        <draw:frame draw:style-name="gr242" draw:text-style-name="P242" draw:layer="layout" svg:width="5.107cm" svg:height="1.025cm" svg:x="31.846cm" svg:y="13.13cm">
          <draw:text-box>
            <text:p text:style-name="P238"><text:span text:style-name="T17">江國興特聘教授 </text:span></text:p>
          </draw:text-box>
        </draw:frame>
        <draw:frame draw:style-name="gr236" draw:text-style-name="P236" draw:layer="layout" svg:width="3.095cm" svg:height="3.095cm" svg:x="16.889cm" svg:y="12.11cm">
          <draw:image xlink:href="Pictures/10000000000000A2000000A2DCDD16F8CAF63790.png" xlink:type="simple" xlink:show="embed" xlink:actuate="onLoad" draw:mime-type="image/png">
            <text:p/>
          </draw:image>
        </draw:frame>
        <draw:frame draw:style-name="gr242" draw:text-style-name="P242" draw:layer="layout" svg:width="3.693cm" svg:height="1.025cm" svg:x="31.846cm" svg:y="14.03cm">
          <draw:text-box>
            <text:p text:style-name="P238"><text:span text:style-name="T17">清⼤天⽂所 </text:span></text:p>
          </draw:text-box>
        </draw:frame>
        <draw:frame draw:style-name="gr242" draw:text-style-name="P242" draw:layer="layout" svg:width="4.765cm" svg:height="1.025cm" svg:x="20.295cm" svg:y="12.231cm">
          <draw:text-box>
            <text:p text:style-name="P238"><text:span text:style-name="T21">Senior Fellow</text:span></text:p>
          </draw:text-box>
        </draw:frame>
        <draw:frame draw:style-name="gr242" draw:text-style-name="P242" draw:layer="layout" svg:width="4.244cm" svg:height="1.025cm" svg:x="20.295cm" svg:y="13.13cm">
          <draw:text-box>
            <text:p text:style-name="P238"><text:span text:style-name="T17">賴冠伶副教授</text:span></text:p>
          </draw:text-box>
        </draw:frame>
        <draw:frame draw:style-name="gr236" draw:text-style-name="P236" draw:layer="layout" svg:width="2.936cm" svg:height="2.936cm" svg:x="16.963cm" svg:y="15.726cm">
          <draw:image xlink:href="Pictures/10000201000000770000007710982D74E143BE98.png" xlink:type="simple" xlink:show="embed" xlink:actuate="onLoad" draw:mime-type="image/png">
            <text:p/>
          </draw:image>
        </draw:frame>
        <draw:frame draw:style-name="gr242" draw:text-style-name="P242" draw:layer="layout" svg:width="5.658cm" svg:height="1.025cm" svg:x="20.295cm" svg:y="14.03cm">
          <draw:text-box>
            <text:p text:style-name="P238"><text:span text:style-name="T17">澳洲南⼗字星⼤學</text:span></text:p>
          </draw:text-box>
        </draw:frame>
        <draw:frame draw:style-name="gr242" draw:text-style-name="P242" draw:layer="layout" svg:width="4.765cm" svg:height="1.025cm" svg:x="20.295cm" svg:y="15.772cm">
          <draw:text-box>
            <text:p text:style-name="P238"><text:span text:style-name="T21">Senior Fellow</text:span></text:p>
          </draw:text-box>
        </draw:frame>
        <draw:frame draw:style-name="gr242" draw:text-style-name="P242" draw:layer="layout" svg:width="3.693cm" svg:height="1.025cm" svg:x="20.295cm" svg:y="16.672cm">
          <draw:text-box>
            <text:p text:style-name="P238"><text:span text:style-name="T17">謝英哲教授 </text:span></text:p>
          </draw:text-box>
        </draw:frame>
        <draw:frame draw:style-name="gr236" draw:text-style-name="P236" draw:layer="layout" svg:width="3.015cm" svg:height="3.015cm" svg:x="28.43cm" svg:y="15.688cm">
          <draw:image xlink:href="Pictures/100002010000008D0000008DD1C407388F907FD6.png" xlink:type="simple" xlink:show="embed" xlink:actuate="onLoad" draw:mime-type="image/png">
            <text:p/>
          </draw:image>
        </draw:frame>
        <draw:frame draw:style-name="gr242" draw:text-style-name="P242" draw:layer="layout" svg:width="3.537cm" svg:height="1.025cm" svg:x="20.295cm" svg:y="17.571cm">
          <draw:text-box>
            <text:p text:style-name="P238"><text:span text:style-name="T17">清⼤科管所</text:span></text:p>
          </draw:text-box>
        </draw:frame>
        <draw:frame draw:style-name="gr242" draw:text-style-name="P242" draw:layer="layout" svg:width="4.765cm" svg:height="1.025cm" svg:x="31.846cm" svg:y="15.81cm">
          <draw:text-box>
            <text:p text:style-name="P238"><text:span text:style-name="T21">Senior Fellow</text:span></text:p>
          </draw:text-box>
        </draw:frame>
        <draw:frame draw:style-name="gr242" draw:text-style-name="P242" draw:layer="layout" svg:width="3.693cm" svg:height="1.025cm" svg:x="31.846cm" svg:y="16.709cm">
          <draw:text-box>
            <text:p text:style-name="P238"><text:span text:style-name="T17">蕭育源教授 </text:span></text:p>
          </draw:text-box>
        </draw:frame>
        <draw:frame draw:style-name="gr236" draw:text-style-name="P236" draw:layer="layout" svg:width="6.141cm" svg:height="6.141cm" svg:x="26.896cm" svg:y="19.028cm">
          <draw:image xlink:href="Pictures/100000000000010E0000010E0D1CC64D3087A0FA.png" xlink:type="simple" xlink:show="embed" xlink:actuate="onLoad" draw:mime-type="image/png">
            <text:p/>
          </draw:image>
        </draw:frame>
        <draw:frame draw:style-name="gr270" draw:text-style-name="P269" draw:layer="layout" svg:width="7.622cm" svg:height="0.92cm" svg:x="31.846cm" svg:y="17.638cm">
          <draw:text-box>
            <text:p text:style-name="P238"><text:span text:style-name="T16">分⼦醫學與⽣物⼯程研究所</text:span></text:p>
          </draw:text-box>
        </draw:frame>
        <draw:frame draw:style-name="gr242" draw:text-style-name="P242" draw:layer="layout" svg:width="2.33cm" svg:height="1.025cm" svg:x="31.846cm" svg:y="19.231cm">
          <draw:text-box>
            <text:p text:style-name="P238"><text:span text:style-name="T21">Fellow</text:span></text:p>
          </draw:text-box>
        </draw:frame>
        <draw:frame draw:style-name="gr242" draw:text-style-name="P242" draw:layer="layout" svg:width="3.537cm" svg:height="1.025cm" svg:x="31.846cm" svg:y="20.131cm">
          <draw:text-box>
            <text:p text:style-name="P238"><text:span text:style-name="T17">鄒年棣教授</text:span></text:p>
          </draw:text-box>
        </draw:frame>
        <draw:frame draw:style-name="gr236" draw:text-style-name="P236" draw:layer="layout" svg:width="3.095cm" svg:height="3.095cm" svg:x="16.889cm" svg:y="19.11cm">
          <draw:image xlink:href="Pictures/100002010000008D0000008D6F12F04CC67E1F18.png" xlink:type="simple" xlink:show="embed" xlink:actuate="onLoad" draw:mime-type="image/png">
            <text:p/>
          </draw:image>
        </draw:frame>
        <draw:frame draw:style-name="gr242" draw:text-style-name="P242" draw:layer="layout" svg:width="6.365cm" svg:height="1.025cm" svg:x="31.846cm" svg:y="21.03cm">
          <draw:text-box>
            <text:p text:style-name="P238"><text:span text:style-name="T17">材料科學與⼯程學系</text:span></text:p>
          </draw:text-box>
        </draw:frame>
        <draw:frame draw:style-name="gr242" draw:text-style-name="P242" draw:layer="layout" svg:width="4.765cm" svg:height="1.025cm" svg:x="20.295cm" svg:y="19.269cm">
          <draw:text-box>
            <text:p text:style-name="P238"><text:span text:style-name="T21">Senior Fellow</text:span></text:p>
          </draw:text-box>
        </draw:frame>
        <draw:frame draw:style-name="gr242" draw:text-style-name="P242" draw:layer="layout" svg:width="3.693cm" svg:height="1.025cm" svg:x="20.295cm" svg:y="20.169cm">
          <draw:text-box>
            <text:p text:style-name="P238"><text:span text:style-name="T17">⿈爾⽂教授 </text:span></text:p>
          </draw:text-box>
        </draw:frame>
        <draw:frame draw:style-name="gr236" draw:text-style-name="P236" draw:layer="layout" svg:width="3.095cm" svg:height="3.095cm" svg:x="6.697cm" svg:y="12.114cm">
          <draw:image xlink:href="Pictures/100002010000008D0000008DBD652AFDF591D704.png" xlink:type="simple" xlink:show="embed" xlink:actuate="onLoad" draw:mime-type="image/png">
            <text:p/>
          </draw:image>
        </draw:frame>
        <draw:frame draw:style-name="gr270" draw:text-style-name="P269" draw:layer="layout" svg:width="5.717cm" svg:height="0.92cm" svg:x="20.295cm" svg:y="21.097cm">
          <draw:text-box>
            <text:p text:style-name="P238"><text:span text:style-name="T16">材料科學與⼯程學系</text:span></text:p>
          </draw:text-box>
        </draw:frame>
        <draw:frame draw:style-name="gr242" draw:text-style-name="P242" draw:layer="layout" svg:width="4.765cm" svg:height="1.025cm" svg:x="10.128cm" svg:y="12.231cm">
          <draw:text-box>
            <text:p text:style-name="P238"><text:span text:style-name="T21">Senior Fellow</text:span></text:p>
          </draw:text-box>
        </draw:frame>
        <draw:frame draw:style-name="gr242" draw:text-style-name="P242" draw:layer="layout" svg:width="4.244cm" svg:height="1.025cm" svg:x="10.128cm" svg:y="13.13cm">
          <draw:text-box>
            <text:p text:style-name="P238"><text:span text:style-name="T17">林律君副教授</text:span></text:p>
          </draw:text-box>
        </draw:frame>
        <draw:frame draw:style-name="gr236" draw:text-style-name="P236" draw:layer="layout" svg:width="3.068cm" svg:height="3.042cm" svg:x="6.707cm" svg:y="15.675cm">
          <draw:image xlink:href="Pictures/100002010000008D0000008CF402371F464604ED.png" xlink:type="simple" xlink:show="embed" xlink:actuate="onLoad" draw:mime-type="image/png">
            <text:p/>
          </draw:image>
        </draw:frame>
        <draw:frame draw:style-name="gr242" draw:text-style-name="P242" draw:layer="layout" svg:width="3.693cm" svg:height="1.025cm" svg:x="10.128cm" svg:y="14.03cm">
          <draw:text-box>
            <text:p text:style-name="P238"><text:span text:style-name="T17">英語教學所 </text:span></text:p>
          </draw:text-box>
        </draw:frame>
        <draw:frame draw:style-name="gr242" draw:text-style-name="P242" draw:layer="layout" svg:width="4.765cm" svg:height="1.025cm" svg:x="10.128cm" svg:y="15.772cm">
          <draw:text-box>
            <text:p text:style-name="P238"><text:span text:style-name="T21">Senior Fellow</text:span></text:p>
          </draw:text-box>
        </draw:frame>
        <draw:frame draw:style-name="gr242" draw:text-style-name="P242" draw:layer="layout" svg:width="5.107cm" svg:height="1.025cm" svg:x="10.128cm" svg:y="16.672cm">
          <draw:text-box>
            <text:p text:style-name="P238"><text:span text:style-name="T17">柯乃熒特聘教授 </text:span></text:p>
          </draw:text-box>
        </draw:frame>
        <draw:frame draw:style-name="gr236" draw:text-style-name="P236" draw:layer="layout" svg:width="3.086cm" svg:height="3.086cm" svg:x="6.697cm" svg:y="19.114cm">
          <draw:image xlink:href="Pictures/100002010000008D0000008DFD3A2EA11B4D3A40.png" xlink:type="simple" xlink:show="embed" xlink:actuate="onLoad" draw:mime-type="image/png">
            <text:p/>
          </draw:image>
        </draw:frame>
        <draw:frame draw:style-name="gr242" draw:text-style-name="P242" draw:layer="layout" svg:width="3.537cm" svg:height="1.025cm" svg:x="10.128cm" svg:y="17.571cm">
          <draw:text-box>
            <text:p text:style-name="P238"><text:span text:style-name="T17">成⼤護理系</text:span></text:p>
          </draw:text-box>
        </draw:frame>
        <draw:frame draw:style-name="gr242" draw:text-style-name="P242" draw:layer="layout" svg:width="4.765cm" svg:height="1.025cm" svg:x="10.128cm" svg:y="19.231cm">
          <draw:text-box>
            <text:p text:style-name="P238"><text:span text:style-name="T21">Senior Fellow</text:span></text:p>
          </draw:text-box>
        </draw:frame>
        <draw:frame draw:style-name="gr242" draw:text-style-name="P242" draw:layer="layout" svg:width="4.4cm" svg:height="1.025cm" svg:x="10.128cm" svg:y="20.131cm">
          <draw:text-box>
            <text:p text:style-name="P238"><text:span text:style-name="T17">林⼠平副教授 </text:span></text:p>
          </draw:text-box>
        </draw:frame>
        <draw:frame draw:style-name="gr236" draw:text-style-name="P236" draw:layer="layout" svg:width="3.095cm" svg:height="3.095cm" svg:x="6.697cm" svg:y="22.597cm">
          <draw:image xlink:href="Pictures/100002010000008D0000008D710BB587BEEAF779.png" xlink:type="simple" xlink:show="embed" xlink:actuate="onLoad" draw:mime-type="image/png">
            <text:p/>
          </draw:image>
        </draw:frame>
        <draw:frame draw:style-name="gr242" draw:text-style-name="P242" draw:layer="layout" svg:width="4.951cm" svg:height="1.025cm" svg:x="10.128cm" svg:y="21.03cm">
          <draw:text-box>
            <text:p text:style-name="P238"><text:span text:style-name="T17">科技管理研究所</text:span></text:p>
          </draw:text-box>
        </draw:frame>
        <draw:frame draw:style-name="gr242" draw:text-style-name="P242" draw:layer="layout" svg:width="4.765cm" svg:height="1.025cm" svg:x="10.128cm" svg:y="22.714cm">
          <draw:text-box>
            <text:p text:style-name="P238"><text:span text:style-name="T21">Senior Fellow</text:span></text:p>
          </draw:text-box>
        </draw:frame>
        <draw:frame draw:style-name="gr242" draw:text-style-name="P242" draw:layer="layout" svg:width="3.693cm" svg:height="1.025cm" svg:x="10.128cm" svg:y="23.614cm">
          <draw:text-box>
            <text:p text:style-name="P238"><text:span text:style-name="T17">盧郁安教授 </text:span></text:p>
          </draw:text-box>
        </draw:frame>
        <draw:frame draw:style-name="gr236" draw:text-style-name="P236" draw:layer="layout" svg:width="3.042cm" svg:height="3.042cm" svg:x="16.911cm" svg:y="22.616cm">
          <draw:image xlink:href="Pictures/100002010000008D0000008D06657211C30AED84.png" xlink:type="simple" xlink:show="embed" xlink:actuate="onLoad" draw:mime-type="image/png">
            <text:p/>
          </draw:image>
        </draw:frame>
        <draw:frame draw:style-name="gr242" draw:text-style-name="P242" draw:layer="layout" svg:width="4.244cm" svg:height="1.025cm" svg:x="10.128cm" svg:y="24.513cm">
          <draw:text-box>
            <text:p text:style-name="P238"><text:span text:style-name="T17">外國語⽂學系</text:span></text:p>
          </draw:text-box>
        </draw:frame>
        <draw:frame draw:style-name="gr242" draw:text-style-name="P242" draw:layer="layout" svg:width="4.765cm" svg:height="1.025cm" svg:x="20.295cm" svg:y="22.752cm">
          <draw:text-box>
            <text:p text:style-name="P238"><text:span text:style-name="T21">Senior Fellow</text:span></text:p>
          </draw:text-box>
        </draw:frame>
        <draw:frame draw:style-name="gr242" draw:text-style-name="P242" draw:layer="layout" svg:width="4.4cm" svg:height="1.025cm" svg:x="20.295cm" svg:y="23.651cm">
          <draw:text-box>
            <text:p text:style-name="P238"><text:span text:style-name="T17">盧家鋒副教授 </text:span></text:p>
          </draw:text-box>
        </draw:frame>
        <draw:frame draw:style-name="gr236" draw:text-style-name="P236" draw:layer="layout" svg:width="4.691cm" svg:height="4.691cm" draw:transform="rotate (0.230208928338052) translate (28.016cm 22.712cm)">
          <draw:image xlink:href="Pictures/10000000000000FB000000FBEEF2C7BCE4F3C46E.jpg" xlink:type="simple" xlink:show="embed" xlink:actuate="onLoad" draw:mime-type="image/jpeg">
            <text:p/>
          </draw:image>
        </draw:frame>
        <draw:frame draw:style-name="gr270" draw:text-style-name="P269" draw:layer="layout" svg:width="6.987cm" svg:height="0.92cm" svg:x="20.295cm" svg:y="24.58cm">
          <draw:text-box>
            <text:p text:style-name="P238"><text:span text:style-name="T16">⽣物醫學影像暨放射科系</text:span></text:p>
          </draw:text-box>
        </draw:frame>
        <draw:frame draw:style-name="gr242" draw:text-style-name="P242" draw:layer="layout" svg:width="2.491cm" svg:height="1.025cm" svg:x="31.846cm" svg:y="22.714cm">
          <draw:text-box>
            <text:p text:style-name="P238"><text:span text:style-name="T21">Fell ow</text:span></text:p>
          </draw:text-box>
        </draw:frame>
        <draw:frame draw:style-name="gr242" draw:text-style-name="P242" draw:layer="layout" svg:width="4.244cm" svg:height="1.025cm" svg:x="31.846cm" svg:y="23.614cm">
          <draw:text-box>
            <text:p text:style-name="P238"><text:span text:style-name="T17">趙啟宏副教授</text:span></text:p>
          </draw:text-box>
        </draw:frame>
        <draw:frame draw:style-name="gr242" draw:text-style-name="P242" draw:layer="layout" svg:width="4.244cm" svg:height="1.025cm" svg:x="31.846cm" svg:y="24.513cm">
          <draw:text-box>
            <text:p text:style-name="P238"><text:span text:style-name="T17">⽣物科技學系</text:span></text:p>
          </draw:text-box>
        </draw:frame>
        <draw:frame draw:style-name="gr270" draw:text-style-name="P269" draw:layer="layout" svg:width="4.447cm" svg:height="0.92cm" svg:x="2.983cm" svg:y="56.767cm">
          <draw:text-box>
            <text:p text:style-name="P238"><text:span text:style-name="T22">培訓以英語進⾏</text:span></text:p>
          </draw:text-box>
        </draw:frame>
      </draw:page>
    </office:drawing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Arial" svg:font-family="Arial"/>
    <style:font-face style:name="NotoSansTC1" svg:font-family="NotoSansTC"/>
    <style:font-face style:name="NotoSansTCular1" svg:font-family="NotoSansTCular"/>
    <style:font-face style:name="Arial1" svg:font-family="Arial" style:font-pitch="variable"/>
    <style:font-face style:name="Liberation Serif1" svg:font-family="'Liberation Serif'" style:font-pitch="variable"/>
    <style:font-face style:name="NotoSansTC" svg:font-family="NotoSansTC" style:font-pitch="variable"/>
    <style:font-face style:name="NotoSansTCular" svg:font-family="NotoSansTCular" style:font-pitch="variable"/>
    <style:font-face style:name="Tahoma" svg:font-family="Tahoma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Lucida Sans" svg:font-family="'Lucida Sans'" style:font-family-generic="system" style:font-pitch="variable"/>
    <style:font-face style:name="Tahoma1" svg:font-family="Tahoma" style:font-family-generic="system" style:font-pitch="variable"/>
    <style:font-face style:name="思源黑體" svg:font-family="思源黑體" style:font-family-generic="system" style:font-pitch="variable"/>
  </office:font-face-decls>
  <office:styles>
    <draw:gradient draw:name="填滿" draw:style="linear" draw:start-color="#ffffff" draw:end-color="#cccccc" draw:start-intensity="100%" draw:end-intensity="100%" draw:angle="30deg" draw:border="0%"/>
    <draw:gradient draw:name="填滿紅色" draw:style="linear" draw:start-color="#ff6d6d" draw:end-color="#c9211e" draw:start-intensity="100%" draw:end-intensity="100%" draw:angle="30deg" draw:border="0%"/>
    <draw:gradient draw:name="填滿綠色" draw:style="linear" draw:start-color="#77bc65" draw:end-color="#127622" draw:start-intensity="100%" draw:end-intensity="100%" draw:angle="30deg" draw:border="0%"/>
    <draw:gradient draw:name="填滿藍色" draw:style="linear" draw:start-color="#729fcf" draw:end-color="#355269" draw:start-intensity="100%" draw:end-intensity="100%" draw:angle="30deg" draw:border="0%"/>
    <draw:gradient draw:name="填滿黃色" draw:style="linear" draw:start-color="#ffde59" draw:end-color="#b47804" draw:start-intensity="100%" draw:end-intensity="100%" draw:angle="30deg" draw:border="0%"/>
    <draw:gradient draw:name="形狀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思源黑體" style:font-size-asian="24pt" style:language-asian="zh" style:country-asian="TW" style:font-name-complex="Tahoma1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無填入也無線條的物件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形狀"/>
      <style:text-properties fo:font-size="14pt" fo:font-weight="bold"/>
    </style:style>
    <style:style style:name="Filled" style:family="graphic" style:parent-style-name="Shapes">
      <style:graphic-properties draw:fill="gradient" draw:fill-gradient-name="填滿"/>
    </style:style>
    <style:style style:name="Filled_20_Blue" style:display-name="Filled Blue" style:family="graphic" style:parent-style-name="Filled">
      <style:graphic-properties draw:fill-gradient-name="填滿藍色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填滿綠色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填滿紅色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填滿黃色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0cm" fo:margin-bottom="1cm" fo:margin-left="0cm" fo:margin-right="0cm" fo:page-width="41.989cm" fo:page-height="59.398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document-statistic meta:object-count="1291"/>
    <meta:generator>MODA_ODF_Application_Tools/3.5.5.5.1$Windows_x86 LibreOffice_project/0731c5f9adee5daee576bb62a18f665a8d51cd0c</meta:generator>
  </office:meta>
</office:document-meta>
</file>